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8.7 -->
  <office:font-face-decls>
    <style:font-face style:name="Courier New" svg:font-family="Courier New" style:font-pitch="variable"/>
    <style:font-face style:name="Candara" svg:font-family="Candara" style:font-pitch="variable"/>
    <style:font-face style:name="Sitka Text" svg:font-family="Sitka Text" style:font-pitch="variable" style:font-family-generic="modern"/>
    <style:font-face style:name="Calibri" svg:font-family="Calibri"/>
    <style:font-face style:name="Cambria" svg:font-family="Cambria"/>
    <style:font-face style:name="Times New Roman" svg:font-family="Times New Roman"/>
  </office:font-face-decls>
  <office:automatic-styles>
    <style:style style:name="S1" style:family="section">
      <style:section-properties text:dont-balance-text-columns="false">
        <style:columns fo:column-count="0" fo:column-gap="1.27cm"/>
      </style:section-properties>
    </style:style>
    <style:style style:name="P1" style:family="paragraph" style:parent-style-name="Normal" style:master-page-name="Standard">
      <style:paragraph-properties style:text-autospace="none" fo:text-align="center" fo:margin-top="1.27cm" fo:margin-bottom="1.27cm" style:page-number="1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1_1" style:family="text">
      <style:text-properties fo:font-style="normal" style:font-style-asian="normal" style:font-name="Candara" fo:font-size="28pt" style:font-size-asian="28pt" style:font-name-complex="Candara" fo:font-weight="bold" style:font-weight-asian="bold"/>
    </style:style>
    <style:style style:name="P2" style:family="paragraph" style:parent-style-name="Normal">
      <style:paragraph-properties style:text-autospace="none" fo:text-align="left" fo:margin-top="0.847cm" fo:margin-bottom="0.423cm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2_1" style:family="text">
      <style:text-properties fo:font-style="normal" style:font-style-asian="normal" style:font-name="Candara" fo:font-size="20pt" style:font-size-asian="20pt" style:font-name-complex="Candara" fo:font-weight="bold" style:font-weight-asian="bold"/>
    </style:style>
    <style:style style:name="P3" style:family="paragraph" style:parent-style-name="Normal">
      <style:paragraph-properties style:text-autospace="none"/>
    </style:style>
    <style:style style:name="T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4" style:family="paragraph" style:parent-style-name="Normal">
      <style:paragraph-properties style:text-autospace="none"/>
      <style:text-properties fo:font-style="normal" style:font-style-asian="normal" style:font-name="Sitka Text" style:font-name-complex="Sitka Text" fo:font-weight="normal" style:font-weight-asian="normal"/>
    </style:style>
    <style:style style:name="P5" style:family="paragraph" style:parent-style-name="Normal">
      <style:paragraph-properties style:text-autospace="none"/>
    </style:style>
    <style:style style:name="T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5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5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5_4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5_5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5_6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6" style:family="paragraph" style:parent-style-name="Normal">
      <style:paragraph-properties style:text-autospace="none"/>
    </style:style>
    <style:style style:name="P7" style:family="paragraph" style:parent-style-name="Normal">
      <style:paragraph-properties style:text-autospace="none" fo:text-align="left" fo:margin-top="0.847cm" fo:margin-bottom="0.423cm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7_1" style:family="text">
      <style:text-properties fo:font-style="normal" style:font-style-asian="normal" style:font-name="Candara" fo:font-size="20pt" style:font-size-asian="20pt" style:font-name-complex="Candara" fo:font-weight="bold" style:font-weight-asian="bold"/>
    </style:style>
    <style:style style:name="P8" style:family="paragraph" style:parent-style-name="Normal">
      <style:paragraph-properties style:text-autospace="none" fo:margin-top="0.318cm"/>
    </style:style>
    <style:style style:name="T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8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8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8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8_5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8_6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9" style:family="paragraph" style:parent-style-name="Normal">
      <style:paragraph-properties style:text-autospace="none" fo:margin-top="0.318cm"/>
    </style:style>
    <style:style style:name="T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0" style:family="paragraph" style:parent-style-name="Normal">
      <style:paragraph-properties style:text-autospace="none" fo:margin-top="0.318cm"/>
    </style:style>
    <style:style style:name="T1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1" style:family="paragraph" style:parent-style-name="Normal">
      <style:paragraph-properties style:text-autospace="none" fo:margin-top="0.318cm"/>
    </style:style>
    <style:style style:name="T1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2" style:family="paragraph" style:parent-style-name="Normal">
      <style:paragraph-properties style:text-autospace="none" fo:margin-top="0.318cm"/>
    </style:style>
    <style:style style:name="T1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3" style:family="paragraph" style:parent-style-name="Normal">
      <style:paragraph-properties style:text-autospace="none" fo:margin-top="0.318cm"/>
    </style:style>
    <style:style style:name="T1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4" style:family="paragraph" style:parent-style-name="Normal">
      <style:paragraph-properties style:text-autospace="none" fo:margin-top="0.318cm"/>
    </style:style>
    <style:style style:name="T14_1" style:family="text">
      <style:text-properties fo:font-style="normal" style:font-style-asian="normal" style:font-name="Sitka Text" style:font-name-complex="Sitka Text" fo:font-weight="bold" style:font-weight-asian="bold"/>
    </style:style>
    <style:style style:name="P15" style:family="paragraph" style:parent-style-name="Normal">
      <style:paragraph-properties style:text-autospace="none" fo:margin-top="0.318cm"/>
    </style:style>
    <style:style style:name="T1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6" style:family="paragraph" style:parent-style-name="Normal">
      <style:paragraph-properties style:text-autospace="none" fo:margin-top="0.318cm"/>
    </style:style>
    <style:style style:name="T1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7" style:family="paragraph" style:parent-style-name="Normal">
      <style:paragraph-properties style:text-autospace="none" fo:margin-top="0.318cm"/>
    </style:style>
    <style:style style:name="T1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8" style:family="paragraph" style:parent-style-name="Normal">
      <style:paragraph-properties style:text-autospace="none" fo:margin-top="0.318cm"/>
    </style:style>
    <style:style style:name="T1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9" style:family="paragraph" style:parent-style-name="Normal">
      <style:paragraph-properties style:text-autospace="none" fo:margin-top="0.318cm"/>
    </style:style>
    <style:style style:name="T1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0" style:family="paragraph" style:parent-style-name="Normal">
      <style:paragraph-properties style:text-autospace="none" fo:margin-top="0.318cm"/>
    </style:style>
    <style:style style:name="T2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20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21" style:family="paragraph" style:parent-style-name="Normal">
      <style:paragraph-properties style:text-autospace="none" fo:margin-top="0.318cm"/>
    </style:style>
    <style:style style:name="T2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2" style:family="paragraph" style:parent-style-name="Normal">
      <style:paragraph-properties style:text-autospace="none" fo:margin-top="0.318cm"/>
    </style:style>
    <style:style style:name="T2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22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23" style:family="paragraph" style:parent-style-name="Normal">
      <style:paragraph-properties style:text-autospace="none" fo:margin-top="0.318cm"/>
    </style:style>
    <style:style style:name="T2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4" style:family="paragraph" style:parent-style-name="Normal">
      <style:paragraph-properties style:text-autospace="none" fo:margin-top="0.318cm"/>
    </style:style>
    <style:style style:name="T2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24_2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P25" style:family="paragraph" style:parent-style-name="Normal">
      <style:paragraph-properties style:text-autospace="none" fo:text-align="left" fo:margin-top="0.847cm" fo:margin-bottom="0.423cm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25_1" style:family="text">
      <style:text-properties fo:font-style="normal" style:font-style-asian="normal" style:font-name="Candara" fo:font-size="20pt" style:font-size-asian="20pt" style:font-name-complex="Candara" fo:font-weight="bold" style:font-weight-asian="bold"/>
    </style:style>
    <style:style style:name="P26" style:family="paragraph" style:parent-style-name="Normal">
      <style:paragraph-properties style:text-autospace="none"/>
    </style:style>
    <style:style style:name="T2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26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27" style:family="paragraph" style:parent-style-name="Normal">
      <style:paragraph-properties style:text-autospace="none"/>
    </style:style>
    <style:style style:name="T2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27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28" style:family="paragraph" style:parent-style-name="Normal">
      <style:paragraph-properties style:text-autospace="none" fo:margin-top="0.318cm"/>
    </style:style>
    <style:style style:name="T28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28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28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29" style:family="paragraph" style:parent-style-name="Normal">
      <style:paragraph-properties style:text-autospace="none" fo:margin-top="0.318cm"/>
    </style:style>
    <style:style style:name="T29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30" style:family="paragraph" style:parent-style-name="Normal">
      <style:paragraph-properties style:text-autospace="none" fo:margin-top="0.318cm"/>
    </style:style>
    <style:style style:name="T3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0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31" style:family="paragraph" style:parent-style-name="Normal">
      <style:paragraph-properties style:text-autospace="none" fo:margin-top="0.318cm"/>
    </style:style>
    <style:style style:name="T3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1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32" style:family="paragraph" style:parent-style-name="Normal">
      <style:paragraph-properties style:text-autospace="none" fo:margin-top="0.318cm" fo:margin-bottom="0.318cm"/>
    </style:style>
    <style:style style:name="T3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2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32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32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33" style:family="paragraph" style:parent-style-name="Normal">
      <style:paragraph-properties style:text-autospace="none"/>
      <style:text-properties fo:font-style="normal" style:font-style-asian="normal" style:font-name="Sitka Text" style:font-name-complex="Courier New" fo:font-weight="normal" style:font-weight-asian="normal"/>
    </style:style>
    <style:style style:name="P34" style:family="paragraph" style:parent-style-name="Normal">
      <style:paragraph-properties style:text-autospace="none" fo:margin-top="0.318cm"/>
    </style:style>
    <style:style style:name="T3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4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34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34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35" style:family="paragraph" style:parent-style-name="Normal">
      <style:paragraph-properties style:text-autospace="none" fo:margin-top="0.318cm"/>
    </style:style>
    <style:style style:name="T3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5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36" style:family="paragraph" style:parent-style-name="Normal">
      <style:paragraph-properties style:text-autospace="none" fo:margin-top="0.318cm"/>
    </style:style>
    <style:style style:name="T36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37" style:family="paragraph" style:parent-style-name="Normal">
      <style:paragraph-properties style:text-autospace="none" fo:margin-top="0.318cm"/>
    </style:style>
    <style:style style:name="T3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38" style:family="paragraph" style:parent-style-name="Normal">
      <style:paragraph-properties style:text-autospace="none" fo:margin-top="0.318cm"/>
    </style:style>
    <style:style style:name="T3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8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8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8_4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T38_5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39" style:family="paragraph" style:parent-style-name="Normal">
      <style:paragraph-properties style:text-autospace="none" fo:margin-top="0.318cm"/>
    </style:style>
    <style:style style:name="T3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9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9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40" style:family="paragraph" style:parent-style-name="Normal">
      <style:paragraph-properties style:text-autospace="none" fo:margin-top="0.318cm" fo:margin-bottom="0.318cm"/>
    </style:style>
    <style:style style:name="T4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0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40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40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41" style:family="paragraph" style:parent-style-name="Normal">
      <style:paragraph-properties style:text-autospace="none"/>
    </style:style>
    <style:style style:name="P42" style:family="paragraph" style:parent-style-name="Normal">
      <style:paragraph-properties style:text-autospace="none" fo:text-align="left" fo:margin-top="0.847cm" fo:margin-bottom="0.423cm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42_1" style:family="text">
      <style:text-properties fo:font-style="normal" style:font-style-asian="normal" style:font-name="Candara" fo:font-size="20pt" style:font-size-asian="20pt" style:font-name-complex="Candara" fo:font-weight="bold" style:font-weight-asian="bold"/>
    </style:style>
    <style:style style:name="P43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4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44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45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45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46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47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4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48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48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49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49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50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50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51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51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52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52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53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5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54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55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55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56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57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5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58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58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59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59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60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60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60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60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61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6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62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62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63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6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63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63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63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64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64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65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66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6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66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66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66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66_5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66_6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66_7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66_8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66_9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66_10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66_1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66_1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66_1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66_1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67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6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68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69" style:family="paragraph" style:parent-style-name="Normal">
      <style:paragraph-properties style:text-autospace="none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P70" style:family="paragraph" style:parent-style-name="Normal">
      <style:paragraph-properties style:text-autospace="none" fo:text-align="left" fo:margin-top="0.847cm" fo:margin-bottom="0.423cm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70_1" style:family="text">
      <style:text-properties fo:font-style="normal" style:font-style-asian="normal" style:font-name="Candara" fo:font-size="20pt" style:font-size-asian="20pt" style:font-name-complex="Candara" fo:font-weight="bold" style:font-weight-asian="bold"/>
    </style:style>
    <style:style style:name="P71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7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71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71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72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73" style:family="paragraph" style:parent-style-name="Normal">
      <style:paragraph-properties style:text-autospace="none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7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74" style:family="paragraph" style:parent-style-name="Normal">
      <style:paragraph-properties style:text-autospace="none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75" style:family="paragraph" style:parent-style-name="Normal">
      <style:paragraph-properties style:text-autospace="none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7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75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75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76" style:family="paragraph" style:parent-style-name="Normal">
      <style:paragraph-properties style:text-autospace="none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77" style:family="paragraph" style:parent-style-name="Normal">
      <style:paragraph-properties style:text-autospace="none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7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77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77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77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77_5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77_6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78" style:family="paragraph" style:parent-style-name="Normal">
      <style:paragraph-properties style:text-autospace="none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79" style:family="paragraph" style:parent-style-name="Normal">
      <style:paragraph-properties style:text-autospace="none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7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80" style:family="paragraph" style:parent-style-name="Normal">
      <style:paragraph-properties style:text-autospace="none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81" style:family="paragraph" style:parent-style-name="Normal">
      <style:paragraph-properties style:text-autospace="none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8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81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82" style:family="paragraph" style:parent-style-name="Normal">
      <style:paragraph-properties style:text-autospace="none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83" style:family="paragraph" style:parent-style-name="Normal">
      <style:paragraph-properties style:text-autospace="none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8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83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83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83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83_5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83_6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84" style:family="paragraph" style:parent-style-name="Normal">
      <style:paragraph-properties style:text-autospace="none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85" style:family="paragraph" style:parent-style-name="Normal">
      <style:paragraph-properties style:text-autospace="none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85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86" style:family="paragraph" style:parent-style-name="Normal">
      <style:paragraph-properties style:text-autospace="none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87" style:family="paragraph" style:parent-style-name="Normal">
      <style:paragraph-properties style:text-autospace="none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8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87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88" style:family="paragraph" style:parent-style-name="Normal">
      <style:paragraph-properties style:text-autospace="none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89" style:family="paragraph" style:parent-style-name="Normal">
      <style:paragraph-properties style:text-autospace="none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8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89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89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89_4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89_5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90" style:family="paragraph" style:parent-style-name="Normal">
      <style:paragraph-properties style:text-autospace="none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91" style:family="paragraph" style:parent-style-name="Normal">
      <style:paragraph-properties style:text-autospace="none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9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92" style:family="paragraph" style:parent-style-name="Normal">
      <style:paragraph-properties style:text-autospace="none" fo:margin-top="0.318cm"/>
    </style:style>
    <style:style style:name="T92_1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T92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93" style:family="paragraph" style:parent-style-name="Normal">
      <style:paragraph-properties style:text-autospace="none" fo:margin-top="0.318cm"/>
    </style:style>
    <style:style style:name="T9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3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93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93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94" style:family="paragraph" style:parent-style-name="Normal">
      <style:paragraph-properties style:text-autospace="none" fo:margin-top="0.318cm"/>
    </style:style>
    <style:style style:name="T9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4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95" style:family="paragraph" style:parent-style-name="Normal">
      <style:paragraph-properties style:text-autospace="none" fo:margin-top="0.318cm"/>
    </style:style>
    <style:style style:name="T9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5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96" style:family="paragraph" style:parent-style-name="Normal">
      <style:paragraph-properties style:text-autospace="none" fo:margin-top="0.318cm"/>
    </style:style>
    <style:style style:name="T9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97" style:family="paragraph" style:parent-style-name="Normal">
      <style:paragraph-properties style:text-autospace="none" fo:margin-top="0.318cm"/>
    </style:style>
    <style:style style:name="T97_1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P98" style:family="paragraph" style:parent-style-name="Normal">
      <style:paragraph-properties style:text-autospace="none" fo:margin-top="0.318cm"/>
    </style:style>
    <style:style style:name="T9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8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99" style:family="paragraph" style:parent-style-name="Normal">
      <style:paragraph-properties style:text-autospace="none" fo:margin-top="0.318cm"/>
    </style:style>
    <style:style style:name="T99_1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P100" style:family="paragraph" style:parent-style-name="Normal">
      <style:paragraph-properties style:text-autospace="none" fo:margin-top="0.318cm"/>
    </style:style>
    <style:style style:name="T10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0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01" style:family="paragraph" style:parent-style-name="Normal">
      <style:paragraph-properties style:text-autospace="none" fo:margin-top="0.318cm" fo:margin-bottom="0.318cm"/>
    </style:style>
    <style:style style:name="T10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1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01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01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02" style:family="paragraph" style:parent-style-name="Normal">
      <style:paragraph-properties style:text-autospace="none"/>
    </style:style>
    <style:style style:name="T102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03" style:family="paragraph" style:parent-style-name="Normal">
      <style:paragraph-properties style:text-autospace="none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S2" style:family="section" style:master-page-name="MasterPage1">
      <style:section-properties text:dont-balance-text-columns="false">
        <style:columns fo:column-count="0" fo:column-gap="1.27cm"/>
      </style:section-properties>
    </style:style>
    <style:style style:name="P104" style:family="paragraph" style:parent-style-name="Normal" style:master-page-name="MasterPage1">
      <style:paragraph-properties style:text-autospace="none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  <style:text-properties fo:font-style="normal" style:font-style-asian="normal" style:font-name="Sitka Text" style:font-name-complex="Courier New" fo:font-weight="normal" style:font-weight-asian="normal"/>
    </style:style>
    <style:style style:name="P105" style:family="paragraph" style:parent-style-name="Normal">
      <style:paragraph-properties style:text-autospace="none" fo:text-align="center" fo:margin-top="1.27cm" fo:margin-bottom="1.27cm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105_1" style:family="text">
      <style:text-properties fo:font-style="normal" style:font-style-asian="normal" style:font-name="Candara" fo:font-size="28pt" style:font-size-asian="28pt" style:font-name-complex="Candara" fo:font-weight="bold" style:font-weight-asian="bold"/>
    </style:style>
    <style:style style:name="P106" style:family="paragraph" style:parent-style-name="Normal">
      <style:paragraph-properties style:text-autospace="none" fo:text-align="left" fo:margin-top="0.847cm" fo:margin-bottom="0.423cm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106_1" style:family="text">
      <style:text-properties fo:font-style="normal" style:font-style-asian="normal" style:font-name="Candara" fo:font-size="20pt" style:font-size-asian="20pt" style:font-name-complex="Candara" fo:font-weight="bold" style:font-weight-asian="bold"/>
    </style:style>
    <style:style style:name="P107" style:family="paragraph" style:parent-style-name="Normal">
      <style:paragraph-properties style:text-autospace="none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10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08" style:family="paragraph" style:parent-style-name="Normal">
      <style:paragraph-properties style:text-autospace="none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109" style:family="paragraph" style:parent-style-name="Normal">
      <style:paragraph-properties style:text-autospace="none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10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9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10" style:family="paragraph" style:parent-style-name="Normal">
      <style:paragraph-properties style:text-autospace="none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111" style:family="paragraph" style:parent-style-name="Normal">
      <style:paragraph-properties style:text-autospace="none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11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1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12" style:family="paragraph" style:parent-style-name="Normal">
      <style:paragraph-properties style:text-autospace="none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113" style:family="paragraph" style:parent-style-name="Normal">
      <style:paragraph-properties style:text-autospace="none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11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14" style:family="paragraph" style:parent-style-name="Normal">
      <style:paragraph-properties style:text-autospace="none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115" style:family="paragraph" style:parent-style-name="Normal">
      <style:paragraph-properties style:text-autospace="none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11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16" style:family="paragraph" style:parent-style-name="Normal">
      <style:paragraph-properties style:text-autospace="none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117" style:family="paragraph" style:parent-style-name="Normal">
      <style:paragraph-properties style:text-autospace="none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11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7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7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18" style:family="paragraph" style:parent-style-name="Normal">
      <style:paragraph-properties style:text-autospace="none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119" style:family="paragraph" style:parent-style-name="Normal">
      <style:paragraph-properties style:text-autospace="none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11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9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9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9_4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9_5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20" style:family="paragraph" style:parent-style-name="Normal">
      <style:paragraph-properties style:text-autospace="none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121" style:family="paragraph" style:parent-style-name="Normal">
      <style:paragraph-properties style:text-autospace="none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12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1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1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1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22" style:family="paragraph" style:parent-style-name="Normal">
      <style:paragraph-properties style:text-autospace="none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123" style:family="paragraph" style:parent-style-name="Normal">
      <style:paragraph-properties style:text-autospace="none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12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24" style:family="paragraph" style:parent-style-name="Normal">
      <style:paragraph-properties style:text-autospace="none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125" style:family="paragraph" style:parent-style-name="Normal">
      <style:paragraph-properties style:text-autospace="none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12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26" style:family="paragraph" style:parent-style-name="Normal">
      <style:paragraph-properties style:text-autospace="none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127" style:family="paragraph" style:parent-style-name="Normal">
      <style:paragraph-properties style:text-autospace="none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12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28" style:family="paragraph" style:parent-style-name="Normal">
      <style:paragraph-properties style:text-autospace="none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129" style:family="paragraph" style:parent-style-name="Normal">
      <style:paragraph-properties style:text-autospace="none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12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30" style:family="paragraph" style:parent-style-name="Normal">
      <style:paragraph-properties style:text-autospace="none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131" style:family="paragraph" style:parent-style-name="Normal">
      <style:paragraph-properties style:text-autospace="none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13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32" style:family="paragraph" style:parent-style-name="Normal">
      <style:paragraph-properties style:text-autospace="none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133" style:family="paragraph" style:parent-style-name="Normal">
      <style:paragraph-properties style:text-autospace="none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13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33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33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33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34" style:family="paragraph" style:parent-style-name="Normal">
      <style:paragraph-properties style:text-autospace="none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135" style:family="paragraph" style:parent-style-name="Normal">
      <style:paragraph-properties style:text-autospace="none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13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36" style:family="paragraph" style:parent-style-name="Normal">
      <style:paragraph-properties style:text-autospace="none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137" style:family="paragraph" style:parent-style-name="Normal">
      <style:paragraph-properties style:text-autospace="none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13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38" style:family="paragraph" style:parent-style-name="Normal">
      <style:paragraph-properties style:text-autospace="none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139" style:family="paragraph" style:parent-style-name="Normal">
      <style:paragraph-properties style:text-autospace="none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140" style:family="paragraph" style:parent-style-name="Normal">
      <style:paragraph-properties style:text-autospace="none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141" style:family="paragraph" style:parent-style-name="Normal">
      <style:paragraph-properties style:text-autospace="none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P142" style:family="paragraph" style:parent-style-name="Normal">
      <style:paragraph-properties style:text-autospace="none" fo:text-align="left" fo:margin-top="0.847cm" fo:margin-bottom="0.423cm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142_1" style:family="text">
      <style:text-properties fo:font-style="normal" style:font-style-asian="normal" style:font-name="Candara" fo:font-size="20pt" style:font-size-asian="20pt" style:font-name-complex="Candara" fo:font-weight="bold" style:font-weight-asian="bold"/>
    </style:style>
    <style:style style:name="P143" style:family="paragraph" style:parent-style-name="Normal">
      <style:paragraph-properties style:text-autospace="none" fo:margin-top="0.318cm"/>
    </style:style>
    <style:style style:name="T14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3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44" style:family="paragraph" style:parent-style-name="Normal">
      <style:paragraph-properties style:text-autospace="none" fo:margin-top="0.318cm"/>
    </style:style>
    <style:style style:name="T14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4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45" style:family="paragraph" style:parent-style-name="Normal">
      <style:paragraph-properties style:text-autospace="none" fo:margin-top="0.318cm"/>
    </style:style>
    <style:style style:name="T14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46" style:family="paragraph" style:parent-style-name="Normal">
      <style:paragraph-properties style:text-autospace="none" fo:margin-top="0.318cm"/>
    </style:style>
    <style:style style:name="T14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47" style:family="paragraph" style:parent-style-name="Normal">
      <style:paragraph-properties style:text-autospace="none" fo:margin-top="0.318cm"/>
    </style:style>
    <style:style style:name="T14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48" style:family="paragraph" style:parent-style-name="Normal">
      <style:paragraph-properties style:text-autospace="none" fo:margin-top="0.318cm"/>
    </style:style>
    <style:style style:name="T14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49" style:family="paragraph" style:parent-style-name="Normal">
      <style:paragraph-properties style:text-autospace="none" fo:margin-top="0.318cm"/>
    </style:style>
    <style:style style:name="T14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50" style:family="paragraph" style:parent-style-name="Normal">
      <style:paragraph-properties style:text-autospace="none" fo:margin-top="0.318cm"/>
    </style:style>
    <style:style style:name="T15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51" style:family="paragraph" style:parent-style-name="Normal">
      <style:paragraph-properties style:text-autospace="none" fo:margin-top="0.318cm"/>
    </style:style>
    <style:style style:name="T15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52" style:family="paragraph" style:parent-style-name="Normal">
      <style:paragraph-properties style:text-autospace="none" fo:margin-top="0.318cm"/>
    </style:style>
    <style:style style:name="T15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53" style:family="paragraph" style:parent-style-name="Normal">
      <style:paragraph-properties style:text-autospace="none" fo:margin-top="0.318cm"/>
    </style:style>
    <style:style style:name="T15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3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54" style:family="paragraph" style:parent-style-name="Normal">
      <style:paragraph-properties style:text-autospace="none" fo:margin-top="0.318cm"/>
    </style:style>
    <style:style style:name="T15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4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55" style:family="paragraph" style:parent-style-name="Normal">
      <style:paragraph-properties style:text-autospace="none" fo:margin-top="0.318cm"/>
    </style:style>
    <style:style style:name="T15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56" style:family="paragraph" style:parent-style-name="Normal">
      <style:paragraph-properties style:text-autospace="none" fo:margin-top="0.318cm"/>
    </style:style>
    <style:style style:name="T15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6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6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57" style:family="paragraph" style:parent-style-name="Normal">
      <style:paragraph-properties style:text-autospace="none" fo:margin-top="0.318cm"/>
    </style:style>
    <style:style style:name="T15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58" style:family="paragraph" style:parent-style-name="Normal">
      <style:paragraph-properties style:text-autospace="none" fo:margin-top="0.318cm"/>
    </style:style>
    <style:style style:name="T15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59" style:family="paragraph" style:parent-style-name="Normal">
      <style:paragraph-properties style:text-autospace="none" fo:margin-top="0.318cm"/>
    </style:style>
    <style:style style:name="T15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9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60" style:family="paragraph" style:parent-style-name="Normal">
      <style:paragraph-properties style:text-autospace="none" fo:margin-top="0.318cm"/>
    </style:style>
    <style:style style:name="T16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61" style:family="paragraph" style:parent-style-name="Normal">
      <style:paragraph-properties style:text-autospace="none" fo:margin-top="0.318cm"/>
    </style:style>
    <style:style style:name="T16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61_2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T161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62" style:family="paragraph" style:parent-style-name="Normal">
      <style:paragraph-properties style:text-autospace="none" fo:margin-top="0.318cm"/>
    </style:style>
    <style:style style:name="T16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63" style:family="paragraph" style:parent-style-name="Normal">
      <style:paragraph-properties style:text-autospace="none" fo:margin-top="0.318cm"/>
    </style:style>
    <style:style style:name="T16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64" style:family="paragraph" style:parent-style-name="Normal">
      <style:paragraph-properties style:text-autospace="none" fo:margin-top="0.318cm" fo:margin-bottom="0.318cm"/>
    </style:style>
    <style:style style:name="T16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65" style:family="paragraph" style:parent-style-name="Normal">
      <style:paragraph-properties style:text-autospace="none"/>
      <style:text-properties fo:font-style="normal" style:font-style-asian="normal" style:font-name="Sitka Text" style:font-name-complex="Courier New" fo:font-weight="normal" style:font-weight-asian="normal"/>
    </style:style>
    <style:style style:name="P166" style:family="paragraph" style:parent-style-name="Normal">
      <style:paragraph-properties style:text-autospace="none" fo:margin-top="0.318cm"/>
    </style:style>
    <style:style style:name="T16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67" style:family="paragraph" style:parent-style-name="Normal">
      <style:paragraph-properties style:text-autospace="none" fo:margin-top="0.318cm"/>
    </style:style>
    <style:style style:name="T16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68" style:family="paragraph" style:parent-style-name="Normal">
      <style:paragraph-properties style:text-autospace="none" fo:margin-top="0.318cm"/>
    </style:style>
    <style:style style:name="T16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69" style:family="paragraph" style:parent-style-name="Normal">
      <style:paragraph-properties style:text-autospace="none" fo:margin-top="0.318cm"/>
    </style:style>
    <style:style style:name="T16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70" style:family="paragraph" style:parent-style-name="Normal">
      <style:paragraph-properties style:text-autospace="none" fo:margin-top="0.318cm"/>
    </style:style>
    <style:style style:name="T17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71" style:family="paragraph" style:parent-style-name="Normal">
      <style:paragraph-properties style:text-autospace="none" fo:margin-top="0.318cm"/>
    </style:style>
    <style:style style:name="T17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72" style:family="paragraph" style:parent-style-name="Normal">
      <style:paragraph-properties style:text-autospace="none" fo:margin-top="0.318cm"/>
    </style:style>
    <style:style style:name="T17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73" style:family="paragraph" style:parent-style-name="Normal">
      <style:paragraph-properties style:text-autospace="none" fo:margin-top="0.318cm"/>
    </style:style>
    <style:style style:name="T17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74" style:family="paragraph" style:parent-style-name="Normal">
      <style:paragraph-properties style:text-autospace="none" fo:margin-top="0.318cm"/>
    </style:style>
    <style:style style:name="T17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75" style:family="paragraph" style:parent-style-name="Normal">
      <style:paragraph-properties style:text-autospace="none" fo:margin-top="0.318cm"/>
    </style:style>
    <style:style style:name="T17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76" style:family="paragraph" style:parent-style-name="Normal">
      <style:paragraph-properties style:text-autospace="none" fo:margin-top="0.318cm"/>
    </style:style>
    <style:style style:name="T17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76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77" style:family="paragraph" style:parent-style-name="Normal">
      <style:paragraph-properties style:text-autospace="none" fo:margin-top="0.318cm"/>
    </style:style>
    <style:style style:name="T17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78" style:family="paragraph" style:parent-style-name="Normal">
      <style:paragraph-properties style:text-autospace="none" fo:margin-top="0.318cm"/>
    </style:style>
    <style:style style:name="T17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79" style:family="paragraph" style:parent-style-name="Normal">
      <style:paragraph-properties style:text-autospace="none" fo:margin-top="0.318cm"/>
    </style:style>
    <style:style style:name="T17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79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80" style:family="paragraph" style:parent-style-name="Normal">
      <style:paragraph-properties style:text-autospace="none" fo:margin-top="0.318cm"/>
    </style:style>
    <style:style style:name="T18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80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81" style:family="paragraph" style:parent-style-name="Normal">
      <style:paragraph-properties style:text-autospace="none" fo:margin-top="0.318cm"/>
    </style:style>
    <style:style style:name="T18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82" style:family="paragraph" style:parent-style-name="Normal">
      <style:paragraph-properties style:text-autospace="none" fo:margin-top="0.318cm"/>
    </style:style>
    <style:style style:name="T18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83" style:family="paragraph" style:parent-style-name="Normal">
      <style:paragraph-properties style:text-autospace="none" fo:margin-top="0.318cm"/>
    </style:style>
    <style:style style:name="T18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84" style:family="paragraph" style:parent-style-name="Normal">
      <style:paragraph-properties style:text-autospace="none" fo:margin-top="0.318cm"/>
    </style:style>
    <style:style style:name="T18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84_2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T184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84_4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P185" style:family="paragraph" style:parent-style-name="Normal">
      <style:paragraph-properties style:text-autospace="none" fo:margin-top="0.318cm"/>
    </style:style>
    <style:style style:name="T18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85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85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85_4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85_5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85_6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T185_7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86" style:family="paragraph" style:parent-style-name="Normal">
      <style:paragraph-properties style:text-autospace="none" fo:margin-top="0.318cm"/>
    </style:style>
    <style:style style:name="T18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87" style:family="paragraph" style:parent-style-name="Normal">
      <style:paragraph-properties style:text-autospace="none" fo:margin-top="0.318cm"/>
    </style:style>
    <style:style style:name="T18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88" style:family="paragraph" style:parent-style-name="Normal">
      <style:paragraph-properties style:text-autospace="none" fo:margin-top="0.318cm"/>
    </style:style>
    <style:style style:name="T18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89" style:family="paragraph" style:parent-style-name="Normal">
      <style:paragraph-properties style:text-autospace="none" fo:margin-top="0.318cm"/>
    </style:style>
    <style:style style:name="T18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90" style:family="paragraph" style:parent-style-name="Normal">
      <style:paragraph-properties style:text-autospace="none" fo:text-align="left" fo:margin-top="0.847cm" fo:margin-bottom="0.423cm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190_1" style:family="text">
      <style:text-properties fo:font-style="normal" style:font-style-asian="normal" style:font-name="Candara" fo:font-size="20pt" style:font-size-asian="20pt" style:font-name-complex="Candara" fo:font-weight="bold" style:font-weight-asian="bold"/>
    </style:style>
    <style:style style:name="P191" style:family="paragraph" style:parent-style-name="Normal">
      <style:paragraph-properties style:text-autospace="none" fo:margin-top="0.318cm"/>
    </style:style>
    <style:style style:name="T19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92" style:family="paragraph" style:parent-style-name="Normal">
      <style:paragraph-properties style:text-autospace="none" fo:margin-top="0.318cm"/>
    </style:style>
    <style:style style:name="T19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92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92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93" style:family="paragraph" style:parent-style-name="Normal">
      <style:paragraph-properties style:text-autospace="none" fo:margin-top="0.318cm"/>
    </style:style>
    <style:style style:name="T19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94" style:family="paragraph" style:parent-style-name="Normal">
      <style:paragraph-properties style:text-autospace="none" fo:margin-top="0.318cm"/>
    </style:style>
    <style:style style:name="T19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95" style:family="paragraph" style:parent-style-name="Normal">
      <style:paragraph-properties style:text-autospace="none" fo:margin-top="0.318cm"/>
    </style:style>
    <style:style style:name="T19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96" style:family="paragraph" style:parent-style-name="Normal">
      <style:paragraph-properties style:text-autospace="none" fo:margin-top="0.318cm"/>
    </style:style>
    <style:style style:name="T19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96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96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97" style:family="paragraph" style:parent-style-name="Normal">
      <style:paragraph-properties style:text-autospace="none" fo:margin-top="0.318cm"/>
    </style:style>
    <style:style style:name="T19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98" style:family="paragraph" style:parent-style-name="Normal">
      <style:paragraph-properties style:text-autospace="none" fo:margin-top="0.318cm"/>
    </style:style>
    <style:style style:name="T19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99" style:family="paragraph" style:parent-style-name="Normal">
      <style:paragraph-properties style:text-autospace="none" fo:margin-top="0.318cm"/>
    </style:style>
    <style:style style:name="T19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00" style:family="paragraph" style:parent-style-name="Normal">
      <style:paragraph-properties style:text-autospace="none" fo:margin-top="0.318cm"/>
    </style:style>
    <style:style style:name="T20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01" style:family="paragraph" style:parent-style-name="Normal">
      <style:paragraph-properties style:text-autospace="none" fo:margin-top="0.318cm"/>
    </style:style>
    <style:style style:name="T201_1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P202" style:family="paragraph" style:parent-style-name="Normal">
      <style:paragraph-properties style:text-autospace="none" fo:margin-top="0.318cm"/>
    </style:style>
    <style:style style:name="T20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03" style:family="paragraph" style:parent-style-name="Normal">
      <style:paragraph-properties style:text-autospace="none" fo:margin-top="0.318cm"/>
    </style:style>
    <style:style style:name="T203_1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P204" style:family="paragraph" style:parent-style-name="Normal">
      <style:paragraph-properties style:text-autospace="none" fo:margin-top="0.318cm"/>
    </style:style>
    <style:style style:name="T20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204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205" style:family="paragraph" style:parent-style-name="Normal">
      <style:paragraph-properties style:text-autospace="none" fo:margin-top="0.318cm"/>
    </style:style>
    <style:style style:name="T20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06" style:family="paragraph" style:parent-style-name="Normal">
      <style:paragraph-properties style:text-autospace="none" fo:margin-top="0.318cm"/>
    </style:style>
    <style:style style:name="T20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07" style:family="paragraph" style:parent-style-name="Normal">
      <style:paragraph-properties style:text-autospace="none" fo:margin-top="0.318cm"/>
    </style:style>
    <style:style style:name="T20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08" style:family="paragraph" style:parent-style-name="Normal">
      <style:paragraph-properties style:text-autospace="none" fo:margin-top="0.318cm"/>
    </style:style>
    <style:style style:name="T20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09" style:family="paragraph" style:parent-style-name="Normal">
      <style:paragraph-properties style:text-autospace="none" fo:margin-top="0.318cm"/>
    </style:style>
    <style:style style:name="T20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10" style:family="paragraph" style:parent-style-name="Normal">
      <style:paragraph-properties style:text-autospace="none" fo:margin-top="0.318cm"/>
    </style:style>
    <style:style style:name="T21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210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211" style:family="paragraph" style:parent-style-name="Normal">
      <style:paragraph-properties style:text-autospace="none" fo:margin-top="0.318cm"/>
    </style:style>
    <style:style style:name="T21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211_2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P212" style:family="paragraph" style:parent-style-name="Normal">
      <style:paragraph-properties style:text-autospace="none" fo:margin-top="0.318cm"/>
    </style:style>
    <style:style style:name="T21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13" style:family="paragraph" style:parent-style-name="Normal">
      <style:paragraph-properties style:text-autospace="none" fo:margin-top="0.318cm"/>
    </style:style>
    <style:style style:name="T21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14" style:family="paragraph" style:parent-style-name="Normal">
      <style:paragraph-properties style:text-autospace="none" fo:margin-top="0.318cm"/>
    </style:style>
    <style:style style:name="T21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214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214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15" style:family="paragraph" style:parent-style-name="Normal">
      <style:paragraph-properties style:text-autospace="none" fo:margin-top="0.318cm"/>
    </style:style>
    <style:style style:name="T21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16" style:family="paragraph" style:parent-style-name="Normal">
      <style:paragraph-properties style:text-autospace="none" fo:margin-top="0.318cm"/>
    </style:style>
    <style:style style:name="T21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17" style:family="paragraph" style:parent-style-name="Normal">
      <style:paragraph-properties style:text-autospace="none" fo:margin-top="0.318cm" fo:margin-bottom="0.318cm"/>
    </style:style>
    <style:style style:name="T21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S3" style:family="section" style:master-page-name="MasterPage2">
      <style:section-properties text:dont-balance-text-columns="false">
        <style:columns fo:column-count="0" fo:column-gap="1.27cm"/>
      </style:section-properties>
    </style:style>
    <style:style style:name="P218" style:family="paragraph" style:parent-style-name="Normal" style:master-page-name="MasterPage2">
      <style:paragraph-properties style:text-autospace="none" fo:margin-top="0.318cm"/>
      <style:text-properties style:font-name="Courier New" style:font-name-complex="Courier New"/>
    </style:style>
    <style:style style:name="P219" style:family="paragraph" style:parent-style-name="Normal">
      <style:paragraph-properties style:text-autospace="none" fo:text-align="center" fo:margin-top="1.27cm" fo:margin-bottom="1.27cm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219_1" style:family="text">
      <style:text-properties fo:font-style="normal" style:font-style-asian="normal" style:font-name="Candara" fo:font-size="28pt" style:font-size-asian="28pt" style:font-name-complex="Candara" fo:font-weight="bold" style:font-weight-asian="bold"/>
    </style:style>
    <style:style style:name="P220" style:family="paragraph" style:parent-style-name="Normal">
      <style:paragraph-properties style:text-autospace="none" fo:text-align="left" fo:margin-top="0.847cm" fo:margin-bottom="0.423cm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220_1" style:family="text">
      <style:text-properties fo:font-style="normal" style:font-style-asian="normal" style:font-name="Candara" fo:font-size="20pt" style:font-size-asian="20pt" style:font-name-complex="Candara" fo:font-weight="bold" style:font-weight-asian="bold"/>
    </style:style>
    <style:style style:name="P221" style:family="paragraph" style:parent-style-name="Normal">
      <style:paragraph-properties style:text-autospace="none" fo:margin-top="0.318cm"/>
    </style:style>
    <style:style style:name="T22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22" style:family="paragraph" style:parent-style-name="Normal">
      <style:paragraph-properties style:text-autospace="none" fo:margin-top="0.318cm"/>
    </style:style>
    <style:style style:name="T22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222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222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23" style:family="paragraph" style:parent-style-name="Normal">
      <style:paragraph-properties style:text-autospace="none" fo:margin-top="0.318cm"/>
    </style:style>
    <style:style style:name="T22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24" style:family="paragraph" style:parent-style-name="Normal">
      <style:paragraph-properties style:text-autospace="none" fo:margin-top="0.318cm"/>
    </style:style>
    <style:style style:name="T22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224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224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224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225" style:family="paragraph" style:parent-style-name="Normal">
      <style:paragraph-properties style:text-autospace="none" fo:margin-top="0.318cm"/>
    </style:style>
    <style:style style:name="T22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26" style:family="paragraph" style:parent-style-name="Normal">
      <style:paragraph-properties style:text-autospace="none" fo:margin-top="0.318cm"/>
    </style:style>
    <style:style style:name="T22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27" style:family="paragraph" style:parent-style-name="Normal">
      <style:paragraph-properties style:text-autospace="none" fo:margin-top="0.318cm"/>
    </style:style>
    <style:style style:name="T22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28" style:family="paragraph" style:parent-style-name="Normal">
      <style:paragraph-properties style:text-autospace="none" fo:margin-top="0.318cm"/>
    </style:style>
    <style:style style:name="T22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29" style:family="paragraph" style:parent-style-name="Normal">
      <style:paragraph-properties style:text-autospace="none" fo:margin-top="0.318cm"/>
    </style:style>
    <style:style style:name="T22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30" style:family="paragraph" style:parent-style-name="Normal">
      <style:paragraph-properties style:text-autospace="none" fo:margin-top="0.318cm"/>
    </style:style>
    <style:style style:name="T23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31" style:family="paragraph" style:parent-style-name="Normal">
      <style:paragraph-properties style:text-autospace="none" fo:margin-top="0.318cm"/>
    </style:style>
    <style:style style:name="T23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32" style:family="paragraph" style:parent-style-name="Normal">
      <style:paragraph-properties style:text-autospace="none" fo:margin-top="0.318cm"/>
    </style:style>
    <style:style style:name="T23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232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232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33" style:family="paragraph" style:parent-style-name="Normal">
      <style:paragraph-properties style:text-autospace="none" fo:margin-top="0.318cm"/>
    </style:style>
    <style:style style:name="T23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34" style:family="paragraph" style:parent-style-name="Normal">
      <style:paragraph-properties style:text-autospace="none" fo:margin-top="0.318cm"/>
      <style:text-properties fo:font-style="normal" style:font-style-asian="normal" style:font-name="Sitka Text" style:font-name-complex="Sitka Text" fo:font-weight="normal" style:font-weight-asian="normal"/>
    </style:style>
    <style:style style:name="P235" style:family="paragraph" style:parent-style-name="Normal">
      <style:paragraph-properties style:text-autospace="none" fo:margin-top="0.318cm"/>
    </style:style>
    <style:style style:name="P236" style:family="paragraph" style:parent-style-name="Normal">
      <style:paragraph-properties style:text-autospace="none" fo:text-align="left" fo:margin-top="0.847cm" fo:margin-bottom="0.423cm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236_1" style:family="text">
      <style:text-properties fo:font-style="normal" style:font-style-asian="normal" style:font-name="Candara" fo:font-size="20pt" style:font-size-asian="20pt" style:font-name-complex="Candara" fo:font-weight="bold" style:font-weight-asian="bold"/>
    </style:style>
    <style:style style:name="P237" style:family="paragraph" style:parent-style-name="Normal">
      <style:paragraph-properties style:text-autospace="none" fo:margin-top="0.318cm"/>
    </style:style>
    <style:style style:name="T23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38" style:family="paragraph" style:parent-style-name="Normal">
      <style:paragraph-properties style:text-autospace="none" fo:margin-top="0.318cm"/>
    </style:style>
    <style:style style:name="T23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39" style:family="paragraph" style:parent-style-name="Normal">
      <style:paragraph-properties style:text-autospace="none" fo:margin-top="0.318cm"/>
    </style:style>
    <style:style style:name="T23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40" style:family="paragraph" style:parent-style-name="Normal">
      <style:paragraph-properties style:text-autospace="none" fo:margin-top="0.318cm"/>
    </style:style>
    <style:style style:name="T24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41" style:family="paragraph" style:parent-style-name="Normal">
      <style:paragraph-properties style:text-autospace="none" fo:margin-top="0.318cm"/>
    </style:style>
    <style:style style:name="T24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42" style:family="paragraph" style:parent-style-name="Normal">
      <style:paragraph-properties style:text-autospace="none" fo:margin-top="0.318cm"/>
    </style:style>
    <style:style style:name="T24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242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243" style:family="paragraph" style:parent-style-name="Normal">
      <style:paragraph-properties style:text-autospace="none" fo:margin-top="0.318cm"/>
    </style:style>
    <style:style style:name="T24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243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244" style:family="paragraph" style:parent-style-name="Normal">
      <style:paragraph-properties style:text-autospace="none" fo:margin-top="0.318cm"/>
    </style:style>
    <style:style style:name="T24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244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244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45" style:family="paragraph" style:parent-style-name="Normal">
      <style:paragraph-properties style:text-autospace="none" fo:margin-top="0.318cm"/>
    </style:style>
    <style:style style:name="T24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46" style:family="paragraph" style:parent-style-name="Normal">
      <style:paragraph-properties style:text-autospace="none" fo:margin-top="0.318cm"/>
    </style:style>
    <style:style style:name="T24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47" style:family="paragraph" style:parent-style-name="Normal">
      <style:paragraph-properties style:text-autospace="none" fo:margin-top="0.318cm"/>
    </style:style>
    <style:style style:name="T24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48" style:family="paragraph" style:parent-style-name="Normal">
      <style:paragraph-properties style:text-autospace="none" fo:margin-top="0.318cm"/>
    </style:style>
    <style:style style:name="T24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49" style:family="paragraph" style:parent-style-name="Normal">
      <style:paragraph-properties style:text-autospace="none" fo:margin-top="0.318cm"/>
    </style:style>
    <style:style style:name="T24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50" style:family="paragraph" style:parent-style-name="Normal">
      <style:paragraph-properties style:text-autospace="none" fo:margin-top="0.318cm"/>
    </style:style>
    <style:style style:name="T25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51" style:family="paragraph" style:parent-style-name="Normal">
      <style:paragraph-properties style:text-autospace="none" fo:margin-top="0.318cm"/>
    </style:style>
    <style:style style:name="T25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52" style:family="paragraph" style:parent-style-name="Normal">
      <style:paragraph-properties style:text-autospace="none" fo:margin-top="0.318cm"/>
    </style:style>
    <style:style style:name="T25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53" style:family="paragraph" style:parent-style-name="Normal">
      <style:paragraph-properties style:text-autospace="none" fo:margin-top="0.318cm"/>
    </style:style>
    <style:style style:name="T25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253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254" style:family="paragraph" style:parent-style-name="Normal">
      <style:paragraph-properties style:text-autospace="none" fo:margin-top="0.318cm"/>
    </style:style>
    <style:style style:name="T25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55" style:family="paragraph" style:parent-style-name="Normal">
      <style:paragraph-properties style:text-autospace="none" fo:margin-top="0.318cm"/>
    </style:style>
    <style:style style:name="T25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56" style:family="paragraph" style:parent-style-name="Normal">
      <style:paragraph-properties style:text-autospace="none" fo:margin-top="0.318cm"/>
    </style:style>
    <style:style style:name="T25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57" style:family="paragraph" style:parent-style-name="Normal">
      <style:paragraph-properties style:text-autospace="none" fo:margin-top="0.318cm"/>
    </style:style>
    <style:style style:name="T25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257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258" style:family="paragraph" style:parent-style-name="Normal">
      <style:paragraph-properties style:text-autospace="none" fo:margin-top="0.318cm"/>
    </style:style>
    <style:style style:name="T258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259" style:family="paragraph" style:parent-style-name="Normal">
      <style:paragraph-properties style:text-autospace="none" fo:margin-top="0.318cm" fo:margin-bottom="0.318cm"/>
    </style:style>
    <style:style style:name="T25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S4" style:family="section" style:master-page-name="MasterPage3">
      <style:section-properties text:dont-balance-text-columns="false">
        <style:columns fo:column-count="0" fo:column-gap="1.27cm"/>
      </style:section-properties>
    </style:style>
    <style:style style:name="P260" style:family="paragraph" style:parent-style-name="Normal" style:master-page-name="MasterPage3">
      <style:paragraph-properties style:text-autospace="none" fo:margin-top="0.318cm"/>
      <style:text-properties style:font-name="Courier New" style:font-name-complex="Courier New"/>
    </style:style>
    <style:style style:name="P261" style:family="paragraph" style:parent-style-name="Normal">
      <style:paragraph-properties style:text-autospace="none" fo:text-align="center" fo:margin-top="1.27cm" fo:margin-bottom="1.27cm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261_1" style:family="text">
      <style:text-properties fo:font-style="normal" style:font-style-asian="normal" style:font-name="Candara" fo:font-size="28pt" style:font-size-asian="28pt" style:font-name-complex="Candara" fo:font-weight="bold" style:font-weight-asian="bold"/>
    </style:style>
    <style:style style:name="P262" style:family="paragraph" style:parent-style-name="Normal">
      <style:paragraph-properties style:text-autospace="none" fo:text-align="left" fo:margin-top="0.847cm" fo:margin-bottom="0.423cm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262_1" style:family="text">
      <style:text-properties fo:font-style="normal" style:font-style-asian="normal" style:font-name="Candara" fo:font-size="20pt" style:font-size-asian="20pt" style:font-name-complex="Candara" fo:font-weight="bold" style:font-weight-asian="bold"/>
    </style:style>
    <style:style style:name="P263" style:family="paragraph" style:parent-style-name="Normal">
      <style:paragraph-properties style:text-autospace="none" fo:margin-top="0.318cm"/>
    </style:style>
    <style:style style:name="T26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263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263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263_4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263_5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64" style:family="paragraph" style:parent-style-name="Normal">
      <style:paragraph-properties style:text-autospace="none" fo:margin-top="0.318cm"/>
    </style:style>
    <style:style style:name="T26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264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264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264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265" style:family="paragraph" style:parent-style-name="Normal">
      <style:paragraph-properties style:text-autospace="none" fo:margin-top="0.318cm"/>
    </style:style>
    <style:style style:name="T26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66" style:family="paragraph" style:parent-style-name="Normal">
      <style:paragraph-properties style:text-autospace="none" fo:margin-top="0.318cm"/>
    </style:style>
    <style:style style:name="T26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67" style:family="paragraph" style:parent-style-name="Normal">
      <style:paragraph-properties style:text-autospace="none" fo:margin-top="0.318cm"/>
    </style:style>
    <style:style style:name="T26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267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267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68" style:family="paragraph" style:parent-style-name="Normal">
      <style:paragraph-properties style:text-autospace="none" fo:margin-top="0.318cm"/>
    </style:style>
    <style:style style:name="T26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69" style:family="paragraph" style:parent-style-name="Normal">
      <style:paragraph-properties style:text-autospace="none" fo:margin-top="0.318cm"/>
    </style:style>
    <style:style style:name="T26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70" style:family="paragraph" style:parent-style-name="Normal">
      <style:paragraph-properties style:text-autospace="none" fo:margin-top="0.318cm"/>
    </style:style>
    <style:style style:name="T27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71" style:family="paragraph" style:parent-style-name="Normal">
      <style:paragraph-properties style:text-autospace="none" fo:margin-top="0.318cm"/>
    </style:style>
    <style:style style:name="T27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72" style:family="paragraph" style:parent-style-name="Normal">
      <style:paragraph-properties style:text-autospace="none" fo:margin-top="0.318cm"/>
    </style:style>
    <style:style style:name="T27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272_2" style:family="text">
      <style:text-properties fo:font-style="normal" style:font-style-asian="normal" style:font-name="Sitka Text" style:font-name-complex="Sitka Text" fo:font-weight="bold" style:font-weight-asian="bold"/>
    </style:style>
    <style:style style:name="T272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272_4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272_5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73" style:family="paragraph" style:parent-style-name="Normal">
      <style:paragraph-properties style:text-autospace="none" fo:margin-top="0.318cm"/>
    </style:style>
    <style:style style:name="T27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273_2" style:family="text">
      <style:text-properties fo:font-style="normal" style:font-style-asian="normal" style:font-name="Sitka Text" style:font-name-complex="Sitka Text" fo:font-weight="bold" style:font-weight-asian="bold"/>
    </style:style>
    <style:style style:name="T273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74" style:family="paragraph" style:parent-style-name="Normal">
      <style:paragraph-properties style:text-autospace="none" fo:margin-top="0.318cm"/>
    </style:style>
    <style:style style:name="T27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274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275" style:family="paragraph" style:parent-style-name="Normal">
      <style:paragraph-properties style:text-autospace="none" fo:margin-top="0.318cm"/>
    </style:style>
    <style:style style:name="T27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275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275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275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275_5" style:family="text">
      <style:text-properties fo:font-style="normal" style:font-style-asian="normal" style:font-name="Sitka Text" style:font-name-complex="Sitka Text" fo:font-weight="bold" style:font-weight-asian="bold"/>
    </style:style>
    <style:style style:name="T275_6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76" style:family="paragraph" style:parent-style-name="Normal">
      <style:paragraph-properties style:text-autospace="none" fo:margin-top="0.318cm"/>
    </style:style>
    <style:style style:name="T27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77" style:family="paragraph" style:parent-style-name="Normal">
      <style:paragraph-properties style:text-autospace="none" fo:margin-top="0.318cm"/>
    </style:style>
    <style:style style:name="T27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78" style:family="paragraph" style:parent-style-name="Normal">
      <style:paragraph-properties style:text-autospace="none" fo:margin-top="0.318cm"/>
    </style:style>
    <style:style style:name="T27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79" style:family="paragraph" style:parent-style-name="Normal">
      <style:paragraph-properties style:text-autospace="none" fo:margin-top="0.318cm"/>
    </style:style>
    <style:style style:name="T27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279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279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80" style:family="paragraph" style:parent-style-name="Normal">
      <style:paragraph-properties style:text-autospace="none" fo:margin-top="0.318cm"/>
    </style:style>
    <style:style style:name="T280_1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T280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81" style:family="paragraph" style:parent-style-name="Normal">
      <style:paragraph-properties style:text-autospace="none" fo:margin-top="0.318cm"/>
    </style:style>
    <style:style style:name="T28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281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281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281_4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281_5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82" style:family="paragraph" style:parent-style-name="Normal">
      <style:paragraph-properties style:text-autospace="none" fo:margin-top="0.318cm"/>
    </style:style>
    <style:style style:name="T28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282_2" style:family="text">
      <style:text-properties fo:font-style="normal" style:font-style-asian="normal" style:font-name="Sitka Text" style:font-name-complex="Sitka Text" fo:font-weight="bold" style:font-weight-asian="bold"/>
    </style:style>
    <style:style style:name="T282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83" style:family="paragraph" style:parent-style-name="Normal">
      <style:paragraph-properties style:text-autospace="none" fo:margin-top="0.318cm"/>
    </style:style>
    <style:style style:name="T28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84" style:family="paragraph" style:parent-style-name="Normal">
      <style:paragraph-properties style:text-autospace="none" fo:margin-top="0.318cm"/>
    </style:style>
    <style:style style:name="T28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85" style:family="paragraph" style:parent-style-name="Normal">
      <style:paragraph-properties style:text-autospace="none" fo:margin-top="0.318cm"/>
    </style:style>
    <style:style style:name="T28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86" style:family="paragraph" style:parent-style-name="Normal">
      <style:paragraph-properties style:text-autospace="none" fo:margin-top="0.318cm"/>
    </style:style>
    <style:style style:name="T286_1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P287" style:family="paragraph" style:parent-style-name="Normal">
      <style:paragraph-properties style:text-autospace="none" fo:margin-top="0.318cm"/>
    </style:style>
    <style:style style:name="T28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287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287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287_4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287_5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287_6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288" style:family="paragraph" style:parent-style-name="Normal">
      <style:paragraph-properties style:text-autospace="none" fo:margin-top="0.318cm"/>
    </style:style>
    <style:style style:name="T28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288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288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288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289" style:family="paragraph" style:parent-style-name="Normal">
      <style:paragraph-properties style:text-autospace="none" fo:margin-top="0.318cm"/>
    </style:style>
    <style:style style:name="T28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90" style:family="paragraph" style:parent-style-name="Normal">
      <style:paragraph-properties style:text-autospace="none" fo:margin-top="0.318cm"/>
    </style:style>
    <style:style style:name="T29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91" style:family="paragraph" style:parent-style-name="Normal">
      <style:paragraph-properties style:text-autospace="none" fo:margin-top="0.318cm"/>
    </style:style>
    <style:style style:name="T29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92" style:family="paragraph" style:parent-style-name="Normal">
      <style:paragraph-properties style:text-autospace="none" fo:margin-top="0.318cm"/>
    </style:style>
    <style:style style:name="T29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93" style:family="paragraph" style:parent-style-name="Normal">
      <style:paragraph-properties style:text-autospace="none" fo:margin-top="0.318cm"/>
    </style:style>
    <style:style style:name="T29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94" style:family="paragraph" style:parent-style-name="Normal">
      <style:paragraph-properties style:text-autospace="none" fo:margin-top="0.318cm"/>
    </style:style>
    <style:style style:name="T29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95" style:family="paragraph" style:parent-style-name="Normal">
      <style:paragraph-properties style:text-autospace="none" fo:margin-top="0.318cm"/>
    </style:style>
    <style:style style:name="T29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295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296" style:family="paragraph" style:parent-style-name="Normal">
      <style:paragraph-properties style:text-autospace="none" fo:margin-top="0.318cm"/>
    </style:style>
    <style:style style:name="T29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97" style:family="paragraph" style:parent-style-name="Normal">
      <style:paragraph-properties style:text-autospace="none" fo:margin-top="0.318cm"/>
    </style:style>
    <style:style style:name="T29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297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298" style:family="paragraph" style:parent-style-name="Normal">
      <style:paragraph-properties style:text-autospace="none" fo:margin-top="0.318cm"/>
    </style:style>
    <style:style style:name="T29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299" style:family="paragraph" style:parent-style-name="Normal">
      <style:paragraph-properties style:text-autospace="none" fo:margin-top="0.318cm"/>
    </style:style>
    <style:style style:name="T29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300" style:family="paragraph" style:parent-style-name="Normal">
      <style:paragraph-properties style:text-autospace="none" fo:margin-top="0.318cm"/>
    </style:style>
    <style:style style:name="T30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301" style:family="paragraph" style:parent-style-name="Normal">
      <style:paragraph-properties style:text-autospace="none" fo:margin-top="0.318cm"/>
    </style:style>
    <style:style style:name="P302" style:family="paragraph" style:parent-style-name="Normal">
      <style:paragraph-properties style:text-autospace="none" fo:text-align="left" fo:margin-top="0.847cm" fo:margin-bottom="0.423cm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302_1" style:family="text">
      <style:text-properties fo:font-style="normal" style:font-style-asian="normal" style:font-name="Candara" fo:font-size="20pt" style:font-size-asian="20pt" style:font-name-complex="Candara" fo:font-weight="bold" style:font-weight-asian="bold"/>
    </style:style>
    <style:style style:name="P303" style:family="paragraph" style:parent-style-name="Normal">
      <style:paragraph-properties style:text-autospace="none" fo:margin-top="0.318cm"/>
    </style:style>
    <style:style style:name="T30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03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304" style:family="paragraph" style:parent-style-name="Normal">
      <style:paragraph-properties style:text-autospace="none" fo:margin-top="0.318cm"/>
    </style:style>
    <style:style style:name="T30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04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04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04_4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04_5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305" style:family="paragraph" style:parent-style-name="Normal">
      <style:paragraph-properties style:text-autospace="none" fo:margin-top="0.318cm"/>
    </style:style>
    <style:style style:name="T30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05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306" style:family="paragraph" style:parent-style-name="Normal">
      <style:paragraph-properties style:text-autospace="none" fo:margin-top="0.318cm"/>
    </style:style>
    <style:style style:name="T30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06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307" style:family="paragraph" style:parent-style-name="Normal">
      <style:paragraph-properties style:text-autospace="none" fo:margin-top="0.318cm"/>
    </style:style>
    <style:style style:name="T30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07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308" style:family="paragraph" style:parent-style-name="Normal">
      <style:paragraph-properties style:text-autospace="none" fo:margin-top="0.318cm"/>
    </style:style>
    <style:style style:name="T30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08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309" style:family="paragraph" style:parent-style-name="Normal">
      <style:paragraph-properties style:text-autospace="none" fo:margin-top="0.318cm"/>
    </style:style>
    <style:style style:name="T30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09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310" style:family="paragraph" style:parent-style-name="Normal">
      <style:paragraph-properties style:text-autospace="none" fo:margin-top="0.318cm"/>
    </style:style>
    <style:style style:name="T31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10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10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10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311" style:family="paragraph" style:parent-style-name="Normal">
      <style:paragraph-properties style:text-autospace="none" fo:margin-top="0.318cm"/>
    </style:style>
    <style:style style:name="T31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11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312" style:family="paragraph" style:parent-style-name="Normal">
      <style:paragraph-properties style:text-autospace="none" fo:margin-top="0.318cm"/>
    </style:style>
    <style:style style:name="T31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12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313" style:family="paragraph" style:parent-style-name="Normal">
      <style:paragraph-properties style:text-autospace="none" fo:margin-top="0.318cm"/>
    </style:style>
    <style:style style:name="T31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13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314" style:family="paragraph" style:parent-style-name="Normal">
      <style:paragraph-properties style:text-autospace="none" fo:margin-top="0.318cm"/>
    </style:style>
    <style:style style:name="T31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14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315" style:family="paragraph" style:parent-style-name="Normal">
      <style:paragraph-properties style:text-autospace="none" fo:margin-top="0.318cm"/>
    </style:style>
    <style:style style:name="T31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15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316" style:family="paragraph" style:parent-style-name="Normal">
      <style:paragraph-properties style:text-autospace="none" fo:margin-top="0.318cm"/>
    </style:style>
    <style:style style:name="T31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16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317" style:family="paragraph" style:parent-style-name="Normal">
      <style:paragraph-properties style:text-autospace="none" fo:margin-top="0.318cm"/>
    </style:style>
    <style:style style:name="T31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17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318" style:family="paragraph" style:parent-style-name="Normal">
      <style:paragraph-properties style:text-autospace="none" fo:margin-top="0.318cm"/>
    </style:style>
    <style:style style:name="T31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18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319" style:family="paragraph" style:parent-style-name="Normal">
      <style:paragraph-properties style:text-autospace="none" fo:margin-top="0.318cm"/>
    </style:style>
    <style:style style:name="T31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19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319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319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320" style:family="paragraph" style:parent-style-name="Normal">
      <style:paragraph-properties style:text-autospace="none" fo:margin-top="0.318cm"/>
    </style:style>
    <style:style style:name="T32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20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321" style:family="paragraph" style:parent-style-name="Normal">
      <style:paragraph-properties style:text-autospace="none" fo:margin-top="0.318cm"/>
    </style:style>
    <style:style style:name="T321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321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321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322" style:family="paragraph" style:parent-style-name="Normal">
      <style:paragraph-properties style:text-autospace="none" fo:margin-top="0.318cm"/>
    </style:style>
    <style:style style:name="T32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22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323" style:family="paragraph" style:parent-style-name="Normal">
      <style:paragraph-properties style:text-autospace="none" fo:margin-top="0.318cm"/>
    </style:style>
    <style:style style:name="T32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23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323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323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323_5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T323_6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324" style:family="paragraph" style:parent-style-name="Normal">
      <style:paragraph-properties style:text-autospace="none" fo:margin-top="0.318cm"/>
    </style:style>
    <style:style style:name="T32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24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325" style:family="paragraph" style:parent-style-name="Normal">
      <style:paragraph-properties style:text-autospace="none" fo:margin-top="0.318cm"/>
    </style:style>
    <style:style style:name="T32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25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326" style:family="paragraph" style:parent-style-name="Normal">
      <style:paragraph-properties style:text-autospace="none" fo:margin-top="0.318cm"/>
    </style:style>
    <style:style style:name="T32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26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326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326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327" style:family="paragraph" style:parent-style-name="Normal">
      <style:paragraph-properties style:text-autospace="none" fo:margin-top="0.318cm"/>
    </style:style>
    <style:style style:name="T32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27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328" style:family="paragraph" style:parent-style-name="Normal">
      <style:paragraph-properties style:text-autospace="none" fo:margin-top="0.318cm"/>
    </style:style>
    <style:style style:name="T32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28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328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328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329" style:family="paragraph" style:parent-style-name="Normal">
      <style:paragraph-properties style:text-autospace="none" fo:margin-top="0.318cm"/>
    </style:style>
    <style:style style:name="T32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330" style:family="paragraph" style:parent-style-name="Normal">
      <style:paragraph-properties style:text-autospace="none" fo:margin-top="0.318cm"/>
    </style:style>
    <style:style style:name="T330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331" style:family="paragraph" style:parent-style-name="Normal">
      <style:paragraph-properties style:text-autospace="none" fo:margin-top="0.318cm"/>
    </style:style>
    <style:style style:name="T331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332" style:family="paragraph" style:parent-style-name="Normal">
      <style:paragraph-properties style:text-autospace="none" fo:margin-top="0.318cm"/>
    </style:style>
    <style:style style:name="T33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32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333" style:family="paragraph" style:parent-style-name="Normal">
      <style:paragraph-properties style:text-autospace="none" fo:margin-top="0.318cm"/>
    </style:style>
    <style:style style:name="T33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33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333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333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334" style:family="paragraph" style:parent-style-name="Normal">
      <style:paragraph-properties style:text-autospace="none" fo:margin-top="0.318cm"/>
    </style:style>
    <style:style style:name="T33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34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335" style:family="paragraph" style:parent-style-name="Normal">
      <style:paragraph-properties style:text-autospace="none" fo:margin-top="0.318cm"/>
    </style:style>
    <style:style style:name="T335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335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335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336" style:family="paragraph" style:parent-style-name="Normal">
      <style:paragraph-properties style:text-autospace="none" fo:margin-top="0.318cm"/>
    </style:style>
    <style:style style:name="T33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36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337" style:family="paragraph" style:parent-style-name="Normal">
      <style:paragraph-properties style:text-autospace="none" fo:margin-top="0.318cm"/>
    </style:style>
    <style:style style:name="T33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37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338" style:family="paragraph" style:parent-style-name="Normal">
      <style:paragraph-properties style:text-autospace="none" fo:margin-top="0.318cm"/>
    </style:style>
    <style:style style:name="T33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339" style:family="paragraph" style:parent-style-name="Normal">
      <style:paragraph-properties style:text-autospace="none" fo:margin-top="0.318cm" fo:margin-bottom="0.318cm"/>
    </style:style>
    <style:style style:name="T339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339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339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S5" style:family="section" style:master-page-name="MasterPage4">
      <style:section-properties text:dont-balance-text-columns="false">
        <style:columns fo:column-count="0" fo:column-gap="1.27cm"/>
      </style:section-properties>
    </style:style>
    <style:style style:name="P340" style:family="paragraph" style:parent-style-name="Normal" style:master-page-name="MasterPage4">
      <style:paragraph-properties style:text-autospace="none" fo:margin-top="0.318cm"/>
      <style:text-properties style:font-name="Courier New" style:font-name-complex="Courier New"/>
    </style:style>
    <style:style style:name="P341" style:family="paragraph" style:parent-style-name="Normal">
      <style:paragraph-properties style:text-autospace="none" fo:text-align="center" fo:margin-top="1.27cm" fo:margin-bottom="1.27cm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341_1" style:family="text">
      <style:text-properties fo:font-style="normal" style:font-style-asian="normal" style:font-name="Candara" fo:font-size="28pt" style:font-size-asian="28pt" style:font-name-complex="Candara" fo:font-weight="bold" style:font-weight-asian="bold"/>
    </style:style>
    <style:style style:name="P342" style:family="paragraph" style:parent-style-name="Normal">
      <style:paragraph-properties style:text-autospace="none" fo:text-align="left" fo:margin-top="0.847cm" fo:margin-bottom="0.423cm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342_1" style:family="text">
      <style:text-properties fo:font-style="normal" style:font-style-asian="normal" style:font-name="Candara" fo:font-size="20pt" style:font-size-asian="20pt" style:font-name-complex="Candara" fo:font-weight="bold" style:font-weight-asian="bold"/>
    </style:style>
    <style:style style:name="P343" style:family="paragraph" style:parent-style-name="Normal">
      <style:paragraph-properties style:text-autospace="none" fo:margin-bottom="0.494cm"/>
    </style:style>
    <style:style style:name="T343_1" style:family="text">
      <style:text-properties fo:font-style="normal" style:font-style-asian="normal" style:font-name="Sitka Text" style:font-name-complex="Sitka Text" fo:font-weight="bold" style:font-weight-asian="bold"/>
    </style:style>
    <style:style style:name="P344" style:family="paragraph" style:parent-style-name="Normal">
      <style:paragraph-properties style:text-autospace="none" fo:margin-bottom="0.423cm"/>
    </style:style>
    <style:style style:name="T34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345" style:family="paragraph" style:parent-style-name="Normal">
      <style:paragraph-properties style:text-autospace="none" fo:margin-bottom="0.423cm"/>
    </style:style>
    <style:style style:name="T34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45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45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45_4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45_5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346" style:family="paragraph" style:parent-style-name="Normal">
      <style:paragraph-properties style:text-autospace="none" fo:margin-bottom="0.423cm"/>
    </style:style>
    <style:style style:name="T34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347" style:family="paragraph" style:parent-style-name="Normal">
      <style:paragraph-properties style:text-autospace="none" fo:margin-bottom="0.423cm"/>
    </style:style>
    <style:style style:name="T34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348" style:family="paragraph" style:parent-style-name="Normal">
      <style:paragraph-properties style:text-autospace="none" fo:margin-bottom="0.423cm"/>
    </style:style>
    <style:style style:name="T34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349" style:family="paragraph" style:parent-style-name="Normal">
      <style:paragraph-properties style:text-autospace="none" fo:margin-bottom="0.423cm"/>
    </style:style>
    <style:style style:name="T34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49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49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49_4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49_5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350" style:family="paragraph" style:parent-style-name="Normal">
      <style:paragraph-properties style:text-autospace="none" fo:margin-bottom="0.423cm"/>
    </style:style>
    <style:style style:name="T35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351" style:family="paragraph" style:parent-style-name="Normal">
      <style:paragraph-properties style:text-autospace="none" fo:margin-bottom="0.423cm"/>
    </style:style>
    <style:style style:name="T35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352" style:family="paragraph" style:parent-style-name="Normal">
      <style:paragraph-properties style:text-autospace="none" fo:margin-bottom="0.423cm"/>
    </style:style>
    <style:style style:name="T35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52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353" style:family="paragraph" style:parent-style-name="Normal">
      <style:paragraph-properties style:text-autospace="none" fo:margin-bottom="0.423cm"/>
    </style:style>
    <style:style style:name="T35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354" style:family="paragraph" style:parent-style-name="Normal">
      <style:paragraph-properties style:text-autospace="none"/>
      <style:text-properties fo:font-style="normal" style:font-style-asian="normal" fo:color="#808080" style:font-name="Sitka Text" style:font-name-complex="Courier New" fo:font-weight="normal" style:font-weight-asian="normal"/>
    </style:style>
    <style:style style:name="P355" style:family="paragraph" style:parent-style-name="Normal">
      <style:paragraph-properties style:text-autospace="none" fo:margin-bottom="0.494cm"/>
    </style:style>
    <style:style style:name="T355_1" style:family="text">
      <style:text-properties fo:font-style="normal" style:font-style-asian="normal" style:font-name="Sitka Text" style:font-name-complex="Sitka Text" fo:font-weight="bold" style:font-weight-asian="bold"/>
    </style:style>
    <style:style style:name="P356" style:family="paragraph" style:parent-style-name="Normal">
      <style:paragraph-properties style:text-autospace="none" fo:margin-bottom="0.423cm"/>
    </style:style>
    <style:style style:name="T35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357" style:family="paragraph" style:parent-style-name="Normal">
      <style:paragraph-properties style:text-autospace="none" fo:margin-bottom="0.423cm"/>
    </style:style>
    <style:style style:name="T35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57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358" style:family="paragraph" style:parent-style-name="Normal">
      <style:paragraph-properties style:text-autospace="none" fo:margin-bottom="0.423cm"/>
    </style:style>
    <style:style style:name="T35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359" style:family="paragraph" style:parent-style-name="Normal">
      <style:paragraph-properties style:text-autospace="none" fo:margin-bottom="0.423cm"/>
    </style:style>
    <style:style style:name="T35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360" style:family="paragraph" style:parent-style-name="Normal">
      <style:paragraph-properties style:text-autospace="none"/>
      <style:text-properties fo:font-style="normal" style:font-style-asian="normal" fo:color="#808080" style:font-name="Sitka Text" style:font-name-complex="Courier New" fo:font-weight="normal" style:font-weight-asian="normal"/>
    </style:style>
    <style:style style:name="P361" style:family="paragraph" style:parent-style-name="Normal">
      <style:paragraph-properties style:text-autospace="none" fo:margin-bottom="0.494cm"/>
    </style:style>
    <style:style style:name="T361_1" style:family="text">
      <style:text-properties fo:font-style="normal" style:font-style-asian="normal" style:font-name="Sitka Text" style:font-name-complex="Sitka Text" fo:font-weight="bold" style:font-weight-asian="bold"/>
    </style:style>
    <style:style style:name="P362" style:family="paragraph" style:parent-style-name="Normal">
      <style:paragraph-properties style:text-autospace="none" fo:margin-bottom="0.423cm"/>
    </style:style>
    <style:style style:name="T36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363" style:family="paragraph" style:parent-style-name="Normal">
      <style:paragraph-properties style:text-autospace="none" fo:margin-bottom="0.423cm"/>
    </style:style>
    <style:style style:name="T36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364" style:family="paragraph" style:parent-style-name="Normal">
      <style:paragraph-properties style:text-autospace="none" fo:margin-bottom="0.423cm"/>
    </style:style>
    <style:style style:name="T36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64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365" style:family="paragraph" style:parent-style-name="Normal">
      <style:paragraph-properties style:text-autospace="none" fo:margin-bottom="0.423cm"/>
    </style:style>
    <style:style style:name="T36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366" style:family="paragraph" style:parent-style-name="Normal">
      <style:paragraph-properties style:text-autospace="none"/>
      <style:text-properties fo:font-style="normal" style:font-style-asian="normal" fo:color="#808080" style:font-name="Sitka Text" style:font-name-complex="Courier New" fo:font-weight="normal" style:font-weight-asian="normal"/>
    </style:style>
    <style:style style:name="P367" style:family="paragraph" style:parent-style-name="Normal">
      <style:paragraph-properties style:text-autospace="none" fo:margin-bottom="0.494cm"/>
    </style:style>
    <style:style style:name="T367_1" style:family="text">
      <style:text-properties fo:font-style="normal" style:font-style-asian="normal" style:font-name="Sitka Text" style:font-name-complex="Sitka Text" fo:font-weight="bold" style:font-weight-asian="bold"/>
    </style:style>
    <style:style style:name="P368" style:family="paragraph" style:parent-style-name="Normal">
      <style:paragraph-properties style:text-autospace="none" fo:margin-bottom="0.423cm"/>
    </style:style>
    <style:style style:name="T36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369" style:family="paragraph" style:parent-style-name="Normal">
      <style:paragraph-properties style:text-autospace="none" fo:margin-bottom="0.423cm"/>
    </style:style>
    <style:style style:name="T36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69_2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T369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69_4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P370" style:family="paragraph" style:parent-style-name="Normal">
      <style:paragraph-properties style:text-autospace="none" fo:margin-bottom="0.423cm"/>
    </style:style>
    <style:style style:name="T37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371" style:family="paragraph" style:parent-style-name="Normal">
      <style:paragraph-properties style:text-autospace="none" fo:margin-bottom="0.423cm"/>
    </style:style>
    <style:style style:name="T37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372" style:family="paragraph" style:parent-style-name="Normal">
      <style:paragraph-properties style:text-autospace="none"/>
      <style:text-properties fo:font-style="normal" style:font-style-asian="normal" fo:color="#808080" style:font-name="Sitka Text" style:font-name-complex="Courier New" fo:font-weight="normal" style:font-weight-asian="normal"/>
    </style:style>
    <style:style style:name="P373" style:family="paragraph" style:parent-style-name="Normal">
      <style:paragraph-properties style:text-autospace="none" fo:margin-bottom="0.494cm"/>
    </style:style>
    <style:style style:name="T373_1" style:family="text">
      <style:text-properties fo:font-style="normal" style:font-style-asian="normal" style:font-name="Sitka Text" style:font-name-complex="Sitka Text" fo:font-weight="bold" style:font-weight-asian="bold"/>
    </style:style>
    <style:style style:name="P374" style:family="paragraph" style:parent-style-name="Normal">
      <style:paragraph-properties style:text-autospace="none" fo:margin-bottom="0.423cm"/>
    </style:style>
    <style:style style:name="T37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375" style:family="paragraph" style:parent-style-name="Normal">
      <style:paragraph-properties style:text-autospace="none" fo:margin-bottom="0.423cm"/>
    </style:style>
    <style:style style:name="T37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75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75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75_4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T375_5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376" style:family="paragraph" style:parent-style-name="Normal">
      <style:paragraph-properties style:text-autospace="none" fo:margin-bottom="0.423cm"/>
    </style:style>
    <style:style style:name="T37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377" style:family="paragraph" style:parent-style-name="Normal">
      <style:paragraph-properties style:text-autospace="none" fo:margin-bottom="0.423cm"/>
    </style:style>
    <style:style style:name="T37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378" style:family="paragraph" style:parent-style-name="Normal">
      <style:paragraph-properties style:text-autospace="none" fo:margin-bottom="0.423cm"/>
    </style:style>
    <style:style style:name="T37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379" style:family="paragraph" style:parent-style-name="Normal">
      <style:paragraph-properties style:text-autospace="none" fo:margin-bottom="0.423cm"/>
    </style:style>
    <style:style style:name="T379_1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T379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79_3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P380" style:family="paragraph" style:parent-style-name="Normal">
      <style:paragraph-properties style:text-autospace="none"/>
      <style:text-properties fo:font-style="normal" style:font-style-asian="normal" fo:color="#808080" style:font-name="Sitka Text" style:font-name-complex="Courier New" fo:font-weight="normal" style:font-weight-asian="normal"/>
    </style:style>
    <style:style style:name="P381" style:family="paragraph" style:parent-style-name="Normal">
      <style:paragraph-properties style:text-autospace="none" fo:margin-bottom="0.494cm"/>
    </style:style>
    <style:style style:name="T381_1" style:family="text">
      <style:text-properties fo:font-style="normal" style:font-style-asian="normal" style:font-name="Sitka Text" style:font-name-complex="Sitka Text" fo:font-weight="bold" style:font-weight-asian="bold"/>
    </style:style>
    <style:style style:name="P382" style:family="paragraph" style:parent-style-name="Normal">
      <style:paragraph-properties style:text-autospace="none" fo:margin-bottom="0.423cm"/>
    </style:style>
    <style:style style:name="T38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383" style:family="paragraph" style:parent-style-name="Normal">
      <style:paragraph-properties style:text-autospace="none" fo:margin-bottom="0.423cm"/>
    </style:style>
    <style:style style:name="T38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384" style:family="paragraph" style:parent-style-name="Normal">
      <style:paragraph-properties style:text-autospace="none" fo:margin-bottom="0.423cm"/>
    </style:style>
    <style:style style:name="T38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84_2" style:family="text">
      <style:text-properties fo:font-style="normal" style:font-style-asian="normal" style:font-name="Sitka Text" style:font-name-complex="Sitka Text" fo:font-weight="bold" style:font-weight-asian="bold"/>
    </style:style>
    <style:style style:name="T384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84_4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84_5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385" style:family="paragraph" style:parent-style-name="Normal">
      <style:paragraph-properties style:text-autospace="none" fo:margin-bottom="0.423cm"/>
    </style:style>
    <style:style style:name="T38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85_2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P386" style:family="paragraph" style:parent-style-name="Normal">
      <style:paragraph-properties style:text-autospace="none" fo:margin-bottom="0.423cm"/>
    </style:style>
    <style:style style:name="T38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86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86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387" style:family="paragraph" style:parent-style-name="Normal">
      <style:paragraph-properties style:text-autospace="none" fo:margin-bottom="0.423cm"/>
    </style:style>
    <style:style style:name="T38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388" style:family="paragraph" style:parent-style-name="Normal">
      <style:paragraph-properties style:text-autospace="none" fo:margin-bottom="0.423cm"/>
    </style:style>
    <style:style style:name="T38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389" style:family="paragraph" style:parent-style-name="Normal">
      <style:paragraph-properties style:text-autospace="none" fo:margin-bottom="0.423cm"/>
    </style:style>
    <style:style style:name="T38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390" style:family="paragraph" style:parent-style-name="Normal">
      <style:paragraph-properties style:text-autospace="none"/>
      <style:text-properties fo:font-style="normal" style:font-style-asian="normal" fo:color="#808080" style:font-name="Sitka Text" style:font-name-complex="Courier New" fo:font-weight="normal" style:font-weight-asian="normal"/>
    </style:style>
    <style:style style:name="P391" style:family="paragraph" style:parent-style-name="Normal">
      <style:paragraph-properties style:text-autospace="none" fo:margin-bottom="0.494cm"/>
    </style:style>
    <style:style style:name="T391_1" style:family="text">
      <style:text-properties fo:font-style="normal" style:font-style-asian="normal" style:font-name="Sitka Text" style:font-name-complex="Sitka Text" fo:font-weight="bold" style:font-weight-asian="bold"/>
    </style:style>
    <style:style style:name="P392" style:family="paragraph" style:parent-style-name="Normal">
      <style:paragraph-properties style:text-autospace="none" fo:margin-bottom="0.423cm"/>
    </style:style>
    <style:style style:name="T39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393" style:family="paragraph" style:parent-style-name="Normal">
      <style:paragraph-properties style:text-autospace="none" fo:margin-bottom="0.423cm"/>
    </style:style>
    <style:style style:name="T39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394" style:family="paragraph" style:parent-style-name="Normal">
      <style:paragraph-properties style:text-autospace="none" fo:margin-bottom="0.423cm"/>
    </style:style>
    <style:style style:name="T39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395" style:family="paragraph" style:parent-style-name="Normal">
      <style:paragraph-properties style:text-autospace="none" fo:margin-bottom="0.423cm"/>
    </style:style>
    <style:style style:name="T39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396" style:family="paragraph" style:parent-style-name="Normal">
      <style:paragraph-properties style:text-autospace="none" fo:margin-bottom="0.423cm"/>
    </style:style>
    <style:style style:name="T39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397" style:family="paragraph" style:parent-style-name="Normal">
      <style:paragraph-properties style:text-autospace="none" fo:margin-bottom="0.423cm"/>
    </style:style>
    <style:style style:name="T39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398" style:family="paragraph" style:parent-style-name="Normal">
      <style:paragraph-properties style:text-autospace="none" fo:margin-bottom="0.423cm"/>
    </style:style>
    <style:style style:name="T39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98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398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399" style:family="paragraph" style:parent-style-name="Normal">
      <style:paragraph-properties style:text-autospace="none" fo:margin-bottom="0.423cm"/>
    </style:style>
    <style:style style:name="T399_1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P400" style:family="paragraph" style:parent-style-name="Normal">
      <style:paragraph-properties style:text-autospace="none" fo:margin-bottom="0.423cm"/>
    </style:style>
    <style:style style:name="T40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401" style:family="paragraph" style:parent-style-name="Normal">
      <style:paragraph-properties style:text-autospace="none" fo:margin-bottom="0.423cm"/>
    </style:style>
    <style:style style:name="T40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01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01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402" style:family="paragraph" style:parent-style-name="Normal">
      <style:paragraph-properties style:text-autospace="none" fo:margin-bottom="0.423cm"/>
    </style:style>
    <style:style style:name="T40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403" style:family="paragraph" style:parent-style-name="Normal">
      <style:paragraph-properties style:text-autospace="none"/>
    </style:style>
    <style:style style:name="P404" style:family="paragraph" style:parent-style-name="Normal">
      <style:paragraph-properties style:text-autospace="none" fo:text-align="left" fo:margin-top="0.847cm" fo:margin-bottom="0.423cm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404_1" style:family="text">
      <style:text-properties fo:font-style="normal" style:font-style-asian="normal" style:font-name="Candara" fo:font-size="20pt" style:font-size-asian="20pt" style:font-name-complex="Candara" fo:font-weight="bold" style:font-weight-asian="bold"/>
    </style:style>
    <style:style style:name="P405" style:family="paragraph" style:parent-style-name="Normal">
      <style:paragraph-properties style:text-autospace="none" fo:margin-top="0.318cm"/>
    </style:style>
    <style:style style:name="T40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05_2" style:family="text">
      <style:text-properties fo:font-style="normal" style:font-style-asian="normal" style:font-name="Sitka Text" style:font-name-complex="Sitka Text" fo:font-weight="bold" style:font-weight-asian="bold"/>
    </style:style>
    <style:style style:name="T405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05_4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05_5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406" style:family="paragraph" style:parent-style-name="Normal">
      <style:paragraph-properties style:text-autospace="none" fo:margin-top="0.318cm"/>
    </style:style>
    <style:style style:name="T40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06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406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406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406_5" style:family="text">
      <style:text-properties fo:font-style="normal" style:font-style-asian="normal" style:font-name="Sitka Text" style:font-name-complex="Sitka Text" fo:font-weight="bold" style:font-weight-asian="bold"/>
    </style:style>
    <style:style style:name="T406_6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06_7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T406_8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407" style:family="paragraph" style:parent-style-name="Normal">
      <style:paragraph-properties style:text-autospace="none" fo:margin-top="0.318cm"/>
    </style:style>
    <style:style style:name="T40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408" style:family="paragraph" style:parent-style-name="Normal">
      <style:paragraph-properties style:text-autospace="none" fo:margin-top="0.318cm"/>
    </style:style>
    <style:style style:name="T40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08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409" style:family="paragraph" style:parent-style-name="Normal">
      <style:paragraph-properties style:text-autospace="none" fo:margin-top="0.318cm"/>
    </style:style>
    <style:style style:name="T40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09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410" style:family="paragraph" style:parent-style-name="Normal">
      <style:paragraph-properties style:text-autospace="none" fo:margin-top="0.318cm"/>
    </style:style>
    <style:style style:name="T41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10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411" style:family="paragraph" style:parent-style-name="Normal">
      <style:paragraph-properties style:text-autospace="none" fo:margin-top="0.318cm"/>
    </style:style>
    <style:style style:name="T41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11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412" style:family="paragraph" style:parent-style-name="Normal">
      <style:paragraph-properties style:text-autospace="none" fo:margin-top="0.318cm"/>
    </style:style>
    <style:style style:name="T41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12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413" style:family="paragraph" style:parent-style-name="Normal">
      <style:paragraph-properties style:text-autospace="none" fo:margin-top="0.318cm"/>
    </style:style>
    <style:style style:name="T41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13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414" style:family="paragraph" style:parent-style-name="Normal">
      <style:paragraph-properties style:text-autospace="none" fo:margin-top="0.318cm"/>
    </style:style>
    <style:style style:name="T41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14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414_3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T414_4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14_5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415" style:family="paragraph" style:parent-style-name="Normal">
      <style:paragraph-properties style:text-autospace="none" fo:margin-top="0.318cm"/>
    </style:style>
    <style:style style:name="T41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416" style:family="paragraph" style:parent-style-name="Normal">
      <style:paragraph-properties style:text-autospace="none" fo:margin-top="0.318cm"/>
    </style:style>
    <style:style style:name="T41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16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417" style:family="paragraph" style:parent-style-name="Normal">
      <style:paragraph-properties style:text-autospace="none" fo:margin-top="0.318cm"/>
    </style:style>
    <style:style style:name="T41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17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418" style:family="paragraph" style:parent-style-name="Normal">
      <style:paragraph-properties style:text-autospace="none" fo:margin-top="0.318cm"/>
    </style:style>
    <style:style style:name="T418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419" style:family="paragraph" style:parent-style-name="Normal">
      <style:paragraph-properties style:text-autospace="none" fo:margin-top="0.318cm"/>
    </style:style>
    <style:style style:name="T41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19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419_3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T419_4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19_5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19_6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420" style:family="paragraph" style:parent-style-name="Normal">
      <style:paragraph-properties style:text-autospace="none" fo:margin-top="0.318cm"/>
    </style:style>
    <style:style style:name="T42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20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20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421" style:family="paragraph" style:parent-style-name="Normal">
      <style:paragraph-properties style:text-autospace="none" fo:margin-top="0.318cm"/>
    </style:style>
    <style:style style:name="T42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422" style:family="paragraph" style:parent-style-name="Normal">
      <style:paragraph-properties style:text-autospace="none" fo:margin-top="0.318cm"/>
    </style:style>
    <style:style style:name="T42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22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22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423" style:family="paragraph" style:parent-style-name="Normal">
      <style:paragraph-properties style:text-autospace="none" fo:margin-top="0.318cm"/>
    </style:style>
    <style:style style:name="T42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424" style:family="paragraph" style:parent-style-name="Normal">
      <style:paragraph-properties style:text-autospace="none" fo:margin-top="0.318cm"/>
    </style:style>
    <style:style style:name="T42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24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24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425" style:family="paragraph" style:parent-style-name="Normal">
      <style:paragraph-properties style:text-autospace="none" fo:margin-top="0.318cm"/>
    </style:style>
    <style:style style:name="T42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426" style:family="paragraph" style:parent-style-name="Normal">
      <style:paragraph-properties style:text-autospace="none" fo:margin-top="0.318cm"/>
    </style:style>
    <style:style style:name="T426_1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P427" style:family="paragraph" style:parent-style-name="Normal">
      <style:paragraph-properties style:text-autospace="none" fo:margin-top="0.318cm"/>
    </style:style>
    <style:style style:name="T42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27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427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427_4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T427_5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428" style:family="paragraph" style:parent-style-name="Normal">
      <style:paragraph-properties style:text-autospace="none" fo:margin-top="0.318cm"/>
    </style:style>
    <style:style style:name="T42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28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28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429" style:family="paragraph" style:parent-style-name="Normal">
      <style:paragraph-properties style:text-autospace="none" fo:margin-top="0.318cm"/>
    </style:style>
    <style:style style:name="T42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29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29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430" style:family="paragraph" style:parent-style-name="Normal">
      <style:paragraph-properties style:text-autospace="none" fo:margin-top="0.318cm"/>
    </style:style>
    <style:style style:name="T43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431" style:family="paragraph" style:parent-style-name="Normal">
      <style:paragraph-properties style:text-autospace="none" fo:margin-top="0.318cm"/>
    </style:style>
    <style:style style:name="T43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432" style:family="paragraph" style:parent-style-name="Normal">
      <style:paragraph-properties style:text-autospace="none" fo:margin-top="0.318cm"/>
    </style:style>
    <style:style style:name="T43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433" style:family="paragraph" style:parent-style-name="Normal">
      <style:paragraph-properties style:text-autospace="none" fo:margin-top="0.318cm"/>
    </style:style>
    <style:style style:name="T43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33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434" style:family="paragraph" style:parent-style-name="Normal">
      <style:paragraph-properties style:text-autospace="none" fo:margin-top="0.318cm"/>
    </style:style>
    <style:style style:name="T43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34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34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435" style:family="paragraph" style:parent-style-name="Normal">
      <style:paragraph-properties style:text-autospace="none" fo:margin-top="0.318cm"/>
    </style:style>
    <style:style style:name="T435_1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P436" style:family="paragraph" style:parent-style-name="Normal">
      <style:paragraph-properties style:text-autospace="none" fo:margin-top="0.318cm"/>
    </style:style>
    <style:style style:name="T43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36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36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36_4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T436_5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36_6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437" style:family="paragraph" style:parent-style-name="Normal">
      <style:paragraph-properties style:text-autospace="none" fo:margin-top="0.318cm"/>
    </style:style>
    <style:style style:name="T43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37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438" style:family="paragraph" style:parent-style-name="Normal">
      <style:paragraph-properties style:text-autospace="none" fo:margin-top="0.318cm"/>
    </style:style>
    <style:style style:name="T43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38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438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438_4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T438_5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38_6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38_7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439" style:family="paragraph" style:parent-style-name="Normal">
      <style:paragraph-properties style:text-autospace="none" fo:margin-top="0.318cm"/>
    </style:style>
    <style:style style:name="T43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440" style:family="paragraph" style:parent-style-name="Normal">
      <style:paragraph-properties style:text-autospace="none" fo:margin-top="0.318cm"/>
    </style:style>
    <style:style style:name="T44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441" style:family="paragraph" style:parent-style-name="Normal">
      <style:paragraph-properties style:text-autospace="none" fo:margin-top="0.318cm"/>
    </style:style>
    <style:style style:name="T44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442" style:family="paragraph" style:parent-style-name="Normal">
      <style:paragraph-properties style:text-autospace="none" fo:margin-top="0.318cm"/>
    </style:style>
    <style:style style:name="T44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42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443" style:family="paragraph" style:parent-style-name="Normal">
      <style:paragraph-properties style:text-autospace="none" fo:margin-top="0.318cm"/>
    </style:style>
    <style:style style:name="T44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43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444" style:family="paragraph" style:parent-style-name="Normal">
      <style:paragraph-properties style:text-autospace="none" fo:margin-top="0.318cm"/>
    </style:style>
    <style:style style:name="T44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44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445" style:family="paragraph" style:parent-style-name="Normal">
      <style:paragraph-properties style:text-autospace="none" fo:margin-top="0.318cm"/>
    </style:style>
    <style:style style:name="T44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45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445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445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446" style:family="paragraph" style:parent-style-name="Normal">
      <style:paragraph-properties style:text-autospace="none" fo:margin-top="0.318cm"/>
    </style:style>
    <style:style style:name="T44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46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446_3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T446_4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46_5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447" style:family="paragraph" style:parent-style-name="Normal">
      <style:paragraph-properties style:text-autospace="none" fo:margin-top="0.318cm"/>
    </style:style>
    <style:style style:name="T44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47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448" style:family="paragraph" style:parent-style-name="Normal">
      <style:paragraph-properties style:text-autospace="none" fo:margin-top="0.318cm"/>
    </style:style>
    <style:style style:name="T44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48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449" style:family="paragraph" style:parent-style-name="Normal">
      <style:paragraph-properties style:text-autospace="none" fo:margin-top="0.318cm"/>
    </style:style>
    <style:style style:name="T44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49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449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449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450" style:family="paragraph" style:parent-style-name="Normal">
      <style:paragraph-properties style:text-autospace="none" fo:margin-top="0.318cm"/>
    </style:style>
    <style:style style:name="P451" style:family="paragraph" style:parent-style-name="Normal">
      <style:paragraph-properties style:text-autospace="none" fo:text-align="left" fo:margin-top="0.847cm" fo:margin-bottom="0.423cm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451_1" style:family="text">
      <style:text-properties fo:font-style="normal" style:font-style-asian="normal" style:font-name="Candara" fo:font-size="20pt" style:font-size-asian="20pt" style:font-name-complex="Candara" fo:font-weight="bold" style:font-weight-asian="bold"/>
    </style:style>
    <style:style style:name="P452" style:family="paragraph" style:parent-style-name="Normal">
      <style:paragraph-properties style:text-autospace="none" fo:margin-top="0.318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452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453" style:family="paragraph" style:parent-style-name="Normal">
      <style:paragraph-properties style:text-autospace="none" fo:margin-top="0.318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P454" style:family="paragraph" style:parent-style-name="Normal">
      <style:paragraph-properties style:text-autospace="none" fo:text-align="left" fo:margin-top="0.847cm" fo:margin-bottom="0.423cm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454_1" style:family="text">
      <style:text-properties fo:font-style="normal" style:font-style-asian="normal" style:font-name="Candara" fo:font-size="20pt" style:font-size-asian="20pt" style:font-name-complex="Candara" fo:font-weight="bold" style:font-weight-asian="bold"/>
    </style:style>
    <style:style style:name="P455" style:family="paragraph" style:parent-style-name="Normal">
      <style:paragraph-properties style:text-autospace="none" fo:margin-top="0.318cm"/>
    </style:style>
    <style:style style:name="T45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55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55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55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456" style:family="paragraph" style:parent-style-name="Normal">
      <style:paragraph-properties style:text-autospace="none" fo:margin-top="0.318cm"/>
    </style:style>
    <style:style style:name="T45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56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56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457" style:family="paragraph" style:parent-style-name="Normal">
      <style:paragraph-properties style:text-autospace="none" fo:margin-top="0.318cm"/>
    </style:style>
    <style:style style:name="T45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458" style:family="paragraph" style:parent-style-name="Normal">
      <style:paragraph-properties style:text-autospace="none" fo:margin-top="0.318cm"/>
    </style:style>
    <style:style style:name="T45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58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58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459" style:family="paragraph" style:parent-style-name="Normal">
      <style:paragraph-properties style:text-autospace="none" fo:margin-top="0.318cm"/>
    </style:style>
    <style:style style:name="T45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460" style:family="paragraph" style:parent-style-name="Normal">
      <style:paragraph-properties style:text-autospace="none" fo:margin-top="0.318cm"/>
    </style:style>
    <style:style style:name="T46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60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60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60_4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60_5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461" style:family="paragraph" style:parent-style-name="Normal">
      <style:paragraph-properties style:text-autospace="none" fo:margin-top="0.318cm"/>
    </style:style>
    <style:style style:name="T46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61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61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462" style:family="paragraph" style:parent-style-name="Normal">
      <style:paragraph-properties style:text-autospace="none" fo:margin-top="0.318cm"/>
    </style:style>
    <style:style style:name="T46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463" style:family="paragraph" style:parent-style-name="Normal">
      <style:paragraph-properties style:text-autospace="none" fo:margin-top="0.318cm"/>
    </style:style>
    <style:style style:name="T463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464" style:family="paragraph" style:parent-style-name="Normal">
      <style:paragraph-properties style:text-autospace="none" fo:margin-top="0.318cm"/>
    </style:style>
    <style:style style:name="T46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64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464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464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465" style:family="paragraph" style:parent-style-name="Normal">
      <style:paragraph-properties style:text-autospace="none" fo:margin-top="0.318cm"/>
    </style:style>
    <style:style style:name="T46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65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65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466" style:family="paragraph" style:parent-style-name="Normal">
      <style:paragraph-properties style:text-autospace="none" fo:margin-top="0.318cm"/>
    </style:style>
    <style:style style:name="T46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467" style:family="paragraph" style:parent-style-name="Normal">
      <style:paragraph-properties style:text-autospace="none" fo:margin-top="0.318cm"/>
    </style:style>
    <style:style style:name="T46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67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67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67_4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67_5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468" style:family="paragraph" style:parent-style-name="Normal">
      <style:paragraph-properties style:text-autospace="none" fo:margin-top="0.318cm"/>
    </style:style>
    <style:style style:name="T46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68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68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469" style:family="paragraph" style:parent-style-name="Normal">
      <style:paragraph-properties style:text-autospace="none" fo:margin-top="0.318cm"/>
    </style:style>
    <style:style style:name="T46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470" style:family="paragraph" style:parent-style-name="Normal">
      <style:paragraph-properties style:text-autospace="none" fo:margin-top="0.318cm"/>
    </style:style>
    <style:style style:name="T47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70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70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471" style:family="paragraph" style:parent-style-name="Normal">
      <style:paragraph-properties style:text-autospace="none" fo:margin-top="0.318cm"/>
    </style:style>
    <style:style style:name="T47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472" style:family="paragraph" style:parent-style-name="Normal">
      <style:paragraph-properties style:text-autospace="none" fo:margin-top="0.318cm"/>
    </style:style>
    <style:style style:name="T47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72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473" style:family="paragraph" style:parent-style-name="Normal">
      <style:paragraph-properties style:text-autospace="none" fo:margin-top="0.318cm"/>
    </style:style>
    <style:style style:name="T47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73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474" style:family="paragraph" style:parent-style-name="Normal">
      <style:paragraph-properties style:text-autospace="none" fo:margin-top="0.318cm"/>
    </style:style>
    <style:style style:name="T47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475" style:family="paragraph" style:parent-style-name="Normal">
      <style:paragraph-properties style:text-autospace="none" fo:margin-top="0.318cm"/>
    </style:style>
    <style:style style:name="T47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75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75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476" style:family="paragraph" style:parent-style-name="Normal">
      <style:paragraph-properties style:text-autospace="none" fo:margin-top="0.318cm"/>
    </style:style>
    <style:style style:name="T47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76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76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477" style:family="paragraph" style:parent-style-name="Normal">
      <style:paragraph-properties style:text-autospace="none" fo:margin-top="0.318cm"/>
    </style:style>
    <style:style style:name="T47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478" style:family="paragraph" style:parent-style-name="Normal">
      <style:paragraph-properties style:text-autospace="none" fo:margin-top="0.318cm"/>
    </style:style>
    <style:style style:name="T47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78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78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479" style:family="paragraph" style:parent-style-name="Normal">
      <style:paragraph-properties style:text-autospace="none" fo:margin-top="0.318cm"/>
    </style:style>
    <style:style style:name="T47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79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480" style:family="paragraph" style:parent-style-name="Normal">
      <style:paragraph-properties style:text-autospace="none" fo:margin-top="0.318cm"/>
    </style:style>
    <style:style style:name="T48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80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80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481" style:family="paragraph" style:parent-style-name="Normal">
      <style:paragraph-properties style:text-autospace="none" fo:margin-top="0.318cm"/>
    </style:style>
    <style:style style:name="T48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81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81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482" style:family="paragraph" style:parent-style-name="Normal">
      <style:paragraph-properties style:text-autospace="none" fo:margin-top="0.318cm"/>
    </style:style>
    <style:style style:name="T48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82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482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482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483" style:family="paragraph" style:parent-style-name="Normal">
      <style:paragraph-properties style:text-autospace="none" fo:margin-top="0.318cm"/>
    </style:style>
    <style:style style:name="T48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83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83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484" style:family="paragraph" style:parent-style-name="Normal">
      <style:paragraph-properties style:text-autospace="none" fo:margin-top="0.318cm"/>
    </style:style>
    <style:style style:name="T48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485" style:family="paragraph" style:parent-style-name="Normal">
      <style:paragraph-properties style:text-autospace="none" fo:margin-top="0.318cm"/>
    </style:style>
    <style:style style:name="T48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85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85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85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486" style:family="paragraph" style:parent-style-name="Normal">
      <style:paragraph-properties style:text-autospace="none" fo:margin-top="0.318cm"/>
    </style:style>
    <style:style style:name="T48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86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487" style:family="paragraph" style:parent-style-name="Normal">
      <style:paragraph-properties style:text-autospace="none" fo:margin-top="0.318cm"/>
    </style:style>
    <style:style style:name="T48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87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487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487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487_5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487_6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488" style:family="paragraph" style:parent-style-name="Normal">
      <style:paragraph-properties style:text-autospace="none" fo:margin-top="0.318cm"/>
    </style:style>
    <style:style style:name="T48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88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489" style:family="paragraph" style:parent-style-name="Normal">
      <style:paragraph-properties style:text-autospace="none" fo:margin-top="0.318cm"/>
    </style:style>
    <style:style style:name="T489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490" style:family="paragraph" style:parent-style-name="Normal">
      <style:paragraph-properties style:text-autospace="none" fo:margin-top="0.318cm"/>
    </style:style>
    <style:style style:name="T49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491" style:family="paragraph" style:parent-style-name="Normal">
      <style:paragraph-properties style:text-autospace="none" fo:margin-top="0.318cm"/>
    </style:style>
    <style:style style:name="T491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492" style:family="paragraph" style:parent-style-name="Normal">
      <style:paragraph-properties style:text-autospace="none" fo:margin-top="0.318cm"/>
    </style:style>
    <style:style style:name="T49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92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92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493" style:family="paragraph" style:parent-style-name="Normal">
      <style:paragraph-properties style:text-autospace="none" fo:margin-top="0.318cm"/>
    </style:style>
    <style:style style:name="T493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494" style:family="paragraph" style:parent-style-name="Normal">
      <style:paragraph-properties style:text-autospace="none" fo:margin-top="0.318cm"/>
    </style:style>
    <style:style style:name="T49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495" style:family="paragraph" style:parent-style-name="Normal">
      <style:paragraph-properties style:text-autospace="none" fo:margin-top="0.318cm"/>
    </style:style>
    <style:style style:name="T49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95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495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495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495_5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495_6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496" style:family="paragraph" style:parent-style-name="Normal">
      <style:paragraph-properties style:text-autospace="none" fo:margin-top="0.318cm"/>
    </style:style>
    <style:style style:name="T49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96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497" style:family="paragraph" style:parent-style-name="Normal">
      <style:paragraph-properties style:text-autospace="none" fo:margin-top="0.318cm"/>
    </style:style>
    <style:style style:name="T497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497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497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498" style:family="paragraph" style:parent-style-name="Normal">
      <style:paragraph-properties style:text-autospace="none" fo:margin-top="0.318cm"/>
    </style:style>
    <style:style style:name="T49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498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499" style:family="paragraph" style:parent-style-name="Normal">
      <style:paragraph-properties style:text-autospace="none" fo:margin-top="0.318cm"/>
    </style:style>
    <style:style style:name="T499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500" style:family="paragraph" style:parent-style-name="Normal">
      <style:paragraph-properties style:text-autospace="none" fo:margin-top="0.318cm"/>
    </style:style>
    <style:style style:name="T50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501" style:family="paragraph" style:parent-style-name="Normal">
      <style:paragraph-properties style:text-autospace="none" fo:margin-top="0.318cm"/>
    </style:style>
    <style:style style:name="T501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502" style:family="paragraph" style:parent-style-name="Normal">
      <style:paragraph-properties style:text-autospace="none" fo:margin-top="0.318cm"/>
    </style:style>
    <style:style style:name="T50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503" style:family="paragraph" style:parent-style-name="Normal">
      <style:paragraph-properties style:text-autospace="none" fo:margin-top="0.318cm"/>
    </style:style>
    <style:style style:name="T503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503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503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504" style:family="paragraph" style:parent-style-name="Normal">
      <style:paragraph-properties style:text-autospace="none" fo:margin-top="0.318cm"/>
    </style:style>
    <style:style style:name="T50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504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505" style:family="paragraph" style:parent-style-name="Normal">
      <style:paragraph-properties style:text-autospace="none" fo:margin-top="0.318cm"/>
    </style:style>
    <style:style style:name="T505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506" style:family="paragraph" style:parent-style-name="Normal">
      <style:paragraph-properties style:text-autospace="none" fo:margin-top="0.318cm"/>
    </style:style>
    <style:style style:name="T50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507" style:family="paragraph" style:parent-style-name="Normal">
      <style:paragraph-properties style:text-autospace="none" fo:margin-top="0.318cm"/>
    </style:style>
    <style:style style:name="T50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507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507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508" style:family="paragraph" style:parent-style-name="Normal">
      <style:paragraph-properties style:text-autospace="none" fo:margin-top="0.318cm"/>
    </style:style>
    <style:style style:name="T50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509" style:family="paragraph" style:parent-style-name="Normal">
      <style:paragraph-properties style:text-autospace="none" fo:margin-top="0.318cm"/>
    </style:style>
    <style:style style:name="T50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509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510" style:family="paragraph" style:parent-style-name="Normal">
      <style:paragraph-properties style:text-autospace="none" fo:margin-top="0.318cm"/>
    </style:style>
    <style:style style:name="T510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511" style:family="paragraph" style:parent-style-name="Normal">
      <style:paragraph-properties style:text-autospace="none" fo:margin-top="0.318cm"/>
    </style:style>
    <style:style style:name="T51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511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511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511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512" style:family="paragraph" style:parent-style-name="Normal">
      <style:paragraph-properties style:text-autospace="none" fo:margin-top="0.318cm"/>
    </style:style>
    <style:style style:name="T51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512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513" style:family="paragraph" style:parent-style-name="Normal">
      <style:paragraph-properties style:text-autospace="none" fo:margin-top="0.318cm"/>
    </style:style>
    <style:style style:name="T51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514" style:family="paragraph" style:parent-style-name="Normal">
      <style:paragraph-properties style:text-autospace="none" fo:margin-top="0.318cm"/>
    </style:style>
    <style:style style:name="T51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514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514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514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515" style:family="paragraph" style:parent-style-name="Normal">
      <style:paragraph-properties style:text-autospace="none" fo:margin-top="0.318cm"/>
    </style:style>
    <style:style style:name="T51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516" style:family="paragraph" style:parent-style-name="Normal">
      <style:paragraph-properties style:text-autospace="none" fo:margin-top="0.318cm"/>
    </style:style>
    <style:style style:name="T51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516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517" style:family="paragraph" style:parent-style-name="Normal">
      <style:paragraph-properties style:text-autospace="none" fo:margin-top="0.318cm"/>
    </style:style>
    <style:style style:name="T51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518" style:family="paragraph" style:parent-style-name="Normal">
      <style:paragraph-properties style:text-autospace="none" fo:text-align="left" fo:margin-top="0.847cm" fo:margin-bottom="0.423cm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518_1" style:family="text">
      <style:text-properties fo:font-style="normal" style:font-style-asian="normal" style:font-name="Candara" fo:font-size="20pt" style:font-size-asian="20pt" style:font-name-complex="Candara" fo:font-weight="bold" style:font-weight-asian="bold"/>
    </style:style>
    <style:style style:name="P519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519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520" style:family="paragraph" style:parent-style-name="Normal">
      <style:paragraph-properties style:text-autospace="none" fo:text-align="left" fo:margin-top="0.847cm" fo:margin-bottom="0.423cm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520_1" style:family="text">
      <style:text-properties fo:font-style="normal" style:font-style-asian="normal" style:font-name="Candara" fo:font-size="20pt" style:font-size-asian="20pt" style:font-name-complex="Candara" fo:font-weight="bold" style:font-weight-asian="bold"/>
    </style:style>
    <style:style style:name="P521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52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521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522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523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52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523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523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524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525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52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525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525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525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526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527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52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527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528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529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52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529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530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531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531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532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533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53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533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534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535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53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535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536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537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53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538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539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539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539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539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540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541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54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541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542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543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54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543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544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545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545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545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545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546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547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54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547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548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549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54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549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549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549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550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551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551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552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553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55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554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555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555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556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557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557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558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559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55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559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560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561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56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562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562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563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564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56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565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566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56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567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568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568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569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570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570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571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572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57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573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574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57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574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574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575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576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57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576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577" style:family="paragraph" style:parent-style-name="Normal">
      <style:paragraph-properties style:text-autospace="none" fo:text-align="left" fo:margin-top="0.847cm" fo:margin-bottom="0.423cm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577_1" style:family="text">
      <style:text-properties fo:font-style="normal" style:font-style-asian="normal" style:font-name="Candara" fo:font-size="20pt" style:font-size-asian="20pt" style:font-name-complex="Candara" fo:font-weight="bold" style:font-weight-asian="bold"/>
    </style:style>
    <style:style style:name="P578" style:family="paragraph" style:parent-style-name="Normal">
      <style:paragraph-properties style:text-autospace="none" fo:margin-top="0.318cm"/>
    </style:style>
    <style:style style:name="T578_1" style:family="text">
      <style:text-properties fo:font-style="normal" style:font-style-asian="normal" style:font-name="Sitka Text" style:font-name-complex="Sitka Text" fo:font-weight="bold" style:font-weight-asian="bold"/>
    </style:style>
    <style:style style:name="T578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578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579" style:family="paragraph" style:parent-style-name="Normal">
      <style:paragraph-properties style:text-autospace="none" fo:margin-top="0.318cm"/>
    </style:style>
    <style:style style:name="T579_1" style:family="text">
      <style:text-properties fo:font-style="normal" style:font-style-asian="normal" style:font-name="Sitka Text" style:font-name-complex="Sitka Text" fo:font-weight="bold" style:font-weight-asian="bold"/>
    </style:style>
    <style:style style:name="T579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579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579_4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T579_5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579_6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580" style:family="paragraph" style:parent-style-name="Normal">
      <style:paragraph-properties style:text-autospace="none" fo:margin-top="0.318cm" fo:margin-bottom="0.318cm"/>
    </style:style>
    <style:style style:name="T580_1" style:family="text">
      <style:text-properties fo:font-style="normal" style:font-style-asian="normal" style:font-name="Sitka Text" style:font-name-complex="Sitka Text" fo:font-weight="bold" style:font-weight-asian="bold"/>
    </style:style>
    <style:style style:name="T580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580_3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T580_4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580_5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S6" style:family="section" style:master-page-name="MasterPage5">
      <style:section-properties text:dont-balance-text-columns="false">
        <style:columns fo:column-count="0" fo:column-gap="1.27cm"/>
      </style:section-properties>
    </style:style>
    <style:style style:name="P581" style:family="paragraph" style:parent-style-name="Normal" style:master-page-name="MasterPage5">
      <style:paragraph-properties style:text-autospace="none" fo:margin-top="0.318cm"/>
      <style:text-properties style:font-name="Courier New" style:font-name-complex="Courier New"/>
    </style:style>
    <style:style style:name="P582" style:family="paragraph" style:parent-style-name="Normal">
      <style:paragraph-properties style:text-autospace="none" fo:text-align="center" fo:margin-top="1.27cm" fo:margin-bottom="1.27cm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582_1" style:family="text">
      <style:text-properties fo:font-style="normal" style:font-style-asian="normal" style:font-name="Candara" fo:font-size="28pt" style:font-size-asian="28pt" style:font-name-complex="Candara" fo:font-weight="bold" style:font-weight-asian="bold"/>
    </style:style>
    <style:style style:name="P583" style:family="paragraph" style:parent-style-name="Normal">
      <style:paragraph-properties style:text-autospace="none" fo:text-align="left" fo:margin-top="0.847cm" fo:margin-bottom="0.423cm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583_1" style:family="text">
      <style:text-properties fo:font-style="normal" style:font-style-asian="normal" style:font-name="Candara" fo:font-size="20pt" style:font-size-asian="20pt" style:font-name-complex="Candara" fo:font-weight="bold" style:font-weight-asian="bold"/>
    </style:style>
    <style:style style:name="P584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58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584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584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585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586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58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586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587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588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58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588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588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589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590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59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590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590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591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592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59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592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592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593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594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59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595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596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59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597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598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59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598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598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599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600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600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601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602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60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602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603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604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60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605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605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606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607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60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607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607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607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608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609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60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609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609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609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610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611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611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612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613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61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613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614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615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61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615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616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617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61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618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619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61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619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620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621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62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621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621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622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623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62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623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623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624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625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625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625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625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626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627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62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627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627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627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628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629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62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630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631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63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631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631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632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633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63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634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635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63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636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637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637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638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639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63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639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640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640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640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640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641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642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64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643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644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644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644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644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645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646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64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647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648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648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648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648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649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650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65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650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650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650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651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652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P653" style:family="paragraph" style:parent-style-name="Normal">
      <style:paragraph-properties style:text-autospace="none" fo:text-align="left" fo:margin-top="0.847cm" fo:margin-bottom="0.423cm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653_1" style:family="text">
      <style:text-properties fo:font-style="normal" style:font-style-asian="normal" style:font-name="Candara" fo:font-size="20pt" style:font-size-asian="20pt" style:font-name-complex="Candara" fo:font-weight="bold" style:font-weight-asian="bold"/>
    </style:style>
    <style:style style:name="P654" style:family="paragraph" style:parent-style-name="Normal">
      <style:paragraph-properties style:text-autospace="none" fo:margin-top="0.318cm"/>
    </style:style>
    <style:style style:name="T65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654_2" style:family="text">
      <style:text-properties fo:font-style="normal" style:font-style-asian="normal" style:font-name="Sitka Text" style:font-name-complex="Sitka Text" fo:font-weight="bold" style:font-weight-asian="bold"/>
    </style:style>
    <style:style style:name="T654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654_4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654_5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655" style:family="paragraph" style:parent-style-name="Normal">
      <style:paragraph-properties style:text-autospace="none" fo:margin-top="0.318cm"/>
    </style:style>
    <style:style style:name="T65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656" style:family="paragraph" style:parent-style-name="Normal">
      <style:paragraph-properties style:text-autospace="none" fo:margin-top="0.318cm"/>
    </style:style>
    <style:style style:name="T65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656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656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657" style:family="paragraph" style:parent-style-name="Normal">
      <style:paragraph-properties style:text-autospace="none" fo:margin-top="0.318cm"/>
    </style:style>
    <style:style style:name="T65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657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657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658" style:family="paragraph" style:parent-style-name="Normal">
      <style:paragraph-properties style:text-autospace="none" fo:margin-top="0.318cm"/>
    </style:style>
    <style:style style:name="T65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658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658_3" style:family="text">
      <style:text-properties fo:font-style="normal" style:font-style-asian="normal" style:font-name="Sitka Text" style:font-name-complex="Sitka Text" fo:font-weight="bold" style:font-weight-asian="bold"/>
    </style:style>
    <style:style style:name="T658_4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659" style:family="paragraph" style:parent-style-name="Normal">
      <style:paragraph-properties style:text-autospace="none" fo:margin-top="0.318cm"/>
    </style:style>
    <style:style style:name="T65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660" style:family="paragraph" style:parent-style-name="Normal">
      <style:paragraph-properties style:text-autospace="none" fo:margin-top="0.318cm"/>
    </style:style>
    <style:style style:name="T66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661" style:family="paragraph" style:parent-style-name="Normal">
      <style:paragraph-properties style:text-autospace="none" fo:margin-top="0.318cm"/>
    </style:style>
    <style:style style:name="T66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661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661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662" style:family="paragraph" style:parent-style-name="Normal">
      <style:paragraph-properties style:text-autospace="none" fo:margin-top="0.318cm"/>
    </style:style>
    <style:style style:name="T66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663" style:family="paragraph" style:parent-style-name="Normal">
      <style:paragraph-properties style:text-autospace="none" fo:margin-top="0.318cm"/>
    </style:style>
    <style:style style:name="T663_1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P664" style:family="paragraph" style:parent-style-name="Normal">
      <style:paragraph-properties style:text-autospace="none" fo:margin-top="0.318cm"/>
    </style:style>
    <style:style style:name="T66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665" style:family="paragraph" style:parent-style-name="Normal">
      <style:paragraph-properties style:text-autospace="none" fo:margin-top="0.318cm"/>
    </style:style>
    <style:style style:name="T665_1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T665_2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T665_3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T665_4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665_5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665_6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T665_7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T665_8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T665_9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P666" style:family="paragraph" style:parent-style-name="Normal">
      <style:paragraph-properties style:text-autospace="none" fo:margin-top="0.318cm"/>
    </style:style>
    <style:style style:name="T666_1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T666_2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T666_3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T666_4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P667" style:family="paragraph" style:parent-style-name="Normal">
      <style:paragraph-properties style:text-autospace="none" fo:margin-top="0.318cm"/>
    </style:style>
    <style:style style:name="T66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667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667_3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T667_4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T667_5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T667_6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T667_7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P668" style:family="paragraph" style:parent-style-name="Normal">
      <style:paragraph-properties style:text-autospace="none" fo:margin-top="0.318cm"/>
    </style:style>
    <style:style style:name="T66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669" style:family="paragraph" style:parent-style-name="Normal">
      <style:paragraph-properties style:text-autospace="none" fo:margin-top="0.318cm"/>
    </style:style>
    <style:style style:name="T669_1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T669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669_3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T669_4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P670" style:family="paragraph" style:parent-style-name="Normal">
      <style:paragraph-properties style:text-autospace="none" fo:margin-top="0.318cm"/>
    </style:style>
    <style:style style:name="T67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670_2" style:family="text">
      <style:text-properties fo:font-style="normal" style:font-style-asian="normal" style:font-name="Sitka Text" style:font-name-complex="Sitka Text" fo:font-weight="bold" style:font-weight-asian="bold"/>
    </style:style>
    <style:style style:name="T670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670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670_5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670_6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671" style:family="paragraph" style:parent-style-name="Normal">
      <style:paragraph-properties style:text-autospace="none" fo:margin-top="0.318cm"/>
    </style:style>
    <style:style style:name="T671_1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T671_2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T671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672" style:family="paragraph" style:parent-style-name="Normal">
      <style:paragraph-properties style:text-autospace="none" fo:margin-top="0.318cm"/>
    </style:style>
    <style:style style:name="T67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672_2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T672_3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P673" style:family="paragraph" style:parent-style-name="Normal">
      <style:paragraph-properties style:text-autospace="none" fo:margin-top="0.318cm"/>
    </style:style>
    <style:style style:name="T67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673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673_3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T673_4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P674" style:family="paragraph" style:parent-style-name="Normal">
      <style:paragraph-properties style:text-autospace="none" fo:margin-top="0.318cm"/>
    </style:style>
    <style:style style:name="T674_1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T674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674_3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T674_4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P675" style:family="paragraph" style:parent-style-name="Normal">
      <style:paragraph-properties style:text-autospace="none" fo:margin-top="0.318cm"/>
    </style:style>
    <style:style style:name="T67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675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675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675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675_5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675_6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676" style:family="paragraph" style:parent-style-name="Normal">
      <style:paragraph-properties style:text-autospace="none" fo:margin-top="0.318cm"/>
    </style:style>
    <style:style style:name="T67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677" style:family="paragraph" style:parent-style-name="Normal">
      <style:paragraph-properties style:text-autospace="none" fo:margin-top="0.318cm"/>
    </style:style>
    <style:style style:name="T677_1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T677_2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T677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678" style:family="paragraph" style:parent-style-name="Normal">
      <style:paragraph-properties style:text-autospace="none" fo:margin-top="0.318cm"/>
    </style:style>
    <style:style style:name="T67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678_2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T678_3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P679" style:family="paragraph" style:parent-style-name="Normal">
      <style:paragraph-properties style:text-autospace="none" fo:margin-top="0.318cm"/>
    </style:style>
    <style:style style:name="T67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679_2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T679_3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T679_4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T679_5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P680" style:family="paragraph" style:parent-style-name="Normal">
      <style:paragraph-properties style:text-autospace="none" fo:margin-top="0.318cm"/>
    </style:style>
    <style:style style:name="T68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680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681" style:family="paragraph" style:parent-style-name="Normal">
      <style:paragraph-properties style:text-autospace="none" fo:margin-top="0.318cm"/>
    </style:style>
    <style:style style:name="T681_1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T681_2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P682" style:family="paragraph" style:parent-style-name="Normal">
      <style:paragraph-properties style:text-autospace="none" fo:margin-top="0.318cm"/>
    </style:style>
    <style:style style:name="T68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682_2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T682_3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T682_4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T682_5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P683" style:family="paragraph" style:parent-style-name="Normal">
      <style:paragraph-properties style:text-autospace="none" fo:margin-top="0.318cm"/>
    </style:style>
    <style:style style:name="T68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684" style:family="paragraph" style:parent-style-name="Normal">
      <style:paragraph-properties style:text-autospace="none" fo:margin-top="0.318cm"/>
    </style:style>
    <style:style style:name="T684_1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T684_2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T684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685" style:family="paragraph" style:parent-style-name="Normal">
      <style:paragraph-properties style:text-autospace="none" fo:margin-top="0.318cm"/>
    </style:style>
    <style:style style:name="T68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685_2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P686" style:family="paragraph" style:parent-style-name="Normal">
      <style:paragraph-properties style:text-autospace="none" fo:text-align="left" fo:margin-top="0.847cm" fo:margin-bottom="0.423cm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686_1" style:family="text">
      <style:text-properties fo:font-style="normal" style:font-style-asian="normal" style:font-name="Candara" fo:font-size="20pt" style:font-size-asian="20pt" style:font-name-complex="Candara" fo:font-weight="bold" style:font-weight-asian="bold"/>
    </style:style>
    <style:style style:name="P687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68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688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689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68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690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691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69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692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693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693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693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693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693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693_5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694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695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69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695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696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697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69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697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697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697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698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699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699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700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701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70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701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702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703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703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703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703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704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705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705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706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707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70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708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709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70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709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709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709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709_5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709_6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710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711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71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711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711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711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712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713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71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713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713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713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714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715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71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716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717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71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717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717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717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718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719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71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719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720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721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72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722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723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72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724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725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72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725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725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725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726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727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72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727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727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727_4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727_5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728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729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729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730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731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73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731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732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733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73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733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734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735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73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735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736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737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737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738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739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73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740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741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74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741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742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743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743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744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745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74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746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747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747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747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747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748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749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74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749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750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751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751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752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753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75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754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755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75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756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757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757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758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759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75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759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760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761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761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762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763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76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763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764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765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76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766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767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76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768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769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769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770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771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77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772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773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773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773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773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774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775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775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776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777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77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778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779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77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779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780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781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78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782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783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783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784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785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78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785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785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785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785_5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785_6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786" style:family="paragraph" style:parent-style-name="Normal">
      <style:paragraph-properties style:text-autospace="none" fo:text-align="left" fo:margin-top="0.847cm" fo:margin-bottom="0.423cm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786_1" style:family="text">
      <style:text-properties fo:font-style="normal" style:font-style-asian="normal" style:font-name="Candara" fo:font-size="20pt" style:font-size-asian="20pt" style:font-name-complex="Candara" fo:font-weight="bold" style:font-weight-asian="bold"/>
    </style:style>
    <style:style style:name="P787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78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787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787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787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788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789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78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789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790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791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791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792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793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79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793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793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793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794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795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79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796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797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79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798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799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79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800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801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80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802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803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80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803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803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804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805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80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805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806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807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80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808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809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809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810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811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81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812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813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813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814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815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815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816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817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81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818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819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819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820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821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82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822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823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82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823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823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823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824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825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82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826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827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828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82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829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830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83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831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832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83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832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832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832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833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834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83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834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835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836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836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837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838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83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839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840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84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841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842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84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843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844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844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845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846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84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847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848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848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849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850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85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851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852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85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852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853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854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85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854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854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855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856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856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857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858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85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858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858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858_4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858_5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858_6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859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860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86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861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862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86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862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863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864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86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864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865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866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86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866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867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868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86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868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868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869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870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87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871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872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87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872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873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874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87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875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876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87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877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878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87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879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880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88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880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880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881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882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88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882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882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882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883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884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88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884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884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885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886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887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88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888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889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889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890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891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89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891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891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892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893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89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893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894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895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89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896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897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897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898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899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89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899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899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900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901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90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902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903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90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03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03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03_4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03_5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904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  <style:text-properties fo:font-style="normal" style:font-style-asian="normal" style:font-name="Sitka Text" style:font-name-complex="Sitka Text" fo:font-weight="normal" style:font-weight-asian="normal"/>
    </style:style>
    <style:style style:name="P905" style:family="paragraph" style:parent-style-name="Normal">
      <style:paragraph-properties style:text-autospace="none" fo:text-indent="0.635cm">
        <style:tab-stops>
          <style:tab-stop style:type="left" style:leader-style="none" style:position="0cm"/>
          <style:tab-stop style:type="left" style:leader-style="none" style:position="0.635cm"/>
          <style:tab-stop style:type="left" style:leader-style="none" style:position="1.27cm"/>
          <style:tab-stop style:type="left" style:leader-style="none" style:position="1.905cm"/>
          <style:tab-stop style:type="left" style:leader-style="none" style:position="2.54cm"/>
          <style:tab-stop style:type="left" style:leader-style="none" style:position="3.175cm"/>
          <style:tab-stop style:type="left" style:leader-style="none" style:position="3.81cm"/>
          <style:tab-stop style:type="left" style:leader-style="none" style:position="5.08cm"/>
          <style:tab-stop style:type="left" style:leader-style="none" style:position="6.35cm"/>
          <style:tab-stop style:type="left" style:leader-style="none" style:position="7.62cm"/>
        </style:tab-stops>
      </style:paragraph-properties>
    </style:style>
    <style:style style:name="T90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906" style:family="paragraph" style:parent-style-name="Normal">
      <style:paragraph-properties style:text-autospace="none" fo:text-align="left" fo:margin-top="0.847cm" fo:margin-bottom="0.423cm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906_1" style:family="text">
      <style:text-properties fo:font-style="normal" style:font-style-asian="normal" style:font-name="Candara" fo:font-size="20pt" style:font-size-asian="20pt" style:font-name-complex="Candara" fo:font-weight="bold" style:font-weight-asian="bold"/>
    </style:style>
    <style:style style:name="P907" style:family="paragraph" style:parent-style-name="Normal">
      <style:paragraph-properties style:text-autospace="none" fo:margin-top="0.318cm"/>
    </style:style>
    <style:style style:name="T90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07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907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907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907_5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907_6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908" style:family="paragraph" style:parent-style-name="Normal">
      <style:paragraph-properties style:text-autospace="none" fo:margin-top="0.318cm"/>
    </style:style>
    <style:style style:name="T90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909" style:family="paragraph" style:parent-style-name="Normal">
      <style:paragraph-properties style:text-autospace="none" fo:margin-top="0.318cm"/>
    </style:style>
    <style:style style:name="T90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910" style:family="paragraph" style:parent-style-name="Normal">
      <style:paragraph-properties style:text-autospace="none" fo:margin-top="0.318cm"/>
    </style:style>
    <style:style style:name="T91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10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911" style:family="paragraph" style:parent-style-name="Normal">
      <style:paragraph-properties style:text-autospace="none" fo:margin-top="0.318cm"/>
    </style:style>
    <style:style style:name="T91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11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11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912" style:family="paragraph" style:parent-style-name="Normal">
      <style:paragraph-properties style:text-autospace="none" fo:margin-top="0.318cm"/>
    </style:style>
    <style:style style:name="T91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913" style:family="paragraph" style:parent-style-name="Normal">
      <style:paragraph-properties style:text-autospace="none" fo:margin-top="0.318cm"/>
    </style:style>
    <style:style style:name="T913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914" style:family="paragraph" style:parent-style-name="Normal">
      <style:paragraph-properties style:text-autospace="none" fo:margin-top="0.318cm"/>
    </style:style>
    <style:style style:name="T91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915" style:family="paragraph" style:parent-style-name="Normal">
      <style:paragraph-properties style:text-autospace="none" fo:margin-top="0.318cm"/>
    </style:style>
    <style:style style:name="T915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916" style:family="paragraph" style:parent-style-name="Normal">
      <style:paragraph-properties style:text-autospace="none" fo:margin-top="0.318cm"/>
    </style:style>
    <style:style style:name="T91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16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916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916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917" style:family="paragraph" style:parent-style-name="Normal">
      <style:paragraph-properties style:text-autospace="none" fo:margin-top="0.318cm"/>
    </style:style>
    <style:style style:name="T91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17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918" style:family="paragraph" style:parent-style-name="Normal">
      <style:paragraph-properties style:text-autospace="none" fo:margin-top="0.318cm"/>
    </style:style>
    <style:style style:name="T91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18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919" style:family="paragraph" style:parent-style-name="Normal">
      <style:paragraph-properties style:text-autospace="none" fo:margin-top="0.318cm"/>
    </style:style>
    <style:style style:name="T91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19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920" style:family="paragraph" style:parent-style-name="Normal">
      <style:paragraph-properties style:text-autospace="none" fo:margin-top="0.318cm"/>
    </style:style>
    <style:style style:name="T92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20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920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920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921" style:family="paragraph" style:parent-style-name="Normal">
      <style:paragraph-properties style:text-autospace="none" fo:margin-top="0.318cm"/>
    </style:style>
    <style:style style:name="T921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922" style:family="paragraph" style:parent-style-name="Normal">
      <style:paragraph-properties style:text-autospace="none" fo:margin-top="0.318cm" fo:margin-bottom="0.318cm"/>
    </style:style>
    <style:style style:name="T92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923" style:family="paragraph" style:parent-style-name="Normal">
      <style:paragraph-properties style:text-autospace="none"/>
      <style:text-properties fo:font-style="normal" style:font-style-asian="normal" style:font-name="Sitka Text" style:font-name-complex="Courier New" fo:font-weight="normal" style:font-weight-asian="normal"/>
    </style:style>
    <style:style style:name="P924" style:family="paragraph" style:parent-style-name="Normal">
      <style:paragraph-properties style:text-autospace="none" fo:margin-top="0.37cm"/>
    </style:style>
    <style:style style:name="T924_1" style:family="text">
      <style:text-properties fo:font-style="normal" style:font-style-asian="normal" style:font-name="Sitka Text" style:font-name-complex="Sitka Text" fo:font-weight="bold" style:font-weight-asian="bold"/>
    </style:style>
    <style:style style:name="P925" style:family="paragraph" style:parent-style-name="Normal">
      <style:paragraph-properties style:text-autospace="none" fo:margin-top="0.318cm"/>
    </style:style>
    <style:style style:name="T92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25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926" style:family="paragraph" style:parent-style-name="Normal">
      <style:paragraph-properties style:text-autospace="none" fo:margin-top="0.318cm"/>
    </style:style>
    <style:style style:name="T92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927" style:family="paragraph" style:parent-style-name="Normal">
      <style:paragraph-properties style:text-autospace="none" fo:margin-top="0.318cm"/>
    </style:style>
    <style:style style:name="T92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928" style:family="paragraph" style:parent-style-name="Normal">
      <style:paragraph-properties style:text-autospace="none" fo:margin-top="0.318cm"/>
    </style:style>
    <style:style style:name="T928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929" style:family="paragraph" style:parent-style-name="Normal">
      <style:paragraph-properties style:text-autospace="none" fo:margin-top="0.318cm"/>
    </style:style>
    <style:style style:name="T92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29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930" style:family="paragraph" style:parent-style-name="Normal">
      <style:paragraph-properties style:text-autospace="none" fo:margin-top="0.318cm"/>
    </style:style>
    <style:style style:name="T93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30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931" style:family="paragraph" style:parent-style-name="Normal">
      <style:paragraph-properties style:text-autospace="none" fo:margin-top="0.318cm"/>
    </style:style>
    <style:style style:name="T93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31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932" style:family="paragraph" style:parent-style-name="Normal">
      <style:paragraph-properties style:text-autospace="none" fo:margin-top="0.318cm"/>
    </style:style>
    <style:style style:name="T93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32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933" style:family="paragraph" style:parent-style-name="Normal">
      <style:paragraph-properties style:text-autospace="none" fo:margin-top="0.318cm"/>
    </style:style>
    <style:style style:name="T93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33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33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934" style:family="paragraph" style:parent-style-name="Normal">
      <style:paragraph-properties style:text-autospace="none" fo:margin-top="0.318cm"/>
    </style:style>
    <style:style style:name="T93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935" style:family="paragraph" style:parent-style-name="Normal">
      <style:paragraph-properties style:text-autospace="none" fo:margin-top="0.318cm" fo:margin-bottom="0.318cm"/>
    </style:style>
    <style:style style:name="T93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35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936" style:family="paragraph" style:parent-style-name="Normal">
      <style:paragraph-properties style:text-autospace="none"/>
      <style:text-properties fo:font-style="normal" style:font-style-asian="normal" style:font-name="Sitka Text" style:font-name-complex="Courier New" fo:font-weight="normal" style:font-weight-asian="normal"/>
    </style:style>
    <style:style style:name="P937" style:family="paragraph" style:parent-style-name="Normal">
      <style:paragraph-properties style:text-autospace="none" fo:margin-top="0.37cm"/>
    </style:style>
    <style:style style:name="T937_1" style:family="text">
      <style:text-properties fo:font-style="normal" style:font-style-asian="normal" style:font-name="Sitka Text" style:font-name-complex="Sitka Text" fo:font-weight="bold" style:font-weight-asian="bold"/>
    </style:style>
    <style:style style:name="P938" style:family="paragraph" style:parent-style-name="Normal">
      <style:paragraph-properties style:text-autospace="none" fo:margin-top="0.318cm"/>
    </style:style>
    <style:style style:name="T93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939" style:family="paragraph" style:parent-style-name="Normal">
      <style:paragraph-properties style:text-autospace="none" fo:margin-top="0.318cm"/>
    </style:style>
    <style:style style:name="T93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940" style:family="paragraph" style:parent-style-name="Normal">
      <style:paragraph-properties style:text-autospace="none" fo:margin-top="0.318cm"/>
    </style:style>
    <style:style style:name="T94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941" style:family="paragraph" style:parent-style-name="Normal">
      <style:paragraph-properties style:text-autospace="none" fo:margin-top="0.318cm"/>
    </style:style>
    <style:style style:name="T941_1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P942" style:family="paragraph" style:parent-style-name="Normal">
      <style:paragraph-properties style:text-autospace="none" fo:margin-top="0.318cm"/>
    </style:style>
    <style:style style:name="T942_1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P943" style:family="paragraph" style:parent-style-name="Normal">
      <style:paragraph-properties style:text-autospace="none" fo:margin-top="0.318cm"/>
    </style:style>
    <style:style style:name="T943_1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P944" style:family="paragraph" style:parent-style-name="Normal">
      <style:paragraph-properties style:text-autospace="none" fo:margin-top="0.318cm"/>
    </style:style>
    <style:style style:name="T94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945" style:family="paragraph" style:parent-style-name="Normal">
      <style:paragraph-properties style:text-autospace="none" fo:margin-top="0.318cm"/>
    </style:style>
    <style:style style:name="T94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45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45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946" style:family="paragraph" style:parent-style-name="Normal">
      <style:paragraph-properties style:text-autospace="none" fo:margin-top="0.318cm"/>
    </style:style>
    <style:style style:name="T946_1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P947" style:family="paragraph" style:parent-style-name="Normal">
      <style:paragraph-properties style:text-autospace="none" fo:margin-top="0.318cm"/>
    </style:style>
    <style:style style:name="T94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948" style:family="paragraph" style:parent-style-name="Normal">
      <style:paragraph-properties style:text-autospace="none" fo:margin-top="0.318cm"/>
    </style:style>
    <style:style style:name="T94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48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48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48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949" style:family="paragraph" style:parent-style-name="Normal">
      <style:paragraph-properties style:text-autospace="none" fo:margin-top="0.318cm" fo:margin-bottom="0.318cm"/>
    </style:style>
    <style:style style:name="T949_1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T949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S7" style:family="section" style:master-page-name="MasterPage6">
      <style:section-properties text:dont-balance-text-columns="false">
        <style:columns fo:column-count="0" fo:column-gap="1.27cm"/>
      </style:section-properties>
    </style:style>
    <style:style style:name="P950" style:family="paragraph" style:parent-style-name="Normal" style:master-page-name="MasterPage6">
      <style:paragraph-properties style:text-autospace="none" fo:margin-top="0.318cm"/>
      <style:text-properties style:font-name="Courier New" style:font-name-complex="Courier New"/>
    </style:style>
    <style:style style:name="P951" style:family="paragraph" style:parent-style-name="Normal">
      <style:paragraph-properties style:text-autospace="none" fo:text-align="center" fo:margin-top="1.27cm" fo:margin-bottom="1.27cm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951_1" style:family="text">
      <style:text-properties fo:font-style="normal" style:font-style-asian="normal" style:font-name="Candara" fo:font-size="28pt" style:font-size-asian="28pt" style:font-name-complex="Candara" fo:font-weight="bold" style:font-weight-asian="bold"/>
    </style:style>
    <style:style style:name="P952" style:family="paragraph" style:parent-style-name="Normal">
      <style:paragraph-properties style:text-autospace="none" fo:text-align="left" fo:margin-top="0.847cm" fo:margin-bottom="0.423cm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952_1" style:family="text">
      <style:text-properties fo:font-style="normal" style:font-style-asian="normal" style:font-name="Candara" fo:font-size="20pt" style:font-size-asian="20pt" style:font-name-complex="Candara" fo:font-weight="bold" style:font-weight-asian="bold"/>
    </style:style>
    <style:style style:name="P953" style:family="paragraph" style:parent-style-name="Normal">
      <style:paragraph-properties style:text-autospace="none" fo:margin-top="0.318cm"/>
    </style:style>
    <style:style style:name="T95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954" style:family="paragraph" style:parent-style-name="Normal">
      <style:paragraph-properties style:text-autospace="none" fo:margin-top="0.318cm"/>
    </style:style>
    <style:style style:name="T95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955" style:family="paragraph" style:parent-style-name="Normal">
      <style:paragraph-properties style:text-autospace="none" fo:margin-top="0.318cm"/>
    </style:style>
    <style:style style:name="T95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956" style:family="paragraph" style:parent-style-name="Normal">
      <style:paragraph-properties style:text-autospace="none" fo:margin-top="0.318cm"/>
    </style:style>
    <style:style style:name="T95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56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56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957" style:family="paragraph" style:parent-style-name="Normal">
      <style:paragraph-properties style:text-autospace="none" fo:margin-top="0.318cm"/>
    </style:style>
    <style:style style:name="T95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958" style:family="paragraph" style:parent-style-name="Normal">
      <style:paragraph-properties style:text-autospace="none" fo:margin-top="0.318cm"/>
    </style:style>
    <style:style style:name="T95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959" style:family="paragraph" style:parent-style-name="Normal">
      <style:paragraph-properties style:text-autospace="none" fo:margin-top="0.318cm"/>
    </style:style>
    <style:style style:name="T95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59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960" style:family="paragraph" style:parent-style-name="Normal">
      <style:paragraph-properties style:text-autospace="none" fo:margin-top="0.318cm"/>
    </style:style>
    <style:style style:name="T96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961" style:family="paragraph" style:parent-style-name="Normal">
      <style:paragraph-properties style:text-autospace="none" fo:margin-top="0.318cm"/>
    </style:style>
    <style:style style:name="T96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61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61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962" style:family="paragraph" style:parent-style-name="Normal">
      <style:paragraph-properties style:text-autospace="none" fo:margin-top="0.318cm"/>
    </style:style>
    <style:style style:name="T96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62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962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962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963" style:family="paragraph" style:parent-style-name="Normal">
      <style:paragraph-properties style:text-autospace="none" fo:margin-top="0.318cm"/>
    </style:style>
    <style:style style:name="T96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63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964" style:family="paragraph" style:parent-style-name="Normal">
      <style:paragraph-properties style:text-autospace="none" fo:margin-top="0.318cm"/>
    </style:style>
    <style:style style:name="T964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965" style:family="paragraph" style:parent-style-name="Normal">
      <style:paragraph-properties style:text-autospace="none" fo:margin-top="0.318cm"/>
    </style:style>
    <style:style style:name="T96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966" style:family="paragraph" style:parent-style-name="Normal">
      <style:paragraph-properties style:text-autospace="none" fo:margin-top="0.318cm"/>
    </style:style>
    <style:style style:name="T96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967" style:family="paragraph" style:parent-style-name="Normal">
      <style:paragraph-properties style:text-autospace="none" fo:margin-top="0.318cm"/>
    </style:style>
    <style:style style:name="T967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968" style:family="paragraph" style:parent-style-name="Normal">
      <style:paragraph-properties style:text-autospace="none" fo:margin-top="0.318cm"/>
    </style:style>
    <style:style style:name="T96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68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968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968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969" style:family="paragraph" style:parent-style-name="Normal">
      <style:paragraph-properties style:text-autospace="none" fo:margin-top="0.318cm"/>
    </style:style>
    <style:style style:name="T96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970" style:family="paragraph" style:parent-style-name="Normal">
      <style:paragraph-properties style:text-autospace="none" fo:margin-top="0.318cm"/>
    </style:style>
    <style:style style:name="T970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971" style:family="paragraph" style:parent-style-name="Normal">
      <style:paragraph-properties style:text-autospace="none" fo:margin-top="0.318cm"/>
    </style:style>
    <style:style style:name="T97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71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971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971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972" style:family="paragraph" style:parent-style-name="Normal">
      <style:paragraph-properties style:text-autospace="none" fo:margin-top="0.318cm"/>
    </style:style>
    <style:style style:name="T97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72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72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973" style:family="paragraph" style:parent-style-name="Normal">
      <style:paragraph-properties style:text-autospace="none" fo:margin-top="0.318cm"/>
    </style:style>
    <style:style style:name="T97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974" style:family="paragraph" style:parent-style-name="Normal">
      <style:paragraph-properties style:text-autospace="none" fo:margin-top="0.318cm"/>
    </style:style>
    <style:style style:name="T97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975" style:family="paragraph" style:parent-style-name="Normal">
      <style:paragraph-properties style:text-autospace="none" fo:margin-top="0.318cm"/>
    </style:style>
    <style:style style:name="T97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75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75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976" style:family="paragraph" style:parent-style-name="Normal">
      <style:paragraph-properties style:text-autospace="none" fo:margin-top="0.318cm"/>
    </style:style>
    <style:style style:name="T97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76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76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977" style:family="paragraph" style:parent-style-name="Normal">
      <style:paragraph-properties style:text-autospace="none" fo:margin-top="0.318cm"/>
    </style:style>
    <style:style style:name="T97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978" style:family="paragraph" style:parent-style-name="Normal">
      <style:paragraph-properties style:text-autospace="none" fo:margin-top="0.318cm"/>
    </style:style>
    <style:style style:name="T97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979" style:family="paragraph" style:parent-style-name="Normal">
      <style:paragraph-properties style:text-autospace="none" fo:margin-top="0.318cm"/>
    </style:style>
    <style:style style:name="T97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79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79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79_4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79_5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980" style:family="paragraph" style:parent-style-name="Normal">
      <style:paragraph-properties style:text-autospace="none" fo:margin-top="0.318cm"/>
    </style:style>
    <style:style style:name="T98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981" style:family="paragraph" style:parent-style-name="Normal">
      <style:paragraph-properties style:text-autospace="none" fo:margin-top="0.318cm"/>
    </style:style>
    <style:style style:name="T98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982" style:family="paragraph" style:parent-style-name="Normal">
      <style:paragraph-properties style:text-autospace="none" fo:text-align="left" fo:margin-top="0.847cm" fo:margin-bottom="0.423cm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982_1" style:family="text">
      <style:text-properties fo:font-style="normal" style:font-style-asian="normal" style:font-name="Candara" fo:font-size="20pt" style:font-size-asian="20pt" style:font-name-complex="Candara" fo:font-weight="bold" style:font-weight-asian="bold"/>
    </style:style>
    <style:style style:name="P983" style:family="paragraph" style:parent-style-name="Normal">
      <style:paragraph-properties style:text-autospace="none" fo:margin-top="0.318cm"/>
    </style:style>
    <style:style style:name="T983_1" style:family="text">
      <style:text-properties fo:font-style="normal" style:font-style-asian="normal" style:font-name="Sitka Text" style:font-name-complex="Sitka Text" fo:font-weight="bold" style:font-weight-asian="bold"/>
    </style:style>
    <style:style style:name="T983_2" style:family="text">
      <style:text-properties fo:font-style="normal" style:font-style-asian="normal" style:font-name="Sitka Text" style:font-name-asian="Sitka Text" style:font-name-complex="Sitka Text" fo:font-weight="bold" style:font-weight-asian="bold"/>
    </style:style>
    <style:style style:name="T983_3" style:family="text">
      <style:text-properties fo:font-style="normal" style:font-style-asian="normal" style:font-name="Sitka Text" style:font-name-asian="Sitka Text" style:font-name-complex="Sitka Text" fo:font-weight="bold" style:font-weight-asian="bold"/>
    </style:style>
    <style:style style:name="T983_4" style:family="text">
      <style:text-properties fo:font-style="normal" style:font-style-asian="normal" style:font-name="Sitka Text" style:font-name-asian="Sitka Text" style:font-name-complex="Sitka Text" fo:font-weight="bold" style:font-weight-asian="bold"/>
    </style:style>
    <style:style style:name="P984" style:family="paragraph" style:parent-style-name="Normal">
      <style:paragraph-properties style:text-autospace="none" fo:margin-top="0.318cm"/>
    </style:style>
    <style:style style:name="T98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84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84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985" style:family="paragraph" style:parent-style-name="Normal">
      <style:paragraph-properties style:text-autospace="none" fo:margin-top="0.318cm"/>
    </style:style>
    <style:style style:name="T98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85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985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985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986" style:family="paragraph" style:parent-style-name="Normal">
      <style:paragraph-properties style:text-autospace="none" fo:margin-top="0.318cm"/>
    </style:style>
    <style:style style:name="T98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86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986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986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987" style:family="paragraph" style:parent-style-name="Normal">
      <style:paragraph-properties style:text-autospace="none" fo:margin-top="0.318cm"/>
    </style:style>
    <style:style style:name="T98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87_2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T987_3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T987_4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87_5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T987_6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P988" style:family="paragraph" style:parent-style-name="Normal">
      <style:paragraph-properties style:text-autospace="none" fo:margin-top="0.318cm"/>
    </style:style>
    <style:style style:name="T98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88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988_3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T988_4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P989" style:family="paragraph" style:parent-style-name="Normal">
      <style:paragraph-properties style:text-autospace="none" fo:margin-top="0.318cm"/>
    </style:style>
    <style:style style:name="T98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89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89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89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989_5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989_6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989_7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989_8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990" style:family="paragraph" style:parent-style-name="Normal">
      <style:paragraph-properties style:text-autospace="none" fo:margin-top="0.318cm"/>
    </style:style>
    <style:style style:name="T99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90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990_3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T990_4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T990_5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991" style:family="paragraph" style:parent-style-name="Normal">
      <style:paragraph-properties style:text-autospace="none" fo:margin-top="0.318cm"/>
    </style:style>
    <style:style style:name="T99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91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992" style:family="paragraph" style:parent-style-name="Normal">
      <style:paragraph-properties style:text-autospace="none" fo:margin-top="0.318cm"/>
    </style:style>
    <style:style style:name="T99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92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992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992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993" style:family="paragraph" style:parent-style-name="Normal">
      <style:paragraph-properties style:text-autospace="none" fo:margin-top="0.318cm"/>
    </style:style>
    <style:style style:name="T99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994" style:family="paragraph" style:parent-style-name="Normal">
      <style:paragraph-properties style:text-autospace="none" fo:margin-top="0.318cm"/>
    </style:style>
    <style:style style:name="T99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94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94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995" style:family="paragraph" style:parent-style-name="Normal">
      <style:paragraph-properties style:text-autospace="none" fo:margin-top="0.318cm"/>
    </style:style>
    <style:style style:name="T99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95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95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95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996" style:family="paragraph" style:parent-style-name="Normal">
      <style:paragraph-properties style:text-autospace="none" fo:margin-top="0.318cm"/>
    </style:style>
    <style:style style:name="T99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96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997" style:family="paragraph" style:parent-style-name="Normal">
      <style:paragraph-properties style:text-autospace="none" fo:margin-top="0.318cm"/>
    </style:style>
    <style:style style:name="T99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97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998" style:family="paragraph" style:parent-style-name="Normal">
      <style:paragraph-properties style:text-autospace="none" fo:margin-top="0.318cm"/>
    </style:style>
    <style:style style:name="T99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998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999" style:family="paragraph" style:parent-style-name="Normal">
      <style:paragraph-properties style:text-autospace="none" fo:margin-top="0.318cm"/>
    </style:style>
    <style:style style:name="T999_1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P1000" style:family="paragraph" style:parent-style-name="Normal">
      <style:paragraph-properties style:text-autospace="none" fo:margin-top="0.318cm" fo:margin-bottom="0.318cm"/>
    </style:style>
    <style:style style:name="T100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00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001" style:family="paragraph" style:parent-style-name="Normal">
      <style:paragraph-properties style:text-autospace="none"/>
      <style:text-properties fo:font-style="normal" style:font-style-asian="normal" style:font-name="Sitka Text" style:font-name-complex="Courier New" fo:font-weight="normal" style:font-weight-asian="normal"/>
    </style:style>
    <style:style style:name="P1002" style:family="paragraph" style:parent-style-name="Normal">
      <style:paragraph-properties style:text-autospace="none" fo:margin-top="0.318cm"/>
    </style:style>
    <style:style style:name="T1002_1" style:family="text">
      <style:text-properties fo:font-style="normal" style:font-style-asian="normal" style:font-name="Sitka Text" style:font-name-complex="Sitka Text" fo:font-weight="bold" style:font-weight-asian="bold"/>
    </style:style>
    <style:style style:name="P1003" style:family="paragraph" style:parent-style-name="Normal">
      <style:paragraph-properties style:text-autospace="none" fo:margin-top="0.318cm"/>
    </style:style>
    <style:style style:name="T100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004" style:family="paragraph" style:parent-style-name="Normal">
      <style:paragraph-properties style:text-autospace="none" fo:margin-top="0.318cm"/>
    </style:style>
    <style:style style:name="T1004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005" style:family="paragraph" style:parent-style-name="Normal">
      <style:paragraph-properties style:text-autospace="none" fo:margin-top="0.318cm"/>
    </style:style>
    <style:style style:name="T100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05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006" style:family="paragraph" style:parent-style-name="Normal">
      <style:paragraph-properties style:text-autospace="none" fo:margin-top="0.318cm" fo:margin-bottom="0.318cm"/>
    </style:style>
    <style:style style:name="T100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06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006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006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007" style:family="paragraph" style:parent-style-name="Normal">
      <style:paragraph-properties style:text-autospace="none"/>
      <style:text-properties fo:font-style="normal" style:font-style-asian="normal" style:font-name="Sitka Text" style:font-name-complex="Courier New" fo:font-weight="normal" style:font-weight-asian="normal"/>
    </style:style>
    <style:style style:name="P1008" style:family="paragraph" style:parent-style-name="Normal">
      <style:paragraph-properties style:text-autospace="none" fo:margin-top="0.318cm"/>
    </style:style>
    <style:style style:name="T1008_1" style:family="text">
      <style:text-properties fo:font-style="normal" style:font-style-asian="normal" style:font-name="Sitka Text" style:font-name-complex="Sitka Text" fo:font-weight="bold" style:font-weight-asian="bold"/>
    </style:style>
    <style:style style:name="T1008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08_3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T1008_4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08_5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08_6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08_7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08_8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009" style:family="paragraph" style:parent-style-name="Normal">
      <style:paragraph-properties style:text-autospace="none" fo:margin-top="0.318cm"/>
    </style:style>
    <style:style style:name="T100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09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009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009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010" style:family="paragraph" style:parent-style-name="Normal">
      <style:paragraph-properties style:text-autospace="none" fo:text-align="left" fo:margin-top="0.847cm" fo:margin-bottom="0.423cm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1010_1" style:family="text">
      <style:text-properties fo:font-style="normal" style:font-style-asian="normal" style:font-name="Candara" fo:font-size="20pt" style:font-size-asian="20pt" style:font-name-complex="Candara" fo:font-weight="bold" style:font-weight-asian="bold"/>
    </style:style>
    <style:style style:name="P1011" style:family="paragraph" style:parent-style-name="Normal">
      <style:paragraph-properties style:text-autospace="none" fo:margin-top="0.318cm"/>
    </style:style>
    <style:style style:name="T101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11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11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012" style:family="paragraph" style:parent-style-name="Normal">
      <style:paragraph-properties style:text-autospace="none" fo:margin-top="0.318cm"/>
    </style:style>
    <style:style style:name="T101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12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12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013" style:family="paragraph" style:parent-style-name="Normal">
      <style:paragraph-properties style:text-autospace="none" fo:margin-top="0.318cm"/>
    </style:style>
    <style:style style:name="T101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13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13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014" style:family="paragraph" style:parent-style-name="Normal">
      <style:paragraph-properties style:text-autospace="none" fo:margin-top="0.318cm"/>
    </style:style>
    <style:style style:name="T101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015" style:family="paragraph" style:parent-style-name="Normal">
      <style:paragraph-properties style:text-autospace="none" fo:margin-top="0.318cm"/>
    </style:style>
    <style:style style:name="T1015_1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T1015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016" style:family="paragraph" style:parent-style-name="Normal">
      <style:paragraph-properties style:text-autospace="none" fo:margin-top="0.318cm"/>
    </style:style>
    <style:style style:name="T101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16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017" style:family="paragraph" style:parent-style-name="Normal">
      <style:paragraph-properties style:text-autospace="none" fo:margin-top="0.318cm"/>
    </style:style>
    <style:style style:name="T1017_1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T1017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17_3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P1018" style:family="paragraph" style:parent-style-name="Normal">
      <style:paragraph-properties style:text-autospace="none" fo:margin-top="0.318cm"/>
    </style:style>
    <style:style style:name="T101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019" style:family="paragraph" style:parent-style-name="Normal">
      <style:paragraph-properties style:text-autospace="none" fo:margin-top="0.318cm"/>
    </style:style>
    <style:style style:name="T1019_1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T1019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19_3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P1020" style:family="paragraph" style:parent-style-name="Normal">
      <style:paragraph-properties style:text-autospace="none" fo:margin-top="0.318cm"/>
    </style:style>
    <style:style style:name="T102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021" style:family="paragraph" style:parent-style-name="Normal">
      <style:paragraph-properties style:text-autospace="none" fo:margin-top="0.318cm"/>
    </style:style>
    <style:style style:name="T102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21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21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022" style:family="paragraph" style:parent-style-name="Normal">
      <style:paragraph-properties style:text-autospace="none" fo:margin-top="0.318cm"/>
    </style:style>
    <style:style style:name="T102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22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023" style:family="paragraph" style:parent-style-name="Normal">
      <style:paragraph-properties style:text-autospace="none" fo:margin-top="0.318cm"/>
    </style:style>
    <style:style style:name="T102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024" style:family="paragraph" style:parent-style-name="Normal">
      <style:paragraph-properties style:text-autospace="none" fo:margin-top="0.318cm"/>
    </style:style>
    <style:style style:name="T102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24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24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24_4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24_5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025" style:family="paragraph" style:parent-style-name="Normal">
      <style:paragraph-properties style:text-autospace="none" fo:margin-top="0.318cm"/>
    </style:style>
    <style:style style:name="T102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026" style:family="paragraph" style:parent-style-name="Normal">
      <style:paragraph-properties style:text-autospace="none" fo:margin-top="0.318cm"/>
    </style:style>
    <style:style style:name="T102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26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26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26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027" style:family="paragraph" style:parent-style-name="Normal">
      <style:paragraph-properties style:text-autospace="none" fo:margin-top="0.318cm"/>
    </style:style>
    <style:style style:name="T102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028" style:family="paragraph" style:parent-style-name="Normal">
      <style:paragraph-properties style:text-autospace="none" fo:margin-top="0.318cm"/>
    </style:style>
    <style:style style:name="T102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28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029" style:family="paragraph" style:parent-style-name="Normal">
      <style:paragraph-properties style:text-autospace="none" fo:margin-top="0.318cm"/>
    </style:style>
    <style:style style:name="T102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030" style:family="paragraph" style:parent-style-name="Normal">
      <style:paragraph-properties style:text-autospace="none" fo:margin-top="0.318cm"/>
    </style:style>
    <style:style style:name="T103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031" style:family="paragraph" style:parent-style-name="Normal">
      <style:paragraph-properties style:text-autospace="none" fo:margin-top="0.318cm"/>
    </style:style>
    <style:style style:name="T1031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032" style:family="paragraph" style:parent-style-name="Normal">
      <style:paragraph-properties style:text-autospace="none" fo:margin-top="0.318cm"/>
    </style:style>
    <style:style style:name="T103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033" style:family="paragraph" style:parent-style-name="Normal">
      <style:paragraph-properties style:text-autospace="none" fo:margin-top="0.318cm"/>
    </style:style>
    <style:style style:name="T1033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034" style:family="paragraph" style:parent-style-name="Normal">
      <style:paragraph-properties style:text-autospace="none" fo:margin-top="0.318cm"/>
    </style:style>
    <style:style style:name="T103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035" style:family="paragraph" style:parent-style-name="Normal">
      <style:paragraph-properties style:text-autospace="none" fo:margin-top="0.318cm"/>
    </style:style>
    <style:style style:name="T103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036" style:family="paragraph" style:parent-style-name="Normal">
      <style:paragraph-properties style:text-autospace="none" fo:margin-top="0.318cm"/>
    </style:style>
    <style:style style:name="T103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36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36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36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037" style:family="paragraph" style:parent-style-name="Normal">
      <style:paragraph-properties style:text-autospace="none" fo:margin-top="0.318cm"/>
    </style:style>
    <style:style style:name="T103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37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038" style:family="paragraph" style:parent-style-name="Normal">
      <style:paragraph-properties style:text-autospace="none" fo:margin-top="0.318cm"/>
    </style:style>
    <style:style style:name="T103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039" style:family="paragraph" style:parent-style-name="Normal">
      <style:paragraph-properties style:text-autospace="none" fo:margin-top="0.318cm"/>
    </style:style>
    <style:style style:name="T1039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039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039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040" style:family="paragraph" style:parent-style-name="Normal">
      <style:paragraph-properties style:text-autospace="none" fo:margin-top="0.318cm"/>
    </style:style>
    <style:style style:name="T104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40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041" style:family="paragraph" style:parent-style-name="Normal">
      <style:paragraph-properties style:text-autospace="none" fo:margin-top="0.318cm"/>
    </style:style>
    <style:style style:name="T1041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042" style:family="paragraph" style:parent-style-name="Normal">
      <style:paragraph-properties style:text-autospace="none" fo:margin-top="0.318cm"/>
    </style:style>
    <style:style style:name="T104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42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043" style:family="paragraph" style:parent-style-name="Normal">
      <style:paragraph-properties style:text-autospace="none" fo:margin-top="0.318cm"/>
    </style:style>
    <style:style style:name="T1043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044" style:family="paragraph" style:parent-style-name="Normal">
      <style:paragraph-properties style:text-autospace="none" fo:margin-top="0.318cm"/>
    </style:style>
    <style:style style:name="T104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045" style:family="paragraph" style:parent-style-name="Normal">
      <style:paragraph-properties style:text-autospace="none" fo:margin-top="0.318cm"/>
    </style:style>
    <style:style style:name="T104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45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046" style:family="paragraph" style:parent-style-name="Normal">
      <style:paragraph-properties style:text-autospace="none" fo:margin-top="0.318cm"/>
    </style:style>
    <style:style style:name="T1046_1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T1046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047" style:family="paragraph" style:parent-style-name="Normal">
      <style:paragraph-properties style:text-autospace="none" fo:margin-top="0.318cm"/>
    </style:style>
    <style:style style:name="T104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47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47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47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048" style:family="paragraph" style:parent-style-name="Normal">
      <style:paragraph-properties style:text-autospace="none" fo:margin-top="0.318cm"/>
    </style:style>
    <style:style style:name="T104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049" style:family="paragraph" style:parent-style-name="Normal">
      <style:paragraph-properties style:text-autospace="none" fo:margin-top="0.318cm"/>
    </style:style>
    <style:style style:name="T1049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050" style:family="paragraph" style:parent-style-name="Normal">
      <style:paragraph-properties style:text-autospace="none" fo:margin-top="0.318cm"/>
    </style:style>
    <style:style style:name="T105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051" style:family="paragraph" style:parent-style-name="Normal">
      <style:paragraph-properties style:text-autospace="none" fo:text-align="left" fo:margin-top="0.847cm" fo:margin-bottom="0.423cm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1051_1" style:family="text">
      <style:text-properties fo:font-style="normal" style:font-style-asian="normal" style:font-name="Candara" fo:font-size="20pt" style:font-size-asian="20pt" style:font-name-complex="Candara" fo:font-weight="bold" style:font-weight-asian="bold"/>
    </style:style>
    <style:style style:name="P1052" style:family="paragraph" style:parent-style-name="Normal">
      <style:paragraph-properties style:text-autospace="none" fo:margin-top="0.318cm"/>
    </style:style>
    <style:style style:name="T105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52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52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053" style:family="paragraph" style:parent-style-name="Normal">
      <style:paragraph-properties style:text-autospace="none" fo:margin-top="0.318cm"/>
    </style:style>
    <style:style style:name="T105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054" style:family="paragraph" style:parent-style-name="Normal">
      <style:paragraph-properties style:text-autospace="none" fo:margin-top="0.318cm"/>
    </style:style>
    <style:style style:name="T105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54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54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54_4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54_5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055" style:family="paragraph" style:parent-style-name="Normal">
      <style:paragraph-properties style:text-autospace="none" fo:margin-top="0.318cm"/>
    </style:style>
    <style:style style:name="T105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55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056" style:family="paragraph" style:parent-style-name="Normal">
      <style:paragraph-properties style:text-autospace="none" fo:margin-top="0.318cm"/>
    </style:style>
    <style:style style:name="T1056_1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P1057" style:family="paragraph" style:parent-style-name="Normal">
      <style:paragraph-properties style:text-autospace="none" fo:margin-top="0.318cm"/>
    </style:style>
    <style:style style:name="T105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058" style:family="paragraph" style:parent-style-name="Normal">
      <style:paragraph-properties style:text-autospace="none" fo:margin-top="0.318cm"/>
    </style:style>
    <style:style style:name="T105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58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58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58_4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58_5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059" style:family="paragraph" style:parent-style-name="Normal">
      <style:paragraph-properties style:text-autospace="none" fo:margin-top="0.318cm"/>
    </style:style>
    <style:style style:name="T105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060" style:family="paragraph" style:parent-style-name="Normal">
      <style:paragraph-properties style:text-autospace="none" fo:margin-top="0.318cm"/>
    </style:style>
    <style:style style:name="T106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60_2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P1061" style:family="paragraph" style:parent-style-name="Normal">
      <style:paragraph-properties style:text-autospace="none" fo:margin-top="0.318cm"/>
    </style:style>
    <style:style style:name="T106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61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61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61_4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T1061_5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062" style:family="paragraph" style:parent-style-name="Normal">
      <style:paragraph-properties style:text-autospace="none" fo:margin-top="0.318cm"/>
    </style:style>
    <style:style style:name="T106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063" style:family="paragraph" style:parent-style-name="Normal">
      <style:paragraph-properties style:text-autospace="none" fo:margin-top="0.318cm"/>
    </style:style>
    <style:style style:name="T106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064" style:family="paragraph" style:parent-style-name="Normal">
      <style:paragraph-properties style:text-autospace="none" fo:margin-top="0.318cm"/>
    </style:style>
    <style:style style:name="T106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065" style:family="paragraph" style:parent-style-name="Normal">
      <style:paragraph-properties style:text-autospace="none" fo:margin-top="0.318cm"/>
    </style:style>
    <style:style style:name="T106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65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65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066" style:family="paragraph" style:parent-style-name="Normal">
      <style:paragraph-properties style:text-autospace="none" fo:margin-top="0.318cm"/>
    </style:style>
    <style:style style:name="T106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067" style:family="paragraph" style:parent-style-name="Normal">
      <style:paragraph-properties style:text-autospace="none" fo:margin-top="0.318cm"/>
    </style:style>
    <style:style style:name="T106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068" style:family="paragraph" style:parent-style-name="Normal">
      <style:paragraph-properties style:text-autospace="none" fo:margin-top="0.318cm"/>
    </style:style>
    <style:style style:name="T1068_1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T1068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069" style:family="paragraph" style:parent-style-name="Normal">
      <style:paragraph-properties style:text-autospace="none" fo:margin-top="0.318cm"/>
    </style:style>
    <style:style style:name="T106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69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69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070" style:family="paragraph" style:parent-style-name="Normal">
      <style:paragraph-properties style:text-autospace="none" fo:margin-top="0.318cm"/>
    </style:style>
    <style:style style:name="T107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70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70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70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071" style:family="paragraph" style:parent-style-name="Normal">
      <style:paragraph-properties style:text-autospace="none" fo:margin-top="0.318cm"/>
    </style:style>
    <style:style style:name="T107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71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072" style:family="paragraph" style:parent-style-name="Normal">
      <style:paragraph-properties style:text-autospace="none" fo:margin-top="0.318cm"/>
    </style:style>
    <style:style style:name="T107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72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073" style:family="paragraph" style:parent-style-name="Normal">
      <style:paragraph-properties style:text-autospace="none" fo:margin-top="0.318cm"/>
    </style:style>
    <style:style style:name="T1073_1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P1074" style:family="paragraph" style:parent-style-name="Normal">
      <style:paragraph-properties style:text-autospace="none" fo:margin-top="0.318cm"/>
    </style:style>
    <style:style style:name="T107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74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74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74_4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74_5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075" style:family="paragraph" style:parent-style-name="Normal">
      <style:paragraph-properties style:text-autospace="none" fo:margin-top="0.318cm"/>
    </style:style>
    <style:style style:name="T107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076" style:family="paragraph" style:parent-style-name="Normal">
      <style:paragraph-properties style:text-autospace="none" fo:margin-top="0.318cm"/>
    </style:style>
    <style:style style:name="T107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077" style:family="paragraph" style:parent-style-name="Normal">
      <style:paragraph-properties style:text-autospace="none" fo:margin-top="0.318cm"/>
    </style:style>
    <style:style style:name="T107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078" style:family="paragraph" style:parent-style-name="Normal">
      <style:paragraph-properties style:text-autospace="none" fo:margin-top="0.318cm"/>
    </style:style>
    <style:style style:name="T107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78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079" style:family="paragraph" style:parent-style-name="Normal">
      <style:paragraph-properties style:text-autospace="none" fo:margin-top="0.318cm"/>
    </style:style>
    <style:style style:name="T107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080" style:family="paragraph" style:parent-style-name="Normal">
      <style:paragraph-properties style:text-autospace="none" fo:margin-top="0.318cm"/>
    </style:style>
    <style:style style:name="T108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081" style:family="paragraph" style:parent-style-name="Normal">
      <style:paragraph-properties style:text-autospace="none" fo:margin-top="0.318cm"/>
    </style:style>
    <style:style style:name="T108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082" style:family="paragraph" style:parent-style-name="Normal">
      <style:paragraph-properties style:text-autospace="none" fo:margin-top="0.318cm"/>
    </style:style>
    <style:style style:name="T108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083" style:family="paragraph" style:parent-style-name="Normal">
      <style:paragraph-properties style:text-autospace="none" fo:margin-top="0.318cm"/>
    </style:style>
    <style:style style:name="T108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83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083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083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084" style:family="paragraph" style:parent-style-name="Normal">
      <style:paragraph-properties style:text-autospace="none" fo:margin-top="0.318cm"/>
    </style:style>
    <style:style style:name="T108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085" style:family="paragraph" style:parent-style-name="Normal">
      <style:paragraph-properties style:text-autospace="none" fo:margin-top="0.318cm"/>
    </style:style>
    <style:style style:name="T108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086" style:family="paragraph" style:parent-style-name="Normal">
      <style:paragraph-properties style:text-autospace="none" fo:margin-top="0.318cm"/>
    </style:style>
    <style:style style:name="T108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087" style:family="paragraph" style:parent-style-name="Normal">
      <style:paragraph-properties style:text-autospace="none" fo:margin-top="0.318cm"/>
    </style:style>
    <style:style style:name="T108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088" style:family="paragraph" style:parent-style-name="Normal">
      <style:paragraph-properties style:text-autospace="none" fo:margin-top="0.318cm"/>
    </style:style>
    <style:style style:name="T108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089" style:family="paragraph" style:parent-style-name="Normal">
      <style:paragraph-properties style:text-autospace="none" fo:margin-top="0.318cm"/>
    </style:style>
    <style:style style:name="T1089_1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T1089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89_3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P1090" style:family="paragraph" style:parent-style-name="Normal">
      <style:paragraph-properties style:text-autospace="none" fo:margin-top="0.318cm"/>
    </style:style>
    <style:style style:name="T109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90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90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091" style:family="paragraph" style:parent-style-name="Normal">
      <style:paragraph-properties style:text-autospace="none" fo:margin-top="0.318cm"/>
    </style:style>
    <style:style style:name="T109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092" style:family="paragraph" style:parent-style-name="Normal">
      <style:paragraph-properties style:text-autospace="none" fo:margin-top="0.318cm"/>
    </style:style>
    <style:style style:name="T109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92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92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093" style:family="paragraph" style:parent-style-name="Normal">
      <style:paragraph-properties style:text-autospace="none" fo:margin-top="0.318cm"/>
    </style:style>
    <style:style style:name="T109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094" style:family="paragraph" style:parent-style-name="Normal">
      <style:paragraph-properties style:text-autospace="none" fo:margin-top="0.318cm"/>
    </style:style>
    <style:style style:name="T1094_1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T1094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095" style:family="paragraph" style:parent-style-name="Normal">
      <style:paragraph-properties style:text-autospace="none" fo:margin-top="0.318cm"/>
    </style:style>
    <style:style style:name="T109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95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096" style:family="paragraph" style:parent-style-name="Normal">
      <style:paragraph-properties style:text-autospace="none" fo:margin-top="0.318cm"/>
    </style:style>
    <style:style style:name="T109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097" style:family="paragraph" style:parent-style-name="Normal">
      <style:paragraph-properties style:text-autospace="none" fo:margin-top="0.318cm"/>
    </style:style>
    <style:style style:name="T109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97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098" style:family="paragraph" style:parent-style-name="Normal">
      <style:paragraph-properties style:text-autospace="none" fo:margin-top="0.318cm"/>
    </style:style>
    <style:style style:name="T109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98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98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98_4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098_5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099" style:family="paragraph" style:parent-style-name="Normal">
      <style:paragraph-properties style:text-autospace="none" fo:text-align="left" fo:margin-top="0.847cm" fo:margin-bottom="0.423cm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1099_1" style:family="text">
      <style:text-properties fo:font-style="normal" style:font-style-asian="normal" style:font-name="Candara" fo:font-size="20pt" style:font-size-asian="20pt" style:font-name-complex="Candara" fo:font-weight="bold" style:font-weight-asian="bold"/>
    </style:style>
    <style:style style:name="P1100" style:family="paragraph" style:parent-style-name="Normal">
      <style:paragraph-properties style:text-autospace="none" fo:margin-top="0.318cm"/>
    </style:style>
    <style:style style:name="T110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00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00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00_4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00_5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101" style:family="paragraph" style:parent-style-name="Normal">
      <style:paragraph-properties style:text-autospace="none" fo:margin-top="0.318cm"/>
    </style:style>
    <style:style style:name="T110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01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101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101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102" style:family="paragraph" style:parent-style-name="Normal">
      <style:paragraph-properties style:text-autospace="none" fo:margin-top="0.318cm"/>
    </style:style>
    <style:style style:name="T110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103" style:family="paragraph" style:parent-style-name="Normal">
      <style:paragraph-properties style:text-autospace="none" fo:margin-top="0.318cm"/>
    </style:style>
    <style:style style:name="T1103_1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P1104" style:family="paragraph" style:parent-style-name="Normal">
      <style:paragraph-properties style:text-autospace="none" fo:margin-top="0.318cm"/>
    </style:style>
    <style:style style:name="T110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04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04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04_4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04_5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04_6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105" style:family="paragraph" style:parent-style-name="Normal">
      <style:paragraph-properties style:text-autospace="none" fo:margin-top="0.318cm"/>
    </style:style>
    <style:style style:name="T110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05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106" style:family="paragraph" style:parent-style-name="Normal">
      <style:paragraph-properties style:text-autospace="none" fo:margin-top="0.318cm"/>
    </style:style>
    <style:style style:name="T110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06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06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107" style:family="paragraph" style:parent-style-name="Normal">
      <style:paragraph-properties style:text-autospace="none" fo:margin-top="0.318cm"/>
    </style:style>
    <style:style style:name="T110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07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07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07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108" style:family="paragraph" style:parent-style-name="Normal">
      <style:paragraph-properties style:text-autospace="none" fo:margin-top="0.318cm"/>
    </style:style>
    <style:style style:name="T110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109" style:family="paragraph" style:parent-style-name="Normal">
      <style:paragraph-properties style:text-autospace="none" fo:margin-top="0.318cm"/>
    </style:style>
    <style:style style:name="T110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09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09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09_4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09_5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110" style:family="paragraph" style:parent-style-name="Normal">
      <style:paragraph-properties style:text-autospace="none" fo:margin-top="0.318cm"/>
    </style:style>
    <style:style style:name="T111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111" style:family="paragraph" style:parent-style-name="Normal">
      <style:paragraph-properties style:text-autospace="none" fo:margin-top="0.318cm"/>
    </style:style>
    <style:style style:name="T111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112" style:family="paragraph" style:parent-style-name="Normal">
      <style:paragraph-properties style:text-autospace="none" fo:margin-top="0.318cm"/>
    </style:style>
    <style:style style:name="T1112_1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P1113" style:family="paragraph" style:parent-style-name="Normal">
      <style:paragraph-properties style:text-autospace="none" fo:margin-top="0.318cm"/>
    </style:style>
    <style:style style:name="T111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13_2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P1114" style:family="paragraph" style:parent-style-name="Normal">
      <style:paragraph-properties style:text-autospace="none" fo:margin-top="0.318cm"/>
    </style:style>
    <style:style style:name="T111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115" style:family="paragraph" style:parent-style-name="Normal">
      <style:paragraph-properties style:text-autospace="none" fo:margin-top="0.318cm"/>
    </style:style>
    <style:style style:name="T111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116" style:family="paragraph" style:parent-style-name="Normal">
      <style:paragraph-properties style:text-autospace="none" fo:margin-top="0.318cm"/>
    </style:style>
    <style:style style:name="T1116_1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P1117" style:family="paragraph" style:parent-style-name="Normal">
      <style:paragraph-properties style:text-autospace="none" fo:margin-top="0.318cm"/>
    </style:style>
    <style:style style:name="T111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118" style:family="paragraph" style:parent-style-name="Normal">
      <style:paragraph-properties style:text-autospace="none" fo:margin-top="0.318cm"/>
    </style:style>
    <style:style style:name="T111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119" style:family="paragraph" style:parent-style-name="Normal">
      <style:paragraph-properties style:text-autospace="none" fo:margin-top="0.318cm"/>
    </style:style>
    <style:style style:name="T1119_1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P1120" style:family="paragraph" style:parent-style-name="Normal">
      <style:paragraph-properties style:text-autospace="none" fo:margin-top="0.318cm"/>
    </style:style>
    <style:style style:name="T112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20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120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120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120_5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120_6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121" style:family="paragraph" style:parent-style-name="Normal">
      <style:paragraph-properties style:text-autospace="none" fo:margin-top="0.318cm"/>
    </style:style>
    <style:style style:name="T112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122" style:family="paragraph" style:parent-style-name="Normal">
      <style:paragraph-properties style:text-autospace="none" fo:margin-top="0.318cm"/>
    </style:style>
    <style:style style:name="T1122_1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P1123" style:family="paragraph" style:parent-style-name="Normal">
      <style:paragraph-properties style:text-autospace="none" fo:margin-top="0.318cm"/>
    </style:style>
    <style:style style:name="T112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124" style:family="paragraph" style:parent-style-name="Normal">
      <style:paragraph-properties style:text-autospace="none" fo:margin-top="0.318cm"/>
    </style:style>
    <style:style style:name="T112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24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24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125" style:family="paragraph" style:parent-style-name="Normal">
      <style:paragraph-properties style:text-autospace="none" fo:margin-top="0.318cm"/>
    </style:style>
    <style:style style:name="T112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126" style:family="paragraph" style:parent-style-name="Normal">
      <style:paragraph-properties style:text-autospace="none" fo:margin-top="0.318cm"/>
    </style:style>
    <style:style style:name="T1126_1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P1127" style:family="paragraph" style:parent-style-name="Normal">
      <style:paragraph-properties style:text-autospace="none" fo:margin-top="0.318cm"/>
    </style:style>
    <style:style style:name="T112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128" style:family="paragraph" style:parent-style-name="Normal">
      <style:paragraph-properties style:text-autospace="none" fo:margin-top="0.318cm"/>
    </style:style>
    <style:style style:name="T112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28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28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129" style:family="paragraph" style:parent-style-name="Normal">
      <style:paragraph-properties style:text-autospace="none" fo:margin-top="0.318cm"/>
    </style:style>
    <style:style style:name="T112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130" style:family="paragraph" style:parent-style-name="Normal">
      <style:paragraph-properties style:text-autospace="none" fo:margin-top="0.318cm"/>
    </style:style>
    <style:style style:name="T113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131" style:family="paragraph" style:parent-style-name="Normal">
      <style:paragraph-properties style:text-autospace="none" fo:margin-top="0.318cm"/>
    </style:style>
    <style:style style:name="T113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132" style:family="paragraph" style:parent-style-name="Normal">
      <style:paragraph-properties style:text-autospace="none" fo:margin-top="0.318cm"/>
    </style:style>
    <style:style style:name="T1132_1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P1133" style:family="paragraph" style:parent-style-name="Normal">
      <style:paragraph-properties style:text-autospace="none" fo:margin-top="0.318cm"/>
    </style:style>
    <style:style style:name="T113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33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133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133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134" style:family="paragraph" style:parent-style-name="Normal">
      <style:paragraph-properties style:text-autospace="none" fo:margin-top="0.318cm"/>
    </style:style>
    <style:style style:name="T113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34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34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135" style:family="paragraph" style:parent-style-name="Normal">
      <style:paragraph-properties style:text-autospace="none" fo:margin-top="0.318cm" fo:margin-bottom="0.318cm"/>
    </style:style>
    <style:style style:name="T113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35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35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35_4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35_5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S8" style:family="section" style:master-page-name="MasterPage7">
      <style:section-properties text:dont-balance-text-columns="false">
        <style:columns fo:column-count="0" fo:column-gap="1.27cm"/>
      </style:section-properties>
    </style:style>
    <style:style style:name="P1136" style:family="paragraph" style:parent-style-name="Normal" style:master-page-name="MasterPage7">
      <style:paragraph-properties style:text-autospace="none" fo:margin-top="0.318cm"/>
      <style:text-properties style:font-name="Courier New" style:font-name-complex="Courier New"/>
    </style:style>
    <style:style style:name="P1137" style:family="paragraph" style:parent-style-name="Normal">
      <style:paragraph-properties style:text-autospace="none" fo:text-align="center" fo:margin-top="1.27cm" fo:margin-bottom="1.27cm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1137_1" style:family="text">
      <style:text-properties fo:font-style="normal" style:font-style-asian="normal" style:font-name="Candara" fo:font-size="28pt" style:font-size-asian="28pt" style:font-name-complex="Candara" fo:font-weight="bold" style:font-weight-asian="bold"/>
    </style:style>
    <style:style style:name="P1138" style:family="paragraph" style:parent-style-name="Normal">
      <style:paragraph-properties style:text-autospace="none" fo:text-align="left" fo:margin-top="0.847cm" fo:margin-bottom="0.423cm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1138_1" style:family="text">
      <style:text-properties fo:font-style="normal" style:font-style-asian="normal" style:font-name="Candara" fo:font-size="20pt" style:font-size-asian="20pt" style:font-name-complex="Candara" fo:font-weight="bold" style:font-weight-asian="bold"/>
    </style:style>
    <style:style style:name="P1139" style:family="paragraph" style:parent-style-name="Normal">
      <style:paragraph-properties style:text-autospace="none" fo:margin-top="0.318cm"/>
    </style:style>
    <style:style style:name="T113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140" style:family="paragraph" style:parent-style-name="Normal">
      <style:paragraph-properties style:text-autospace="none" fo:margin-top="0.318cm"/>
    </style:style>
    <style:style style:name="T114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141" style:family="paragraph" style:parent-style-name="Normal">
      <style:paragraph-properties style:text-autospace="none" fo:margin-top="0.318cm"/>
    </style:style>
    <style:style style:name="T114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41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41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41_4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41_5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142" style:family="paragraph" style:parent-style-name="Normal">
      <style:paragraph-properties style:text-autospace="none" fo:margin-top="0.318cm"/>
    </style:style>
    <style:style style:name="T114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143" style:family="paragraph" style:parent-style-name="Normal">
      <style:paragraph-properties style:text-autospace="none" fo:margin-top="0.318cm"/>
    </style:style>
    <style:style style:name="T114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43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144" style:family="paragraph" style:parent-style-name="Normal">
      <style:paragraph-properties style:text-autospace="none" fo:margin-top="0.318cm"/>
    </style:style>
    <style:style style:name="T114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44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145" style:family="paragraph" style:parent-style-name="Normal">
      <style:paragraph-properties style:text-autospace="none" fo:margin-top="0.318cm"/>
    </style:style>
    <style:style style:name="T114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45_2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T1145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146" style:family="paragraph" style:parent-style-name="Normal">
      <style:paragraph-properties style:text-autospace="none" fo:margin-top="0.318cm"/>
    </style:style>
    <style:style style:name="T1146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147" style:family="paragraph" style:parent-style-name="Normal">
      <style:paragraph-properties style:text-autospace="none" fo:margin-top="0.318cm"/>
    </style:style>
    <style:style style:name="T114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47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147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147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148" style:family="paragraph" style:parent-style-name="Normal">
      <style:paragraph-properties style:text-autospace="none" fo:margin-top="0.318cm"/>
    </style:style>
    <style:style style:name="T114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48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149" style:family="paragraph" style:parent-style-name="Normal">
      <style:paragraph-properties style:text-autospace="none" fo:margin-top="0.318cm"/>
    </style:style>
    <style:style style:name="T114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49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150" style:family="paragraph" style:parent-style-name="Normal">
      <style:paragraph-properties style:text-autospace="none" fo:margin-top="0.318cm"/>
    </style:style>
    <style:style style:name="T1150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150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150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151" style:family="paragraph" style:parent-style-name="Normal">
      <style:paragraph-properties style:text-autospace="none" fo:margin-top="0.318cm"/>
    </style:style>
    <style:style style:name="T115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51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151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151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152" style:family="paragraph" style:parent-style-name="Normal">
      <style:paragraph-properties style:text-autospace="none" fo:margin-top="0.318cm"/>
    </style:style>
    <style:style style:name="T115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52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153" style:family="paragraph" style:parent-style-name="Normal">
      <style:paragraph-properties style:text-autospace="none" fo:margin-top="0.318cm"/>
    </style:style>
    <style:style style:name="T115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53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154" style:family="paragraph" style:parent-style-name="Normal">
      <style:paragraph-properties style:text-autospace="none" fo:margin-top="0.318cm"/>
    </style:style>
    <style:style style:name="T115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54_2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P1155" style:family="paragraph" style:parent-style-name="Normal">
      <style:paragraph-properties style:text-autospace="none" fo:margin-top="0.318cm"/>
    </style:style>
    <style:style style:name="T115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55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155_3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T1155_4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55_5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156" style:family="paragraph" style:parent-style-name="Normal">
      <style:paragraph-properties style:text-autospace="none" fo:margin-top="0.318cm"/>
    </style:style>
    <style:style style:name="T1156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156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156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157" style:family="paragraph" style:parent-style-name="Normal">
      <style:paragraph-properties style:text-autospace="none" fo:margin-top="0.318cm"/>
    </style:style>
    <style:style style:name="T115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57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158" style:family="paragraph" style:parent-style-name="Normal">
      <style:paragraph-properties style:text-autospace="none" fo:margin-top="0.318cm"/>
    </style:style>
    <style:style style:name="T1158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159" style:family="paragraph" style:parent-style-name="Normal">
      <style:paragraph-properties style:text-autospace="none" fo:margin-top="0.318cm"/>
    </style:style>
    <style:style style:name="T115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59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160" style:family="paragraph" style:parent-style-name="Normal">
      <style:paragraph-properties style:text-autospace="none" fo:margin-top="0.318cm"/>
    </style:style>
    <style:style style:name="T116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161" style:family="paragraph" style:parent-style-name="Normal">
      <style:paragraph-properties style:text-autospace="none" fo:margin-top="0.318cm"/>
    </style:style>
    <style:style style:name="T1161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162" style:family="paragraph" style:parent-style-name="Normal">
      <style:paragraph-properties style:text-autospace="none" fo:margin-top="0.318cm"/>
    </style:style>
    <style:style style:name="T116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163" style:family="paragraph" style:parent-style-name="Normal">
      <style:paragraph-properties style:text-autospace="none" fo:text-align="left" fo:margin-top="0.847cm" fo:margin-bottom="0.423cm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1163_1" style:family="text">
      <style:text-properties fo:font-style="normal" style:font-style-asian="normal" style:font-name="Candara" fo:font-size="20pt" style:font-size-asian="20pt" style:font-name-complex="Candara" fo:font-weight="bold" style:font-weight-asian="bold"/>
    </style:style>
    <style:style style:name="P1164" style:family="paragraph" style:parent-style-name="Normal">
      <style:paragraph-properties style:text-autospace="none" fo:margin-top="0.318cm"/>
    </style:style>
    <style:style style:name="T116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64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64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64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165" style:family="paragraph" style:parent-style-name="Normal">
      <style:paragraph-properties style:text-autospace="none" fo:margin-top="0.318cm"/>
    </style:style>
    <style:style style:name="T116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166" style:family="paragraph" style:parent-style-name="Normal">
      <style:paragraph-properties style:text-autospace="none" fo:margin-top="0.318cm"/>
    </style:style>
    <style:style style:name="T116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66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167" style:family="paragraph" style:parent-style-name="Normal">
      <style:paragraph-properties style:text-autospace="none" fo:margin-top="0.318cm"/>
    </style:style>
    <style:style style:name="T116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67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168" style:family="paragraph" style:parent-style-name="Normal">
      <style:paragraph-properties style:text-autospace="none" fo:margin-top="0.318cm"/>
    </style:style>
    <style:style style:name="T116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169" style:family="paragraph" style:parent-style-name="Normal">
      <style:paragraph-properties style:text-autospace="none" fo:margin-top="0.318cm"/>
    </style:style>
    <style:style style:name="T116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69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69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170" style:family="paragraph" style:parent-style-name="Normal">
      <style:paragraph-properties style:text-autospace="none" fo:margin-top="0.318cm"/>
    </style:style>
    <style:style style:name="T117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171" style:family="paragraph" style:parent-style-name="Normal">
      <style:paragraph-properties style:text-autospace="none" fo:margin-top="0.318cm"/>
    </style:style>
    <style:style style:name="T1171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172" style:family="paragraph" style:parent-style-name="Normal">
      <style:paragraph-properties style:text-autospace="none" fo:margin-top="0.318cm"/>
    </style:style>
    <style:style style:name="T117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72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173" style:family="paragraph" style:parent-style-name="Normal">
      <style:paragraph-properties style:text-autospace="none" fo:margin-top="0.318cm"/>
    </style:style>
    <style:style style:name="T117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73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174" style:family="paragraph" style:parent-style-name="Normal">
      <style:paragraph-properties style:text-autospace="none" fo:margin-top="0.318cm"/>
    </style:style>
    <style:style style:name="T117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74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174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174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175" style:family="paragraph" style:parent-style-name="Normal">
      <style:paragraph-properties style:text-autospace="none" fo:margin-top="0.318cm"/>
    </style:style>
    <style:style style:name="T117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75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176" style:family="paragraph" style:parent-style-name="Normal">
      <style:paragraph-properties style:text-autospace="none" fo:margin-top="0.318cm" fo:margin-bottom="0.318cm"/>
    </style:style>
    <style:style style:name="T117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177" style:family="paragraph" style:parent-style-name="Normal">
      <style:paragraph-properties style:text-autospace="none"/>
      <style:text-properties fo:font-style="normal" style:font-style-asian="normal" style:font-name="Sitka Text" style:font-name-complex="Courier New" fo:font-weight="normal" style:font-weight-asian="normal"/>
    </style:style>
    <style:style style:name="P1178" style:family="paragraph" style:parent-style-name="Normal">
      <style:paragraph-properties style:text-autospace="none" fo:margin-top="0.318cm"/>
    </style:style>
    <style:style style:name="T117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78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78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78_4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78_5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179" style:family="paragraph" style:parent-style-name="Normal">
      <style:paragraph-properties style:text-autospace="none" fo:margin-top="0.318cm"/>
    </style:style>
    <style:style style:name="T117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180" style:family="paragraph" style:parent-style-name="Normal">
      <style:paragraph-properties style:text-autospace="none" fo:margin-top="0.318cm"/>
    </style:style>
    <style:style style:name="T118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181" style:family="paragraph" style:parent-style-name="Normal">
      <style:paragraph-properties style:text-autospace="none" fo:margin-top="0.318cm"/>
    </style:style>
    <style:style style:name="T1181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182" style:family="paragraph" style:parent-style-name="Normal">
      <style:paragraph-properties style:text-autospace="none" fo:margin-top="0.318cm"/>
    </style:style>
    <style:style style:name="T118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82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183" style:family="paragraph" style:parent-style-name="Normal">
      <style:paragraph-properties style:text-autospace="none" fo:margin-top="0.318cm"/>
    </style:style>
    <style:style style:name="T118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83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184" style:family="paragraph" style:parent-style-name="Normal">
      <style:paragraph-properties style:text-autospace="none" fo:margin-top="0.318cm"/>
    </style:style>
    <style:style style:name="T118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84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185" style:family="paragraph" style:parent-style-name="Normal">
      <style:paragraph-properties style:text-autospace="none" fo:margin-top="0.318cm"/>
    </style:style>
    <style:style style:name="T118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85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185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185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186" style:family="paragraph" style:parent-style-name="Normal">
      <style:paragraph-properties style:text-autospace="none" fo:margin-top="0.318cm"/>
    </style:style>
    <style:style style:name="T118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86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187" style:family="paragraph" style:parent-style-name="Normal">
      <style:paragraph-properties style:text-autospace="none" fo:margin-top="0.318cm"/>
    </style:style>
    <style:style style:name="T118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188" style:family="paragraph" style:parent-style-name="Normal">
      <style:paragraph-properties style:text-autospace="none" fo:margin-top="0.318cm"/>
    </style:style>
    <style:style style:name="T118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189" style:family="paragraph" style:parent-style-name="Normal">
      <style:paragraph-properties style:text-autospace="none" fo:margin-top="0.318cm"/>
    </style:style>
    <style:style style:name="T118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190" style:family="paragraph" style:parent-style-name="Normal">
      <style:paragraph-properties style:text-autospace="none" fo:margin-top="0.318cm"/>
    </style:style>
    <style:style style:name="T1190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191" style:family="paragraph" style:parent-style-name="Normal">
      <style:paragraph-properties style:text-autospace="none" fo:margin-top="0.318cm"/>
    </style:style>
    <style:style style:name="T119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192" style:family="paragraph" style:parent-style-name="Normal">
      <style:paragraph-properties style:text-autospace="none" fo:margin-top="0.318cm"/>
    </style:style>
    <style:style style:name="T1192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193" style:family="paragraph" style:parent-style-name="Normal">
      <style:paragraph-properties style:text-autospace="none" fo:margin-top="0.318cm"/>
    </style:style>
    <style:style style:name="T1193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194" style:family="paragraph" style:parent-style-name="Normal">
      <style:paragraph-properties style:text-autospace="none" fo:margin-top="0.318cm"/>
    </style:style>
    <style:style style:name="T119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94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94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195" style:family="paragraph" style:parent-style-name="Normal">
      <style:paragraph-properties style:text-autospace="none" fo:text-align="left" fo:margin-top="0.847cm" fo:margin-bottom="0.423cm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1195_1" style:family="text">
      <style:text-properties fo:font-style="normal" style:font-style-asian="normal" style:font-name="Candara" fo:font-size="20pt" style:font-size-asian="20pt" style:font-name-complex="Candara" fo:font-weight="bold" style:font-weight-asian="bold"/>
    </style:style>
    <style:style style:name="P1196" style:family="paragraph" style:parent-style-name="Normal">
      <style:paragraph-properties style:text-autospace="none" fo:margin-top="0.318cm"/>
    </style:style>
    <style:style style:name="T119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96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96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197" style:family="paragraph" style:parent-style-name="Normal">
      <style:paragraph-properties style:text-autospace="none" fo:margin-top="0.318cm"/>
    </style:style>
    <style:style style:name="T119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97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97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97_4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97_5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97_6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198" style:family="paragraph" style:parent-style-name="Normal">
      <style:paragraph-properties style:text-autospace="none" fo:margin-top="0.318cm"/>
    </style:style>
    <style:style style:name="T119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98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199" style:family="paragraph" style:parent-style-name="Normal">
      <style:paragraph-properties style:text-autospace="none" fo:margin-top="0.318cm"/>
    </style:style>
    <style:style style:name="T119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199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200" style:family="paragraph" style:parent-style-name="Normal">
      <style:paragraph-properties style:text-autospace="none" fo:margin-top="0.318cm"/>
    </style:style>
    <style:style style:name="T120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00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200_3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P1201" style:family="paragraph" style:parent-style-name="Normal">
      <style:paragraph-properties style:text-autospace="none" fo:margin-top="0.318cm"/>
    </style:style>
    <style:style style:name="T120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01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202" style:family="paragraph" style:parent-style-name="Normal">
      <style:paragraph-properties style:text-autospace="none" fo:margin-top="0.318cm"/>
    </style:style>
    <style:style style:name="T1202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203" style:family="paragraph" style:parent-style-name="Normal">
      <style:paragraph-properties style:text-autospace="none" fo:margin-top="0.318cm"/>
    </style:style>
    <style:style style:name="T120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03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203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203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204" style:family="paragraph" style:parent-style-name="Normal">
      <style:paragraph-properties style:text-autospace="none" fo:margin-top="0.318cm"/>
    </style:style>
    <style:style style:name="T1204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205" style:family="paragraph" style:parent-style-name="Normal">
      <style:paragraph-properties style:text-autospace="none" fo:margin-top="0.318cm"/>
    </style:style>
    <style:style style:name="T120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05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206" style:family="paragraph" style:parent-style-name="Normal">
      <style:paragraph-properties style:text-autospace="none" fo:margin-top="0.318cm"/>
    </style:style>
    <style:style style:name="T120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06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207" style:family="paragraph" style:parent-style-name="Normal">
      <style:paragraph-properties style:text-autospace="none" fo:margin-top="0.318cm"/>
    </style:style>
    <style:style style:name="T120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07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208" style:family="paragraph" style:parent-style-name="Normal">
      <style:paragraph-properties style:text-autospace="none" fo:margin-top="0.318cm"/>
    </style:style>
    <style:style style:name="T120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08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209" style:family="paragraph" style:parent-style-name="Normal">
      <style:paragraph-properties style:text-autospace="none" fo:margin-top="0.318cm"/>
    </style:style>
    <style:style style:name="T120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09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210" style:family="paragraph" style:parent-style-name="Normal">
      <style:paragraph-properties style:text-autospace="none" fo:margin-top="0.318cm"/>
    </style:style>
    <style:style style:name="T1210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211" style:family="paragraph" style:parent-style-name="Normal">
      <style:paragraph-properties style:text-autospace="none" fo:margin-top="0.318cm"/>
    </style:style>
    <style:style style:name="T121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11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212" style:family="paragraph" style:parent-style-name="Normal">
      <style:paragraph-properties style:text-autospace="none" fo:margin-top="0.318cm"/>
    </style:style>
    <style:style style:name="T121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12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213" style:family="paragraph" style:parent-style-name="Normal">
      <style:paragraph-properties style:text-autospace="none" fo:margin-top="0.318cm"/>
    </style:style>
    <style:style style:name="T121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214" style:family="paragraph" style:parent-style-name="Normal">
      <style:paragraph-properties style:text-autospace="none" fo:margin-top="0.318cm"/>
    </style:style>
    <style:style style:name="T1214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215" style:family="paragraph" style:parent-style-name="Normal">
      <style:paragraph-properties style:text-autospace="none" fo:margin-top="0.318cm"/>
    </style:style>
    <style:style style:name="T121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15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216" style:family="paragraph" style:parent-style-name="Normal">
      <style:paragraph-properties style:text-autospace="none" fo:margin-top="0.318cm"/>
    </style:style>
    <style:style style:name="T121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16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217" style:family="paragraph" style:parent-style-name="Normal">
      <style:paragraph-properties style:text-autospace="none" fo:margin-top="0.318cm"/>
    </style:style>
    <style:style style:name="T121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17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17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17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218" style:family="paragraph" style:parent-style-name="Normal">
      <style:paragraph-properties style:text-autospace="none" fo:margin-top="0.318cm"/>
    </style:style>
    <style:style style:name="T121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18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18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18_4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18_5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219" style:family="paragraph" style:parent-style-name="Normal">
      <style:paragraph-properties style:text-autospace="none" fo:margin-top="0.318cm"/>
    </style:style>
    <style:style style:name="T121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19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220" style:family="paragraph" style:parent-style-name="Normal">
      <style:paragraph-properties style:text-autospace="none" fo:margin-top="0.318cm"/>
    </style:style>
    <style:style style:name="T122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221" style:family="paragraph" style:parent-style-name="Normal">
      <style:paragraph-properties style:text-autospace="none" fo:margin-top="0.318cm"/>
    </style:style>
    <style:style style:name="T122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21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222" style:family="paragraph" style:parent-style-name="Normal">
      <style:paragraph-properties style:text-autospace="none" fo:margin-top="0.318cm"/>
    </style:style>
    <style:style style:name="T122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22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222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222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222_5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222_6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222_7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222_8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223" style:family="paragraph" style:parent-style-name="Normal">
      <style:paragraph-properties style:text-autospace="none" fo:margin-top="0.318cm"/>
    </style:style>
    <style:style style:name="T122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23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224" style:family="paragraph" style:parent-style-name="Normal">
      <style:paragraph-properties style:text-autospace="none" fo:margin-top="0.318cm"/>
    </style:style>
    <style:style style:name="T1224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225" style:family="paragraph" style:parent-style-name="Normal">
      <style:paragraph-properties style:text-autospace="none" fo:margin-top="0.318cm"/>
    </style:style>
    <style:style style:name="T122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25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226" style:family="paragraph" style:parent-style-name="Normal">
      <style:paragraph-properties style:text-autospace="none" fo:margin-top="0.318cm"/>
    </style:style>
    <style:style style:name="T1226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227" style:family="paragraph" style:parent-style-name="Normal">
      <style:paragraph-properties style:text-autospace="none" fo:margin-top="0.318cm"/>
    </style:style>
    <style:style style:name="T122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228" style:family="paragraph" style:parent-style-name="Normal">
      <style:paragraph-properties style:text-autospace="none" fo:margin-top="0.318cm"/>
    </style:style>
    <style:style style:name="T122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229" style:family="paragraph" style:parent-style-name="Normal">
      <style:paragraph-properties style:text-autospace="none" fo:margin-top="0.318cm"/>
    </style:style>
    <style:style style:name="T1229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230" style:family="paragraph" style:parent-style-name="Normal">
      <style:paragraph-properties style:text-autospace="none" fo:margin-top="0.318cm"/>
    </style:style>
    <style:style style:name="T123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231" style:family="paragraph" style:parent-style-name="Normal">
      <style:paragraph-properties style:text-autospace="none" fo:margin-top="0.318cm"/>
    </style:style>
    <style:style style:name="T123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31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31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232" style:family="paragraph" style:parent-style-name="Normal">
      <style:paragraph-properties style:text-autospace="none" fo:margin-top="0.318cm"/>
    </style:style>
    <style:style style:name="T123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32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233" style:family="paragraph" style:parent-style-name="Normal">
      <style:paragraph-properties style:text-autospace="none" fo:margin-top="0.318cm"/>
    </style:style>
    <style:style style:name="T123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234" style:family="paragraph" style:parent-style-name="Normal">
      <style:paragraph-properties style:text-autospace="none" fo:margin-top="0.318cm"/>
    </style:style>
    <style:style style:name="T1234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235" style:family="paragraph" style:parent-style-name="Normal">
      <style:paragraph-properties style:text-autospace="none" fo:margin-top="0.318cm"/>
    </style:style>
    <style:style style:name="T123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35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236" style:family="paragraph" style:parent-style-name="Normal">
      <style:paragraph-properties style:text-autospace="none" fo:margin-top="0.318cm"/>
    </style:style>
    <style:style style:name="T123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36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237" style:family="paragraph" style:parent-style-name="Normal">
      <style:paragraph-properties style:text-autospace="none" fo:margin-top="0.318cm"/>
    </style:style>
    <style:style style:name="T123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238" style:family="paragraph" style:parent-style-name="Normal">
      <style:paragraph-properties style:text-autospace="none" fo:margin-top="0.318cm"/>
    </style:style>
    <style:style style:name="T1238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239" style:family="paragraph" style:parent-style-name="Normal">
      <style:paragraph-properties style:text-autospace="none" fo:margin-top="0.318cm"/>
    </style:style>
    <style:style style:name="T1239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240" style:family="paragraph" style:parent-style-name="Normal">
      <style:paragraph-properties style:text-autospace="none" fo:margin-top="0.318cm"/>
    </style:style>
    <style:style style:name="T124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40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241" style:family="paragraph" style:parent-style-name="Normal">
      <style:paragraph-properties style:text-autospace="none" fo:margin-top="0.318cm"/>
    </style:style>
    <style:style style:name="T124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41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242" style:family="paragraph" style:parent-style-name="Normal">
      <style:paragraph-properties style:text-autospace="none" fo:margin-top="0.318cm"/>
    </style:style>
    <style:style style:name="T124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42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243" style:family="paragraph" style:parent-style-name="Normal">
      <style:paragraph-properties style:text-autospace="none" fo:margin-top="0.318cm"/>
    </style:style>
    <style:style style:name="T124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43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244" style:family="paragraph" style:parent-style-name="Normal">
      <style:paragraph-properties style:text-autospace="none" fo:margin-top="0.318cm"/>
    </style:style>
    <style:style style:name="T124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245" style:family="paragraph" style:parent-style-name="Normal">
      <style:paragraph-properties style:text-autospace="none" fo:margin-top="0.318cm"/>
    </style:style>
    <style:style style:name="T1245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246" style:family="paragraph" style:parent-style-name="Normal">
      <style:paragraph-properties style:text-autospace="none" fo:margin-top="0.318cm"/>
    </style:style>
    <style:style style:name="T124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247" style:family="paragraph" style:parent-style-name="Normal">
      <style:paragraph-properties style:text-autospace="none" fo:margin-top="0.318cm"/>
    </style:style>
    <style:style style:name="T124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47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248" style:family="paragraph" style:parent-style-name="Normal">
      <style:paragraph-properties style:text-autospace="none" fo:margin-top="0.318cm"/>
    </style:style>
    <style:style style:name="T124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48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248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248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249" style:family="paragraph" style:parent-style-name="Normal">
      <style:paragraph-properties style:text-autospace="none" fo:margin-top="0.318cm"/>
    </style:style>
    <style:style style:name="T124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49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250" style:family="paragraph" style:parent-style-name="Normal">
      <style:paragraph-properties style:text-autospace="none" fo:margin-top="0.318cm"/>
    </style:style>
    <style:style style:name="T125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251" style:family="paragraph" style:parent-style-name="Normal">
      <style:paragraph-properties style:text-autospace="none" fo:margin-top="0.318cm"/>
    </style:style>
    <style:style style:name="T1251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252" style:family="paragraph" style:parent-style-name="Normal">
      <style:paragraph-properties style:text-autospace="none" fo:margin-top="0.318cm"/>
    </style:style>
    <style:style style:name="T125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253" style:family="paragraph" style:parent-style-name="Normal">
      <style:paragraph-properties style:text-autospace="none" fo:margin-top="0.318cm"/>
    </style:style>
    <style:style style:name="T1253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253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253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254" style:family="paragraph" style:parent-style-name="Normal">
      <style:paragraph-properties style:text-autospace="none" fo:margin-top="0.318cm"/>
    </style:style>
    <style:style style:name="T125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54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255" style:family="paragraph" style:parent-style-name="Normal">
      <style:paragraph-properties style:text-autospace="none" fo:margin-top="0.318cm"/>
    </style:style>
    <style:style style:name="T125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55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256" style:family="paragraph" style:parent-style-name="Normal">
      <style:paragraph-properties style:text-autospace="none" fo:margin-top="0.318cm"/>
    </style:style>
    <style:style style:name="T125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257" style:family="paragraph" style:parent-style-name="Normal">
      <style:paragraph-properties style:text-autospace="none" fo:margin-top="0.318cm"/>
    </style:style>
    <style:style style:name="T1257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258" style:family="paragraph" style:parent-style-name="Normal">
      <style:paragraph-properties style:text-autospace="none" fo:margin-top="0.318cm" fo:margin-bottom="0.318cm"/>
    </style:style>
    <style:style style:name="T125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259" style:family="paragraph" style:parent-style-name="Normal">
      <style:paragraph-properties style:text-autospace="none"/>
      <style:text-properties fo:font-style="normal" style:font-style-asian="normal" style:font-name="Sitka Text" style:font-name-complex="Courier New" fo:font-weight="normal" style:font-weight-asian="normal"/>
    </style:style>
    <style:style style:name="P1260" style:family="paragraph" style:parent-style-name="Normal">
      <style:paragraph-properties style:text-autospace="none" fo:margin-top="0.37cm"/>
    </style:style>
    <style:style style:name="T1260_1" style:family="text">
      <style:text-properties fo:font-style="normal" style:font-style-asian="normal" style:font-name="Sitka Text" style:font-name-complex="Sitka Text" fo:font-weight="bold" style:font-weight-asian="bold"/>
    </style:style>
    <style:style style:name="P1261" style:family="paragraph" style:parent-style-name="Normal">
      <style:paragraph-properties style:text-autospace="none" fo:margin-top="0.318cm"/>
    </style:style>
    <style:style style:name="T126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61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61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262" style:family="paragraph" style:parent-style-name="Normal">
      <style:paragraph-properties style:text-autospace="none" fo:margin-top="0.318cm"/>
    </style:style>
    <style:style style:name="T126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263" style:family="paragraph" style:parent-style-name="Normal">
      <style:paragraph-properties style:text-autospace="none" fo:margin-top="0.318cm"/>
    </style:style>
    <style:style style:name="T126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63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63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264" style:family="paragraph" style:parent-style-name="Normal">
      <style:paragraph-properties style:text-autospace="none" fo:margin-top="0.318cm"/>
    </style:style>
    <style:style style:name="T126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265" style:family="paragraph" style:parent-style-name="Normal">
      <style:paragraph-properties style:text-autospace="none" fo:text-align="left" fo:margin-top="0.847cm" fo:margin-bottom="0.423cm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1265_1" style:family="text">
      <style:text-properties fo:font-style="normal" style:font-style-asian="normal" style:font-name="Candara" fo:font-size="20pt" style:font-size-asian="20pt" style:font-name-complex="Candara" fo:font-weight="bold" style:font-weight-asian="bold"/>
    </style:style>
    <style:style style:name="P1266" style:family="paragraph" style:parent-style-name="Normal">
      <style:paragraph-properties style:text-autospace="none" fo:margin-top="0.37cm"/>
    </style:style>
    <style:style style:name="T1266_1" style:family="text">
      <style:text-properties fo:font-style="normal" style:font-style-asian="normal" style:font-name="Sitka Text" style:font-name-complex="Sitka Text" fo:font-weight="bold" style:font-weight-asian="bold"/>
    </style:style>
    <style:style style:name="P1267" style:family="paragraph" style:parent-style-name="Normal">
      <style:paragraph-properties style:text-autospace="none" fo:margin-top="0.318cm"/>
    </style:style>
    <style:style style:name="T126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67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67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268" style:family="paragraph" style:parent-style-name="Normal">
      <style:paragraph-properties style:text-autospace="none" fo:margin-top="0.318cm"/>
    </style:style>
    <style:style style:name="T126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269" style:family="paragraph" style:parent-style-name="Normal">
      <style:paragraph-properties style:text-autospace="none" fo:margin-top="0.318cm"/>
    </style:style>
    <style:style style:name="T126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270" style:family="paragraph" style:parent-style-name="Normal">
      <style:paragraph-properties style:text-autospace="none" fo:margin-top="0.318cm"/>
    </style:style>
    <style:style style:name="T127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271" style:family="paragraph" style:parent-style-name="Normal">
      <style:paragraph-properties style:text-autospace="none" fo:margin-top="0.318cm"/>
    </style:style>
    <style:style style:name="T127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272" style:family="paragraph" style:parent-style-name="Normal">
      <style:paragraph-properties style:text-autospace="none" fo:margin-top="0.318cm"/>
    </style:style>
    <style:style style:name="T127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72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273" style:family="paragraph" style:parent-style-name="Normal">
      <style:paragraph-properties style:text-autospace="none" fo:margin-top="0.318cm"/>
    </style:style>
    <style:style style:name="T1273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274" style:family="paragraph" style:parent-style-name="Normal">
      <style:paragraph-properties style:text-autospace="none" fo:margin-top="0.318cm"/>
    </style:style>
    <style:style style:name="T127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74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275" style:family="paragraph" style:parent-style-name="Normal">
      <style:paragraph-properties style:text-autospace="none" fo:margin-top="0.318cm"/>
    </style:style>
    <style:style style:name="T127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75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276" style:family="paragraph" style:parent-style-name="Normal">
      <style:paragraph-properties style:text-autospace="none" fo:margin-top="0.318cm"/>
    </style:style>
    <style:style style:name="T127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76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277" style:family="paragraph" style:parent-style-name="Normal">
      <style:paragraph-properties style:text-autospace="none" fo:margin-top="0.318cm"/>
    </style:style>
    <style:style style:name="T127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77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77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278" style:family="paragraph" style:parent-style-name="Normal">
      <style:paragraph-properties style:text-autospace="none" fo:margin-top="0.318cm"/>
    </style:style>
    <style:style style:name="T127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78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78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279" style:family="paragraph" style:parent-style-name="Normal">
      <style:paragraph-properties style:text-autospace="none" fo:margin-top="0.318cm"/>
    </style:style>
    <style:style style:name="T127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79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280" style:family="paragraph" style:parent-style-name="Normal">
      <style:paragraph-properties style:text-autospace="none" fo:margin-top="0.318cm"/>
    </style:style>
    <style:style style:name="T128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281" style:family="paragraph" style:parent-style-name="Normal">
      <style:paragraph-properties style:text-autospace="none" fo:margin-top="0.318cm"/>
    </style:style>
    <style:style style:name="T128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282" style:family="paragraph" style:parent-style-name="Normal">
      <style:paragraph-properties style:text-autospace="none" fo:margin-top="0.318cm"/>
    </style:style>
    <style:style style:name="T128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82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82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82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283" style:family="paragraph" style:parent-style-name="Normal">
      <style:paragraph-properties style:text-autospace="none" fo:margin-top="0.318cm"/>
    </style:style>
    <style:style style:name="T128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83_2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T1283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83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283_5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283_6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283_7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283_8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284" style:family="paragraph" style:parent-style-name="Normal">
      <style:paragraph-properties style:text-autospace="none" fo:margin-top="0.318cm"/>
    </style:style>
    <style:style style:name="T128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285" style:family="paragraph" style:parent-style-name="Normal">
      <style:paragraph-properties style:text-autospace="none" fo:margin-top="0.318cm"/>
    </style:style>
    <style:style style:name="T1285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286" style:family="paragraph" style:parent-style-name="Normal">
      <style:paragraph-properties style:text-autospace="none" fo:margin-top="0.318cm"/>
    </style:style>
    <style:style style:name="T128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86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287" style:family="paragraph" style:parent-style-name="Normal">
      <style:paragraph-properties style:text-autospace="none" fo:margin-top="0.318cm"/>
    </style:style>
    <style:style style:name="T128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87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287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287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287_5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287_6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288" style:family="paragraph" style:parent-style-name="Normal">
      <style:paragraph-properties style:text-autospace="none" fo:margin-top="0.318cm"/>
    </style:style>
    <style:style style:name="T128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88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88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289" style:family="paragraph" style:parent-style-name="Normal">
      <style:paragraph-properties style:text-autospace="none" fo:margin-top="0.318cm"/>
    </style:style>
    <style:style style:name="T1289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290" style:family="paragraph" style:parent-style-name="Normal">
      <style:paragraph-properties style:text-autospace="none" fo:margin-top="0.318cm"/>
    </style:style>
    <style:style style:name="T1290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291" style:family="paragraph" style:parent-style-name="Normal">
      <style:paragraph-properties style:text-autospace="none" fo:margin-top="0.318cm"/>
    </style:style>
    <style:style style:name="T129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91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292" style:family="paragraph" style:parent-style-name="Normal">
      <style:paragraph-properties style:text-autospace="none" fo:margin-top="0.318cm"/>
    </style:style>
    <style:style style:name="T1292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293" style:family="paragraph" style:parent-style-name="Normal">
      <style:paragraph-properties style:text-autospace="none" fo:margin-top="0.318cm"/>
    </style:style>
    <style:style style:name="T129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93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294" style:family="paragraph" style:parent-style-name="Normal">
      <style:paragraph-properties style:text-autospace="none" fo:margin-top="0.318cm"/>
    </style:style>
    <style:style style:name="T129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94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295" style:family="paragraph" style:parent-style-name="Normal">
      <style:paragraph-properties style:text-autospace="none" fo:margin-top="0.318cm"/>
    </style:style>
    <style:style style:name="T129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95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295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295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295_5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295_6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296" style:family="paragraph" style:parent-style-name="Normal">
      <style:paragraph-properties style:text-autospace="none" fo:margin-top="0.318cm"/>
    </style:style>
    <style:style style:name="T129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96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297" style:family="paragraph" style:parent-style-name="Normal">
      <style:paragraph-properties style:text-autospace="none" fo:margin-top="0.318cm"/>
    </style:style>
    <style:style style:name="T129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97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97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298" style:family="paragraph" style:parent-style-name="Normal">
      <style:paragraph-properties style:text-autospace="none" fo:margin-top="0.318cm"/>
    </style:style>
    <style:style style:name="T129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299" style:family="paragraph" style:parent-style-name="Normal">
      <style:paragraph-properties style:text-autospace="none" fo:margin-top="0.318cm"/>
    </style:style>
    <style:style style:name="T129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299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300" style:family="paragraph" style:parent-style-name="Normal">
      <style:paragraph-properties style:text-autospace="none" fo:margin-top="0.318cm"/>
    </style:style>
    <style:style style:name="T130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300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301" style:family="paragraph" style:parent-style-name="Normal">
      <style:paragraph-properties style:text-autospace="none" fo:margin-top="0.318cm"/>
    </style:style>
    <style:style style:name="T130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301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302" style:family="paragraph" style:parent-style-name="Normal">
      <style:paragraph-properties style:text-autospace="none" fo:margin-top="0.318cm"/>
    </style:style>
    <style:style style:name="T130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302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302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302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302_5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302_6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303" style:family="paragraph" style:parent-style-name="Normal">
      <style:paragraph-properties style:text-autospace="none" fo:margin-top="0.318cm"/>
    </style:style>
    <style:style style:name="T130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303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303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304" style:family="paragraph" style:parent-style-name="Normal">
      <style:paragraph-properties style:text-autospace="none" fo:margin-top="0.318cm"/>
    </style:style>
    <style:style style:name="T130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305" style:family="paragraph" style:parent-style-name="Normal">
      <style:paragraph-properties style:text-autospace="none" fo:text-align="left" fo:margin-top="0.847cm" fo:margin-bottom="0.423cm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1305_1" style:family="text">
      <style:text-properties fo:font-style="normal" style:font-style-asian="normal" style:font-name="Candara" fo:font-size="20pt" style:font-size-asian="20pt" style:font-name-complex="Candara" fo:font-weight="bold" style:font-weight-asian="bold"/>
    </style:style>
    <style:style style:name="P1306" style:family="paragraph" style:parent-style-name="Normal">
      <style:paragraph-properties style:text-autospace="none" fo:margin-top="0.37cm" fo:margin-bottom="0.318cm"/>
    </style:style>
    <style:style style:name="T1306_1" style:family="text">
      <style:text-properties fo:font-style="normal" style:font-style-asian="normal" style:font-name="Sitka Text" style:font-name-complex="Sitka Text" fo:font-weight="bold" style:font-weight-asian="bold"/>
    </style:style>
    <style:style style:name="T1306_2" style:family="text">
      <style:text-properties fo:font-style="normal" style:font-style-asian="normal" style:font-name="Sitka Text" style:font-name-asian="Sitka Text" style:font-name-complex="Sitka Text" fo:font-weight="bold" style:font-weight-asian="bold"/>
    </style:style>
    <style:style style:name="T1306_3" style:family="text">
      <style:text-properties fo:font-style="normal" style:font-style-asian="normal" style:font-name="Sitka Text" style:font-name-asian="Sitka Text" style:font-name-complex="Sitka Text" fo:font-weight="bold" style:font-weight-asian="bold"/>
    </style:style>
    <style:style style:name="T1306_4" style:family="text">
      <style:text-properties fo:font-style="normal" style:font-style-asian="normal" style:font-name="Sitka Text" style:font-name-asian="Sitka Text" style:font-name-complex="Sitka Text" fo:font-weight="bold" style:font-weight-asian="bold"/>
    </style:style>
    <style:style style:name="P1307" style:family="paragraph" style:parent-style-name="Normal">
      <style:paragraph-properties style:text-autospace="none"/>
      <style:text-properties fo:font-style="normal" style:font-style-asian="normal" style:font-name="Sitka Text" style:font-name-complex="Courier New" fo:font-weight="normal" style:font-weight-asian="normal"/>
    </style:style>
    <style:style style:name="P1308" style:family="paragraph" style:parent-style-name="Normal">
      <style:paragraph-properties style:text-autospace="none" fo:margin-top="0.318cm"/>
    </style:style>
    <style:style style:name="T130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308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308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309" style:family="paragraph" style:parent-style-name="Normal">
      <style:paragraph-properties style:text-autospace="none" fo:margin-top="0.318cm"/>
    </style:style>
    <style:style style:name="T130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309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310" style:family="paragraph" style:parent-style-name="Normal">
      <style:paragraph-properties style:text-autospace="none" fo:margin-top="0.318cm"/>
    </style:style>
    <style:style style:name="T1310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311" style:family="paragraph" style:parent-style-name="Normal">
      <style:paragraph-properties style:text-autospace="none" fo:margin-top="0.318cm"/>
    </style:style>
    <style:style style:name="T131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311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311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311_4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311_5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312" style:family="paragraph" style:parent-style-name="Normal">
      <style:paragraph-properties style:text-autospace="none" fo:margin-top="0.318cm"/>
    </style:style>
    <style:style style:name="T131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313" style:family="paragraph" style:parent-style-name="Normal">
      <style:paragraph-properties style:text-autospace="none" fo:margin-top="0.318cm"/>
    </style:style>
    <style:style style:name="T131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313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314" style:family="paragraph" style:parent-style-name="Normal">
      <style:paragraph-properties style:text-autospace="none" fo:margin-top="0.318cm"/>
    </style:style>
    <style:style style:name="T131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314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315" style:family="paragraph" style:parent-style-name="Normal">
      <style:paragraph-properties style:text-autospace="none" fo:margin-top="0.318cm"/>
    </style:style>
    <style:style style:name="T131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316" style:family="paragraph" style:parent-style-name="Normal">
      <style:paragraph-properties style:text-autospace="none" fo:margin-top="0.318cm"/>
    </style:style>
    <style:style style:name="T1316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317" style:family="paragraph" style:parent-style-name="Normal">
      <style:paragraph-properties style:text-autospace="none" fo:margin-top="0.318cm"/>
    </style:style>
    <style:style style:name="T131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318" style:family="paragraph" style:parent-style-name="Normal">
      <style:paragraph-properties style:text-autospace="none" fo:margin-top="0.318cm"/>
    </style:style>
    <style:style style:name="T131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318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319" style:family="paragraph" style:parent-style-name="Normal">
      <style:paragraph-properties style:text-autospace="none" fo:margin-top="0.318cm"/>
    </style:style>
    <style:style style:name="T131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319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319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319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320" style:family="paragraph" style:parent-style-name="Normal">
      <style:paragraph-properties style:text-autospace="none" fo:margin-top="0.318cm"/>
    </style:style>
    <style:style style:name="T1320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320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320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320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320_5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321" style:family="paragraph" style:parent-style-name="Normal">
      <style:paragraph-properties style:text-autospace="none" fo:margin-top="0.318cm"/>
    </style:style>
    <style:style style:name="T132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322" style:family="paragraph" style:parent-style-name="Normal">
      <style:paragraph-properties style:text-autospace="none" fo:margin-top="0.318cm"/>
    </style:style>
    <style:style style:name="T1322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323" style:family="paragraph" style:parent-style-name="Normal">
      <style:paragraph-properties style:text-autospace="none" fo:margin-top="0.318cm"/>
    </style:style>
    <style:style style:name="T132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323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324" style:family="paragraph" style:parent-style-name="Normal">
      <style:paragraph-properties style:text-autospace="none" fo:margin-top="0.318cm"/>
    </style:style>
    <style:style style:name="T1324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325" style:family="paragraph" style:parent-style-name="Normal">
      <style:paragraph-properties style:text-autospace="none" fo:margin-top="0.318cm"/>
    </style:style>
    <style:style style:name="T132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325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326" style:family="paragraph" style:parent-style-name="Normal">
      <style:paragraph-properties style:text-autospace="none" fo:margin-top="0.318cm"/>
    </style:style>
    <style:style style:name="T132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326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327" style:family="paragraph" style:parent-style-name="Normal">
      <style:paragraph-properties style:text-autospace="none" fo:margin-top="0.318cm"/>
    </style:style>
    <style:style style:name="T132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328" style:family="paragraph" style:parent-style-name="Normal">
      <style:paragraph-properties style:text-autospace="none" fo:margin-top="0.318cm"/>
    </style:style>
    <style:style style:name="T1328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329" style:family="paragraph" style:parent-style-name="Normal">
      <style:paragraph-properties style:text-autospace="none" fo:margin-top="0.318cm"/>
    </style:style>
    <style:style style:name="T132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330" style:family="paragraph" style:parent-style-name="Normal">
      <style:paragraph-properties style:text-autospace="none" fo:margin-top="0.318cm"/>
    </style:style>
    <style:style style:name="T1330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331" style:family="paragraph" style:parent-style-name="Normal">
      <style:paragraph-properties style:text-autospace="none" fo:margin-top="0.318cm"/>
    </style:style>
    <style:style style:name="T133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331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331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332" style:family="paragraph" style:parent-style-name="Normal">
      <style:paragraph-properties style:text-autospace="none" fo:margin-top="0.318cm"/>
    </style:style>
    <style:style style:name="T1332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333" style:family="paragraph" style:parent-style-name="Normal">
      <style:paragraph-properties style:text-autospace="none" fo:margin-top="0.318cm"/>
    </style:style>
    <style:style style:name="T1333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333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333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333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333_5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334" style:family="paragraph" style:parent-style-name="Normal">
      <style:paragraph-properties style:text-autospace="none" fo:margin-top="0.318cm"/>
    </style:style>
    <style:style style:name="T133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335" style:family="paragraph" style:parent-style-name="Normal">
      <style:paragraph-properties style:text-autospace="none" fo:margin-top="0.318cm"/>
    </style:style>
    <style:style style:name="T1335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336" style:family="paragraph" style:parent-style-name="Normal">
      <style:paragraph-properties style:text-autospace="none" fo:margin-top="0.318cm"/>
    </style:style>
    <style:style style:name="T133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336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337" style:family="paragraph" style:parent-style-name="Normal">
      <style:paragraph-properties style:text-autospace="none" fo:margin-top="0.318cm"/>
    </style:style>
    <style:style style:name="T133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337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338" style:family="paragraph" style:parent-style-name="Normal">
      <style:paragraph-properties style:text-autospace="none" fo:margin-top="0.318cm"/>
    </style:style>
    <style:style style:name="T133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339" style:family="paragraph" style:parent-style-name="Normal">
      <style:paragraph-properties style:text-autospace="none" fo:margin-top="0.318cm" fo:margin-bottom="0.318cm"/>
    </style:style>
    <style:style style:name="T133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340" style:family="paragraph" style:parent-style-name="Normal">
      <style:paragraph-properties style:text-autospace="none"/>
      <style:text-properties fo:font-style="normal" style:font-style-asian="normal" style:font-name="Sitka Text" style:font-name-complex="Courier New" fo:font-weight="normal" style:font-weight-asian="normal"/>
    </style:style>
    <style:style style:name="P1341" style:family="paragraph" style:parent-style-name="Normal">
      <style:paragraph-properties style:text-autospace="none" fo:margin-top="0.37cm"/>
    </style:style>
    <style:style style:name="T1341_1" style:family="text">
      <style:text-properties fo:font-style="normal" style:font-style-asian="normal" style:font-name="Sitka Text" style:font-name-complex="Sitka Text" fo:font-weight="bold" style:font-weight-asian="bold"/>
    </style:style>
    <style:style style:name="T1341_2" style:family="text">
      <style:text-properties fo:font-style="normal" style:font-style-asian="normal" style:font-name="Sitka Text" style:font-name-asian="Sitka Text" style:font-name-complex="Sitka Text" fo:font-weight="bold" style:font-weight-asian="bold"/>
    </style:style>
    <style:style style:name="P1342" style:family="paragraph" style:parent-style-name="Normal">
      <style:paragraph-properties style:text-autospace="none" fo:margin-top="0.318cm"/>
    </style:style>
    <style:style style:name="T134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342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342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342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343" style:family="paragraph" style:parent-style-name="Normal">
      <style:paragraph-properties style:text-autospace="none" fo:margin-top="0.318cm"/>
    </style:style>
    <style:style style:name="T1343_1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P1344" style:family="paragraph" style:parent-style-name="Normal">
      <style:paragraph-properties style:text-autospace="none" fo:margin-top="0.318cm"/>
    </style:style>
    <style:style style:name="T134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344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344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344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344_5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344_6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345" style:family="paragraph" style:parent-style-name="Normal">
      <style:paragraph-properties style:text-autospace="none" fo:margin-top="0.318cm"/>
    </style:style>
    <style:style style:name="T134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346" style:family="paragraph" style:parent-style-name="Normal">
      <style:paragraph-properties style:text-autospace="none" fo:margin-top="0.318cm"/>
    </style:style>
    <style:style style:name="T1346_1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T1346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347" style:family="paragraph" style:parent-style-name="Normal">
      <style:paragraph-properties style:text-autospace="none" fo:margin-top="0.318cm"/>
    </style:style>
    <style:style style:name="T134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348" style:family="paragraph" style:parent-style-name="Normal">
      <style:paragraph-properties style:text-autospace="none" fo:text-align="left" fo:margin-top="0.847cm" fo:margin-bottom="0.423cm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1348_1" style:family="text">
      <style:text-properties fo:font-style="normal" style:font-style-asian="normal" style:font-name="Candara" fo:font-size="20pt" style:font-size-asian="20pt" style:font-name-complex="Candara" fo:font-weight="bold" style:font-weight-asian="bold"/>
    </style:style>
    <style:style style:name="P1349" style:family="paragraph" style:parent-style-name="Normal">
      <style:paragraph-properties style:text-autospace="none" fo:margin-top="0.37cm"/>
    </style:style>
    <style:style style:name="T1349_1" style:family="text">
      <style:text-properties fo:font-style="normal" style:font-style-asian="normal" style:font-name="Sitka Text" style:font-name-complex="Sitka Text" fo:font-weight="bold" style:font-weight-asian="bold"/>
    </style:style>
    <style:style style:name="P1350" style:family="paragraph" style:parent-style-name="Normal">
      <style:paragraph-properties style:text-autospace="none" fo:margin-top="0.318cm"/>
    </style:style>
    <style:style style:name="T135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351" style:family="paragraph" style:parent-style-name="Normal">
      <style:paragraph-properties style:text-autospace="none" fo:margin-top="0.318cm"/>
    </style:style>
    <style:style style:name="T135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352" style:family="paragraph" style:parent-style-name="Normal">
      <style:paragraph-properties style:text-autospace="none" fo:margin-top="0.318cm"/>
    </style:style>
    <style:style style:name="T1352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353" style:family="paragraph" style:parent-style-name="Normal">
      <style:paragraph-properties style:text-autospace="none" fo:margin-top="0.318cm"/>
    </style:style>
    <style:style style:name="T135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353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354" style:family="paragraph" style:parent-style-name="Normal">
      <style:paragraph-properties style:text-autospace="none" fo:margin-top="0.318cm"/>
    </style:style>
    <style:style style:name="T1354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355" style:family="paragraph" style:parent-style-name="Normal">
      <style:paragraph-properties style:text-autospace="none" fo:margin-top="0.318cm"/>
    </style:style>
    <style:style style:name="T135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355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355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356" style:family="paragraph" style:parent-style-name="Normal">
      <style:paragraph-properties style:text-autospace="none" fo:margin-top="0.318cm"/>
    </style:style>
    <style:style style:name="T1356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357" style:family="paragraph" style:parent-style-name="Normal">
      <style:paragraph-properties style:text-autospace="none" fo:margin-top="0.318cm"/>
    </style:style>
    <style:style style:name="T135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357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358" style:family="paragraph" style:parent-style-name="Normal">
      <style:paragraph-properties style:text-autospace="none" fo:margin-top="0.318cm"/>
    </style:style>
    <style:style style:name="T135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358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358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358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359" style:family="paragraph" style:parent-style-name="Normal">
      <style:paragraph-properties style:text-autospace="none" fo:margin-top="0.318cm"/>
    </style:style>
    <style:style style:name="T135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359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360" style:family="paragraph" style:parent-style-name="Normal">
      <style:paragraph-properties style:text-autospace="none" fo:margin-top="0.318cm"/>
    </style:style>
    <style:style style:name="T136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360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361" style:family="paragraph" style:parent-style-name="Normal">
      <style:paragraph-properties style:text-autospace="none" fo:margin-top="0.318cm"/>
    </style:style>
    <style:style style:name="T136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361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361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361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362" style:family="paragraph" style:parent-style-name="Normal">
      <style:paragraph-properties style:text-autospace="none" fo:margin-top="0.318cm"/>
    </style:style>
    <style:style style:name="T136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362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363" style:family="paragraph" style:parent-style-name="Normal">
      <style:paragraph-properties style:text-autospace="none" fo:margin-top="0.318cm"/>
    </style:style>
    <style:style style:name="T1363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364" style:family="paragraph" style:parent-style-name="Normal">
      <style:paragraph-properties style:text-autospace="none" fo:margin-top="0.318cm"/>
    </style:style>
    <style:style style:name="T136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364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365" style:family="paragraph" style:parent-style-name="Normal">
      <style:paragraph-properties style:text-autospace="none" fo:margin-top="0.318cm"/>
    </style:style>
    <style:style style:name="T1365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365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365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366" style:family="paragraph" style:parent-style-name="Normal">
      <style:paragraph-properties style:text-autospace="none" fo:margin-top="0.318cm"/>
    </style:style>
    <style:style style:name="T136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367" style:family="paragraph" style:parent-style-name="Normal">
      <style:paragraph-properties style:text-autospace="none" fo:margin-top="0.318cm"/>
    </style:style>
    <style:style style:name="T1367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368" style:family="paragraph" style:parent-style-name="Normal">
      <style:paragraph-properties style:text-autospace="none" fo:margin-top="0.318cm"/>
    </style:style>
    <style:style style:name="T136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368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368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368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369" style:family="paragraph" style:parent-style-name="Normal">
      <style:paragraph-properties style:text-autospace="none" fo:margin-top="0.318cm"/>
    </style:style>
    <style:style style:name="T136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369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370" style:family="paragraph" style:parent-style-name="Normal">
      <style:paragraph-properties style:text-autospace="none" fo:margin-top="0.318cm"/>
    </style:style>
    <style:style style:name="T1370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370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370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371" style:family="paragraph" style:parent-style-name="Normal">
      <style:paragraph-properties style:text-autospace="none" fo:margin-top="0.318cm"/>
    </style:style>
    <style:style style:name="T137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371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372" style:family="paragraph" style:parent-style-name="Normal">
      <style:paragraph-properties style:text-autospace="none" fo:margin-top="0.318cm"/>
    </style:style>
    <style:style style:name="T137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372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372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372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373" style:family="paragraph" style:parent-style-name="Normal">
      <style:paragraph-properties style:text-autospace="none" fo:margin-top="0.318cm"/>
    </style:style>
    <style:style style:name="T137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373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374" style:family="paragraph" style:parent-style-name="Normal">
      <style:paragraph-properties style:text-autospace="none" fo:margin-top="0.318cm"/>
    </style:style>
    <style:style style:name="T1374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375" style:family="paragraph" style:parent-style-name="Normal">
      <style:paragraph-properties style:text-autospace="none" fo:margin-top="0.318cm"/>
    </style:style>
    <style:style style:name="T137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376" style:family="paragraph" style:parent-style-name="Normal">
      <style:paragraph-properties style:text-autospace="none" fo:margin-top="0.318cm"/>
    </style:style>
    <style:style style:name="T1376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377" style:family="paragraph" style:parent-style-name="Normal">
      <style:paragraph-properties style:text-autospace="none" fo:margin-top="0.318cm"/>
    </style:style>
    <style:style style:name="T137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377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378" style:family="paragraph" style:parent-style-name="Normal">
      <style:paragraph-properties style:text-autospace="none" fo:margin-top="0.318cm"/>
    </style:style>
    <style:style style:name="T137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378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379" style:family="paragraph" style:parent-style-name="Normal">
      <style:paragraph-properties style:text-autospace="none" fo:margin-top="0.318cm"/>
    </style:style>
    <style:style style:name="T1379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380" style:family="paragraph" style:parent-style-name="Normal">
      <style:paragraph-properties style:text-autospace="none" fo:margin-top="0.318cm"/>
    </style:style>
    <style:style style:name="T138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380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380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380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381" style:family="paragraph" style:parent-style-name="Normal">
      <style:paragraph-properties style:text-autospace="none" fo:margin-top="0.318cm"/>
    </style:style>
    <style:style style:name="T138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381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382" style:family="paragraph" style:parent-style-name="Normal">
      <style:paragraph-properties style:text-autospace="none" fo:margin-top="0.318cm"/>
    </style:style>
    <style:style style:name="T138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382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383" style:family="paragraph" style:parent-style-name="Normal">
      <style:paragraph-properties style:text-autospace="none" fo:margin-top="0.318cm"/>
    </style:style>
    <style:style style:name="T138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384" style:family="paragraph" style:parent-style-name="Normal">
      <style:paragraph-properties style:text-autospace="none" fo:margin-top="0.318cm"/>
    </style:style>
    <style:style style:name="T1384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385" style:family="paragraph" style:parent-style-name="Normal">
      <style:paragraph-properties style:text-autospace="none" fo:margin-top="0.318cm"/>
    </style:style>
    <style:style style:name="T138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385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385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385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386" style:family="paragraph" style:parent-style-name="Normal">
      <style:paragraph-properties style:text-autospace="none" fo:margin-top="0.318cm"/>
    </style:style>
    <style:style style:name="T138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386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386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386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387" style:family="paragraph" style:parent-style-name="Normal">
      <style:paragraph-properties style:text-autospace="none" fo:margin-top="0.318cm"/>
    </style:style>
    <style:style style:name="T138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388" style:family="paragraph" style:parent-style-name="Normal">
      <style:paragraph-properties style:text-autospace="none" fo:margin-top="0.318cm"/>
    </style:style>
    <style:style style:name="T1388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388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388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389" style:family="paragraph" style:parent-style-name="Normal">
      <style:paragraph-properties style:text-autospace="none" fo:margin-top="0.318cm"/>
    </style:style>
    <style:style style:name="T138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389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390" style:family="paragraph" style:parent-style-name="Normal">
      <style:paragraph-properties style:text-autospace="none" fo:text-align="left" fo:margin-top="0.847cm" fo:margin-bottom="0.423cm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1390_1" style:family="text">
      <style:text-properties fo:font-style="normal" style:font-style-asian="normal" style:font-name="Candara" fo:font-size="20pt" style:font-size-asian="20pt" style:font-name-complex="Candara" fo:font-weight="bold" style:font-weight-asian="bold"/>
    </style:style>
    <style:style style:name="P1391" style:family="paragraph" style:parent-style-name="Normal">
      <style:paragraph-properties style:text-autospace="none" fo:margin-top="0.318cm"/>
    </style:style>
    <style:style style:name="T139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391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391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391_4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391_5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391_6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392" style:family="paragraph" style:parent-style-name="Normal">
      <style:paragraph-properties style:text-autospace="none" fo:margin-top="0.318cm"/>
    </style:style>
    <style:style style:name="T139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392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392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392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393" style:family="paragraph" style:parent-style-name="Normal">
      <style:paragraph-properties style:text-autospace="none" fo:margin-top="0.318cm"/>
    </style:style>
    <style:style style:name="T139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393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393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393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393_5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393_6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394" style:family="paragraph" style:parent-style-name="Normal">
      <style:paragraph-properties style:text-autospace="none" fo:margin-top="0.318cm"/>
    </style:style>
    <style:style style:name="T139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394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395" style:family="paragraph" style:parent-style-name="Normal">
      <style:paragraph-properties style:text-autospace="none" fo:margin-top="0.318cm"/>
    </style:style>
    <style:style style:name="T1395_1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T1395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395_3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T1395_4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T1395_5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P1396" style:family="paragraph" style:parent-style-name="Normal">
      <style:paragraph-properties style:text-autospace="none" fo:margin-top="0.318cm"/>
    </style:style>
    <style:style style:name="T139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396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397" style:family="paragraph" style:parent-style-name="Normal">
      <style:paragraph-properties style:text-autospace="none" fo:margin-top="0.318cm"/>
    </style:style>
    <style:style style:name="T1397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398" style:family="paragraph" style:parent-style-name="Normal">
      <style:paragraph-properties style:text-autospace="none" fo:margin-top="0.318cm"/>
    </style:style>
    <style:style style:name="T139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398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399" style:family="paragraph" style:parent-style-name="Normal">
      <style:paragraph-properties style:text-autospace="none" fo:margin-top="0.318cm"/>
    </style:style>
    <style:style style:name="T1399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400" style:family="paragraph" style:parent-style-name="Normal">
      <style:paragraph-properties style:text-autospace="none" fo:margin-top="0.318cm"/>
    </style:style>
    <style:style style:name="T140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401" style:family="paragraph" style:parent-style-name="Normal">
      <style:paragraph-properties style:text-autospace="none" fo:margin-top="0.318cm"/>
    </style:style>
    <style:style style:name="T1401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401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401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401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401_5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402" style:family="paragraph" style:parent-style-name="Normal">
      <style:paragraph-properties style:text-autospace="none" fo:margin-top="0.318cm"/>
    </style:style>
    <style:style style:name="T140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02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403" style:family="paragraph" style:parent-style-name="Normal">
      <style:paragraph-properties style:text-autospace="none" fo:margin-top="0.318cm"/>
    </style:style>
    <style:style style:name="T140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404" style:family="paragraph" style:parent-style-name="Normal">
      <style:paragraph-properties style:text-autospace="none" fo:margin-top="0.318cm"/>
    </style:style>
    <style:style style:name="T1404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404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404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405" style:family="paragraph" style:parent-style-name="Normal">
      <style:paragraph-properties style:text-autospace="none" fo:margin-top="0.318cm"/>
    </style:style>
    <style:style style:name="T140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05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406" style:family="paragraph" style:parent-style-name="Normal">
      <style:paragraph-properties style:text-autospace="none" fo:margin-top="0.318cm"/>
    </style:style>
    <style:style style:name="T140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06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06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06_4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06_5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407" style:family="paragraph" style:parent-style-name="Normal">
      <style:paragraph-properties style:text-autospace="none" fo:margin-top="0.318cm"/>
    </style:style>
    <style:style style:name="T1407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408" style:family="paragraph" style:parent-style-name="Normal">
      <style:paragraph-properties style:text-autospace="none" fo:margin-top="0.318cm"/>
    </style:style>
    <style:style style:name="T1408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409" style:family="paragraph" style:parent-style-name="Normal">
      <style:paragraph-properties style:text-autospace="none" fo:margin-top="0.318cm"/>
    </style:style>
    <style:style style:name="T140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09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410" style:family="paragraph" style:parent-style-name="Normal">
      <style:paragraph-properties style:text-autospace="none" fo:margin-top="0.318cm"/>
    </style:style>
    <style:style style:name="T1410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411" style:family="paragraph" style:parent-style-name="Normal">
      <style:paragraph-properties style:text-autospace="none" fo:margin-top="0.318cm"/>
    </style:style>
    <style:style style:name="T141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11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412" style:family="paragraph" style:parent-style-name="Normal">
      <style:paragraph-properties style:text-autospace="none" fo:margin-top="0.318cm"/>
    </style:style>
    <style:style style:name="T141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413" style:family="paragraph" style:parent-style-name="Normal">
      <style:paragraph-properties style:text-autospace="none" fo:margin-top="0.318cm"/>
    </style:style>
    <style:style style:name="T1413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414" style:family="paragraph" style:parent-style-name="Normal">
      <style:paragraph-properties style:text-autospace="none" fo:margin-top="0.318cm"/>
    </style:style>
    <style:style style:name="T141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415" style:family="paragraph" style:parent-style-name="Normal">
      <style:paragraph-properties style:text-autospace="none" fo:margin-top="0.318cm"/>
    </style:style>
    <style:style style:name="T1415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415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415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416" style:family="paragraph" style:parent-style-name="Normal">
      <style:paragraph-properties style:text-autospace="none" fo:margin-top="0.318cm"/>
    </style:style>
    <style:style style:name="T141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16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417" style:family="paragraph" style:parent-style-name="Normal">
      <style:paragraph-properties style:text-autospace="none" fo:margin-top="0.318cm"/>
    </style:style>
    <style:style style:name="T1417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418" style:family="paragraph" style:parent-style-name="Normal">
      <style:paragraph-properties style:text-autospace="none" fo:text-align="left" fo:margin-top="0.847cm" fo:margin-bottom="0.423cm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1418_1" style:family="text">
      <style:text-properties fo:font-style="normal" style:font-style-asian="normal" style:font-name="Candara" fo:font-size="20pt" style:font-size-asian="20pt" style:font-name-complex="Candara" fo:font-weight="bold" style:font-weight-asian="bold"/>
    </style:style>
    <style:style style:name="P1419" style:family="paragraph" style:parent-style-name="Normal">
      <style:paragraph-properties style:text-autospace="none" fo:margin-top="0.318cm"/>
    </style:style>
    <style:style style:name="T141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19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19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420" style:family="paragraph" style:parent-style-name="Normal">
      <style:paragraph-properties style:text-autospace="none" fo:margin-top="0.318cm"/>
    </style:style>
    <style:style style:name="T142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20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421" style:family="paragraph" style:parent-style-name="Normal">
      <style:paragraph-properties style:text-autospace="none" fo:margin-top="0.318cm"/>
    </style:style>
    <style:style style:name="T1421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422" style:family="paragraph" style:parent-style-name="Normal">
      <style:paragraph-properties style:text-autospace="none" fo:margin-top="0.318cm"/>
    </style:style>
    <style:style style:name="T142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22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22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22_4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22_5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423" style:family="paragraph" style:parent-style-name="Normal">
      <style:paragraph-properties style:text-autospace="none" fo:margin-top="0.318cm"/>
    </style:style>
    <style:style style:name="T142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424" style:family="paragraph" style:parent-style-name="Normal">
      <style:paragraph-properties style:text-autospace="none" fo:margin-top="0.318cm"/>
    </style:style>
    <style:style style:name="T142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24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425" style:family="paragraph" style:parent-style-name="Normal">
      <style:paragraph-properties style:text-autospace="none" fo:margin-top="0.318cm"/>
    </style:style>
    <style:style style:name="T142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25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426" style:family="paragraph" style:parent-style-name="Normal">
      <style:paragraph-properties style:text-autospace="none" fo:margin-top="0.318cm"/>
    </style:style>
    <style:style style:name="T142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427" style:family="paragraph" style:parent-style-name="Normal">
      <style:paragraph-properties style:text-autospace="none" fo:margin-top="0.318cm"/>
    </style:style>
    <style:style style:name="T1427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428" style:family="paragraph" style:parent-style-name="Normal">
      <style:paragraph-properties style:text-autospace="none" fo:margin-top="0.318cm"/>
    </style:style>
    <style:style style:name="T142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429" style:family="paragraph" style:parent-style-name="Normal">
      <style:paragraph-properties style:text-autospace="none" fo:margin-top="0.318cm"/>
    </style:style>
    <style:style style:name="T142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29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430" style:family="paragraph" style:parent-style-name="Normal">
      <style:paragraph-properties style:text-autospace="none" fo:margin-top="0.318cm"/>
    </style:style>
    <style:style style:name="T143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30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430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430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431" style:family="paragraph" style:parent-style-name="Normal">
      <style:paragraph-properties style:text-autospace="none" fo:margin-top="0.318cm"/>
    </style:style>
    <style:style style:name="T1431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431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431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431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431_5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432" style:family="paragraph" style:parent-style-name="Normal">
      <style:paragraph-properties style:text-autospace="none" fo:margin-top="0.318cm"/>
    </style:style>
    <style:style style:name="T143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433" style:family="paragraph" style:parent-style-name="Normal">
      <style:paragraph-properties style:text-autospace="none" fo:margin-top="0.318cm"/>
    </style:style>
    <style:style style:name="T1433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434" style:family="paragraph" style:parent-style-name="Normal">
      <style:paragraph-properties style:text-autospace="none" fo:margin-top="0.318cm"/>
    </style:style>
    <style:style style:name="T143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34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435" style:family="paragraph" style:parent-style-name="Normal">
      <style:paragraph-properties style:text-autospace="none" fo:margin-top="0.318cm"/>
    </style:style>
    <style:style style:name="T1435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436" style:family="paragraph" style:parent-style-name="Normal">
      <style:paragraph-properties style:text-autospace="none" fo:margin-top="0.318cm"/>
    </style:style>
    <style:style style:name="T143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36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437" style:family="paragraph" style:parent-style-name="Normal">
      <style:paragraph-properties style:text-autospace="none" fo:margin-top="0.318cm"/>
    </style:style>
    <style:style style:name="T143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37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438" style:family="paragraph" style:parent-style-name="Normal">
      <style:paragraph-properties style:text-autospace="none" fo:margin-top="0.318cm"/>
    </style:style>
    <style:style style:name="T143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439" style:family="paragraph" style:parent-style-name="Normal">
      <style:paragraph-properties style:text-autospace="none" fo:margin-top="0.318cm"/>
    </style:style>
    <style:style style:name="T1439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440" style:family="paragraph" style:parent-style-name="Normal">
      <style:paragraph-properties style:text-autospace="none" fo:margin-top="0.318cm"/>
    </style:style>
    <style:style style:name="T144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441" style:family="paragraph" style:parent-style-name="Normal">
      <style:paragraph-properties style:text-autospace="none" fo:margin-top="0.318cm"/>
    </style:style>
    <style:style style:name="T1441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442" style:family="paragraph" style:parent-style-name="Normal">
      <style:paragraph-properties style:text-autospace="none" fo:margin-top="0.318cm"/>
    </style:style>
    <style:style style:name="T144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42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42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443" style:family="paragraph" style:parent-style-name="Normal">
      <style:paragraph-properties style:text-autospace="none" fo:margin-top="0.318cm"/>
    </style:style>
    <style:style style:name="T1443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444" style:family="paragraph" style:parent-style-name="Normal">
      <style:paragraph-properties style:text-autospace="none" fo:margin-top="0.318cm"/>
    </style:style>
    <style:style style:name="T1444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444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444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444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444_5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445" style:family="paragraph" style:parent-style-name="Normal">
      <style:paragraph-properties style:text-autospace="none" fo:margin-top="0.318cm"/>
    </style:style>
    <style:style style:name="T144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446" style:family="paragraph" style:parent-style-name="Normal">
      <style:paragraph-properties style:text-autospace="none" fo:margin-top="0.318cm"/>
    </style:style>
    <style:style style:name="T1446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447" style:family="paragraph" style:parent-style-name="Normal">
      <style:paragraph-properties style:text-autospace="none" fo:margin-top="0.318cm"/>
    </style:style>
    <style:style style:name="T144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47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448" style:family="paragraph" style:parent-style-name="Normal">
      <style:paragraph-properties style:text-autospace="none" fo:margin-top="0.318cm"/>
    </style:style>
    <style:style style:name="T144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48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449" style:family="paragraph" style:parent-style-name="Normal">
      <style:paragraph-properties style:text-autospace="none" fo:margin-top="0.318cm"/>
    </style:style>
    <style:style style:name="T144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450" style:family="paragraph" style:parent-style-name="Normal">
      <style:paragraph-properties style:text-autospace="none" fo:margin-top="0.318cm"/>
    </style:style>
    <style:style style:name="T145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451" style:family="paragraph" style:parent-style-name="Normal">
      <style:paragraph-properties style:text-autospace="none" fo:text-align="left" fo:margin-top="0.847cm" fo:margin-bottom="0.423cm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1451_1" style:family="text">
      <style:text-properties fo:font-style="normal" style:font-style-asian="normal" style:font-name="Candara" fo:font-size="20pt" style:font-size-asian="20pt" style:font-name-complex="Candara" fo:font-weight="bold" style:font-weight-asian="bold"/>
    </style:style>
    <style:style style:name="P1452" style:family="paragraph" style:parent-style-name="Normal">
      <style:paragraph-properties style:text-autospace="none" fo:margin-top="0.318cm"/>
    </style:style>
    <style:style style:name="T145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453" style:family="paragraph" style:parent-style-name="Normal">
      <style:paragraph-properties style:text-autospace="none" fo:margin-top="0.318cm"/>
    </style:style>
    <style:style style:name="T145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454" style:family="paragraph" style:parent-style-name="Normal">
      <style:paragraph-properties style:text-autospace="none" fo:margin-top="0.318cm"/>
    </style:style>
    <style:style style:name="T1454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455" style:family="paragraph" style:parent-style-name="Normal">
      <style:paragraph-properties style:text-autospace="none" fo:margin-top="0.318cm"/>
    </style:style>
    <style:style style:name="T145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456" style:family="paragraph" style:parent-style-name="Normal">
      <style:paragraph-properties style:text-autospace="none" fo:margin-top="0.318cm"/>
    </style:style>
    <style:style style:name="T1456_1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T1456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457" style:family="paragraph" style:parent-style-name="Normal">
      <style:paragraph-properties style:text-autospace="none" fo:margin-top="0.318cm"/>
    </style:style>
    <style:style style:name="T145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57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57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458" style:family="paragraph" style:parent-style-name="Normal">
      <style:paragraph-properties style:text-autospace="none" fo:margin-top="0.318cm"/>
    </style:style>
    <style:style style:name="T1458_1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T1458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58_3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P1459" style:family="paragraph" style:parent-style-name="Normal">
      <style:paragraph-properties style:text-autospace="none" fo:margin-top="0.318cm"/>
    </style:style>
    <style:style style:name="T145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460" style:family="paragraph" style:parent-style-name="Normal">
      <style:paragraph-properties style:text-autospace="none" fo:margin-top="0.318cm"/>
    </style:style>
    <style:style style:name="T146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461" style:family="paragraph" style:parent-style-name="Normal">
      <style:paragraph-properties style:text-autospace="none" fo:margin-top="0.318cm"/>
    </style:style>
    <style:style style:name="T1461_1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P1462" style:family="paragraph" style:parent-style-name="Normal">
      <style:paragraph-properties style:text-autospace="none" fo:margin-top="0.318cm"/>
    </style:style>
    <style:style style:name="T146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463" style:family="paragraph" style:parent-style-name="Normal">
      <style:paragraph-properties style:text-autospace="none" fo:margin-top="0.318cm"/>
    </style:style>
    <style:style style:name="T1463_1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T1463_2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T1463_3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P1464" style:family="paragraph" style:parent-style-name="Normal">
      <style:paragraph-properties style:text-autospace="none" fo:margin-top="0.318cm"/>
    </style:style>
    <style:style style:name="T146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465" style:family="paragraph" style:parent-style-name="Normal">
      <style:paragraph-properties style:text-autospace="none" fo:margin-top="0.318cm"/>
    </style:style>
    <style:style style:name="T1465_1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P1466" style:family="paragraph" style:parent-style-name="Normal">
      <style:paragraph-properties style:text-autospace="none" fo:margin-top="0.318cm"/>
    </style:style>
    <style:style style:name="T146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66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467" style:family="paragraph" style:parent-style-name="Normal">
      <style:paragraph-properties style:text-autospace="none" fo:margin-top="0.318cm"/>
    </style:style>
    <style:style style:name="T1467_1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P1468" style:family="paragraph" style:parent-style-name="Normal">
      <style:paragraph-properties style:text-autospace="none" fo:margin-top="0.318cm"/>
    </style:style>
    <style:style style:name="T146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68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469" style:family="paragraph" style:parent-style-name="Normal">
      <style:paragraph-properties style:text-autospace="none" fo:margin-top="0.318cm"/>
    </style:style>
    <style:style style:name="T146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69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470" style:family="paragraph" style:parent-style-name="Normal">
      <style:paragraph-properties style:text-autospace="none" fo:margin-top="0.318cm"/>
    </style:style>
    <style:style style:name="T147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70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70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70_4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70_5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471" style:family="paragraph" style:parent-style-name="Normal">
      <style:paragraph-properties style:text-autospace="none" fo:margin-top="0.318cm"/>
    </style:style>
    <style:style style:name="T1471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472" style:family="paragraph" style:parent-style-name="Normal">
      <style:paragraph-properties style:text-autospace="none" fo:margin-top="0.318cm"/>
    </style:style>
    <style:style style:name="T147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473" style:family="paragraph" style:parent-style-name="Normal">
      <style:paragraph-properties style:text-autospace="none" fo:margin-top="0.318cm" fo:margin-bottom="0.318cm"/>
    </style:style>
    <style:style style:name="T147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73_2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S9" style:family="section" style:master-page-name="MasterPage8">
      <style:section-properties text:dont-balance-text-columns="false">
        <style:columns fo:column-count="0" fo:column-gap="1.27cm"/>
      </style:section-properties>
    </style:style>
    <style:style style:name="P1474" style:family="paragraph" style:parent-style-name="Normal" style:master-page-name="MasterPage8">
      <style:paragraph-properties style:text-autospace="none" fo:margin-top="0.318cm"/>
      <style:text-properties style:font-name="Courier New" style:font-name-complex="Courier New"/>
    </style:style>
    <style:style style:name="P1475" style:family="paragraph" style:parent-style-name="Normal">
      <style:paragraph-properties style:text-autospace="none" fo:text-align="center" fo:margin-top="1.27cm" fo:margin-bottom="1.27cm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1475_1" style:family="text">
      <style:text-properties fo:font-style="normal" style:font-style-asian="normal" style:font-name="Candara" fo:font-size="28pt" style:font-size-asian="28pt" style:font-name-complex="Candara" fo:font-weight="bold" style:font-weight-asian="bold"/>
    </style:style>
    <style:style style:name="P1476" style:family="paragraph" style:parent-style-name="Normal">
      <style:paragraph-properties style:text-autospace="none" fo:text-align="left" fo:margin-top="0.847cm" fo:margin-bottom="0.423cm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1476_1" style:family="text">
      <style:text-properties fo:font-style="normal" style:font-style-asian="normal" style:font-name="Candara" fo:font-size="20pt" style:font-size-asian="20pt" style:font-name-complex="Candara" fo:font-weight="bold" style:font-weight-asian="bold"/>
    </style:style>
    <style:style style:name="P1477" style:family="paragraph" style:parent-style-name="Normal">
      <style:paragraph-properties style:text-autospace="none" fo:margin-top="0.318cm"/>
    </style:style>
    <style:style style:name="T147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77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77_3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P1478" style:family="paragraph" style:parent-style-name="Normal">
      <style:paragraph-properties style:text-autospace="none" fo:margin-top="0.318cm"/>
    </style:style>
    <style:style style:name="T147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78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78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479" style:family="paragraph" style:parent-style-name="Normal">
      <style:paragraph-properties style:text-autospace="none" fo:margin-top="0.318cm"/>
    </style:style>
    <style:style style:name="T147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79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79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79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480" style:family="paragraph" style:parent-style-name="Normal">
      <style:paragraph-properties style:text-autospace="none" fo:margin-top="0.318cm"/>
    </style:style>
    <style:style style:name="T148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80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80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481" style:family="paragraph" style:parent-style-name="Normal">
      <style:paragraph-properties style:text-autospace="none" fo:margin-top="0.318cm"/>
    </style:style>
    <style:style style:name="T148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81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481_3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P1482" style:family="paragraph" style:parent-style-name="Normal">
      <style:paragraph-properties style:text-autospace="none" fo:margin-top="0.318cm"/>
    </style:style>
    <style:style style:name="T148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82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482_3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T1482_4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82_5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82_6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483" style:family="paragraph" style:parent-style-name="Normal">
      <style:paragraph-properties style:text-autospace="none" fo:margin-top="0.318cm"/>
    </style:style>
    <style:style style:name="T148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83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83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484" style:family="paragraph" style:parent-style-name="Normal">
      <style:paragraph-properties style:text-autospace="none" fo:margin-top="0.318cm"/>
    </style:style>
    <style:style style:name="T148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84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84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485" style:family="paragraph" style:parent-style-name="Normal">
      <style:paragraph-properties style:text-autospace="none" fo:margin-top="0.318cm"/>
    </style:style>
    <style:style style:name="T1485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486" style:family="paragraph" style:parent-style-name="Normal">
      <style:paragraph-properties style:text-autospace="none" fo:margin-top="0.318cm"/>
    </style:style>
    <style:style style:name="T148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487" style:family="paragraph" style:parent-style-name="Normal">
      <style:paragraph-properties style:text-autospace="none" fo:margin-top="0.318cm"/>
    </style:style>
    <style:style style:name="T148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87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87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87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487_5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487_6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488" style:family="paragraph" style:parent-style-name="Normal">
      <style:paragraph-properties style:text-autospace="none" fo:margin-top="0.318cm"/>
    </style:style>
    <style:style style:name="T148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88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88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88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489" style:family="paragraph" style:parent-style-name="Normal">
      <style:paragraph-properties style:text-autospace="none" fo:margin-top="0.318cm"/>
    </style:style>
    <style:style style:name="T148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89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490" style:family="paragraph" style:parent-style-name="Normal">
      <style:paragraph-properties style:text-autospace="none" fo:margin-top="0.318cm"/>
    </style:style>
    <style:style style:name="T149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491" style:family="paragraph" style:parent-style-name="Normal">
      <style:paragraph-properties style:text-autospace="none" fo:margin-top="0.318cm"/>
    </style:style>
    <style:style style:name="T149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492" style:family="paragraph" style:parent-style-name="Normal">
      <style:paragraph-properties style:text-autospace="none" fo:margin-top="0.318cm"/>
    </style:style>
    <style:style style:name="T1492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493" style:family="paragraph" style:parent-style-name="Normal">
      <style:paragraph-properties style:text-autospace="none" fo:margin-top="0.318cm"/>
    </style:style>
    <style:style style:name="T149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93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494" style:family="paragraph" style:parent-style-name="Normal">
      <style:paragraph-properties style:text-autospace="none" fo:margin-top="0.318cm"/>
    </style:style>
    <style:style style:name="T149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94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495" style:family="paragraph" style:parent-style-name="Normal">
      <style:paragraph-properties style:text-autospace="none" fo:margin-top="0.318cm"/>
    </style:style>
    <style:style style:name="T1495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495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495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496" style:family="paragraph" style:parent-style-name="Normal">
      <style:paragraph-properties style:text-autospace="none" fo:margin-top="0.318cm"/>
    </style:style>
    <style:style style:name="T149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96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496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496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497" style:family="paragraph" style:parent-style-name="Normal">
      <style:paragraph-properties style:text-autospace="none" fo:margin-top="0.318cm"/>
    </style:style>
    <style:style style:name="T149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97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97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498" style:family="paragraph" style:parent-style-name="Normal">
      <style:paragraph-properties style:text-autospace="none" fo:margin-top="0.318cm"/>
    </style:style>
    <style:style style:name="T149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98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498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499" style:family="paragraph" style:parent-style-name="Normal">
      <style:paragraph-properties style:text-autospace="none" fo:margin-top="0.318cm"/>
    </style:style>
    <style:style style:name="T149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500" style:family="paragraph" style:parent-style-name="Normal">
      <style:paragraph-properties style:text-autospace="none" fo:margin-top="0.318cm"/>
    </style:style>
    <style:style style:name="T150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00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500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500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501" style:family="paragraph" style:parent-style-name="Normal">
      <style:paragraph-properties style:text-autospace="none" fo:margin-top="0.318cm"/>
    </style:style>
    <style:style style:name="T1501_1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T1501_2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P1502" style:family="paragraph" style:parent-style-name="Normal">
      <style:paragraph-properties style:text-autospace="none" fo:margin-top="0.318cm"/>
    </style:style>
    <style:style style:name="T1502_1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P1503" style:family="paragraph" style:parent-style-name="Normal">
      <style:paragraph-properties style:text-autospace="none" fo:margin-top="0.318cm"/>
    </style:style>
    <style:style style:name="T1503_1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P1504" style:family="paragraph" style:parent-style-name="Normal">
      <style:paragraph-properties style:text-autospace="none" fo:margin-top="0.318cm"/>
    </style:style>
    <style:style style:name="T150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04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505" style:family="paragraph" style:parent-style-name="Normal">
      <style:paragraph-properties style:text-autospace="none" fo:margin-top="0.318cm"/>
    </style:style>
    <style:style style:name="T150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05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505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505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505_5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505_6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506" style:family="paragraph" style:parent-style-name="Normal">
      <style:paragraph-properties style:text-autospace="none" fo:margin-top="0.318cm"/>
    </style:style>
    <style:style style:name="T150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06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507" style:family="paragraph" style:parent-style-name="Normal">
      <style:paragraph-properties style:text-autospace="none" fo:margin-top="0.318cm"/>
    </style:style>
    <style:style style:name="T150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07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508" style:family="paragraph" style:parent-style-name="Normal">
      <style:paragraph-properties style:text-autospace="none" fo:margin-top="0.318cm"/>
    </style:style>
    <style:style style:name="T150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08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508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508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508_5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P1509" style:family="paragraph" style:parent-style-name="Normal">
      <style:paragraph-properties style:text-autospace="none" fo:margin-top="0.318cm"/>
    </style:style>
    <style:style style:name="T150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09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09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510" style:family="paragraph" style:parent-style-name="Normal">
      <style:paragraph-properties style:text-autospace="none" fo:margin-top="0.318cm"/>
    </style:style>
    <style:style style:name="T151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511" style:family="paragraph" style:parent-style-name="Normal">
      <style:paragraph-properties style:text-autospace="none" fo:margin-top="0.318cm"/>
    </style:style>
    <style:style style:name="T151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11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11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512" style:family="paragraph" style:parent-style-name="Normal">
      <style:paragraph-properties style:text-autospace="none" fo:margin-top="0.318cm"/>
    </style:style>
    <style:style style:name="T151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513" style:family="paragraph" style:parent-style-name="Normal">
      <style:paragraph-properties style:text-autospace="none" fo:margin-top="0.318cm"/>
    </style:style>
    <style:style style:name="T151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514" style:family="paragraph" style:parent-style-name="Normal">
      <style:paragraph-properties style:text-autospace="none" fo:margin-top="0.318cm"/>
    </style:style>
    <style:style style:name="T151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14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515" style:family="paragraph" style:parent-style-name="Normal">
      <style:paragraph-properties style:text-autospace="none" fo:margin-top="0.318cm"/>
    </style:style>
    <style:style style:name="T1515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516" style:family="paragraph" style:parent-style-name="Normal">
      <style:paragraph-properties style:text-autospace="none" fo:margin-top="0.318cm"/>
    </style:style>
    <style:style style:name="T151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16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517" style:family="paragraph" style:parent-style-name="Normal">
      <style:paragraph-properties style:text-autospace="none" fo:margin-top="0.318cm"/>
    </style:style>
    <style:style style:name="T151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518" style:family="paragraph" style:parent-style-name="Normal">
      <style:paragraph-properties style:text-autospace="none" fo:margin-top="0.318cm"/>
    </style:style>
    <style:style style:name="T1518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519" style:family="paragraph" style:parent-style-name="Normal">
      <style:paragraph-properties style:text-autospace="none" fo:margin-top="0.318cm"/>
    </style:style>
    <style:style style:name="T151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19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519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519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519_5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519_6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520" style:family="paragraph" style:parent-style-name="Normal">
      <style:paragraph-properties style:text-autospace="none" fo:margin-top="0.318cm"/>
    </style:style>
    <style:style style:name="T1520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521" style:family="paragraph" style:parent-style-name="Normal">
      <style:paragraph-properties style:text-autospace="none" fo:margin-top="0.318cm"/>
    </style:style>
    <style:style style:name="T152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21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522" style:family="paragraph" style:parent-style-name="Normal">
      <style:paragraph-properties style:text-autospace="none" fo:margin-top="0.318cm"/>
    </style:style>
    <style:style style:name="T152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22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523" style:family="paragraph" style:parent-style-name="Normal">
      <style:paragraph-properties style:text-autospace="none" fo:margin-top="0.318cm"/>
    </style:style>
    <style:style style:name="T152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23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524" style:family="paragraph" style:parent-style-name="Normal">
      <style:paragraph-properties style:text-autospace="none" fo:margin-top="0.318cm"/>
    </style:style>
    <style:style style:name="T152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24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525" style:family="paragraph" style:parent-style-name="Normal">
      <style:paragraph-properties style:text-autospace="none" fo:margin-top="0.318cm"/>
    </style:style>
    <style:style style:name="T152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25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25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25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526" style:family="paragraph" style:parent-style-name="Normal">
      <style:paragraph-properties style:text-autospace="none" fo:margin-top="0.318cm"/>
    </style:style>
    <style:style style:name="T152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26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527" style:family="paragraph" style:parent-style-name="Normal">
      <style:paragraph-properties style:text-autospace="none" fo:margin-top="0.318cm"/>
    </style:style>
    <style:style style:name="T1527_1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528" style:family="paragraph" style:parent-style-name="Normal">
      <style:paragraph-properties style:text-autospace="none" fo:margin-top="0.318cm"/>
    </style:style>
    <style:style style:name="T152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28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529" style:family="paragraph" style:parent-style-name="Normal">
      <style:paragraph-properties style:text-autospace="none" fo:margin-top="0.318cm"/>
    </style:style>
    <style:style style:name="T152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29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529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529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530" style:family="paragraph" style:parent-style-name="Normal">
      <style:paragraph-properties style:text-autospace="none" fo:margin-top="0.318cm"/>
    </style:style>
    <style:style style:name="T153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30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30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30_4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T1530_5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T1530_6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30_7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T1530_8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P1531" style:family="paragraph" style:parent-style-name="Normal">
      <style:paragraph-properties style:text-autospace="none" fo:margin-top="0.318cm"/>
    </style:style>
    <style:style style:name="T153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31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31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532" style:family="paragraph" style:parent-style-name="Normal">
      <style:paragraph-properties style:text-autospace="none" fo:margin-top="0.318cm"/>
    </style:style>
    <style:style style:name="T153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32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533" style:family="paragraph" style:parent-style-name="Normal">
      <style:paragraph-properties style:text-autospace="none" fo:margin-top="0.318cm"/>
    </style:style>
    <style:style style:name="T153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33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534" style:family="paragraph" style:parent-style-name="Normal">
      <style:paragraph-properties style:text-autospace="none" fo:margin-top="0.318cm"/>
    </style:style>
    <style:style style:name="T153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34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534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534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535" style:family="paragraph" style:parent-style-name="Normal">
      <style:paragraph-properties style:text-autospace="none" fo:margin-top="0.318cm"/>
    </style:style>
    <style:style style:name="T153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536" style:family="paragraph" style:parent-style-name="Normal">
      <style:paragraph-properties style:text-autospace="none" fo:margin-top="0.318cm"/>
    </style:style>
    <style:style style:name="T153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36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536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536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537" style:family="paragraph" style:parent-style-name="Normal">
      <style:paragraph-properties style:text-autospace="none" fo:margin-top="0.318cm"/>
    </style:style>
    <style:style style:name="T153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37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537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537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538" style:family="paragraph" style:parent-style-name="Normal">
      <style:paragraph-properties style:text-autospace="none" fo:margin-top="0.318cm"/>
    </style:style>
    <style:style style:name="T153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38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538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538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539" style:family="paragraph" style:parent-style-name="Normal">
      <style:paragraph-properties style:text-autospace="none" fo:margin-top="0.318cm"/>
    </style:style>
    <style:style style:name="T153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39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39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39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539_5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539_6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540" style:family="paragraph" style:parent-style-name="Normal">
      <style:paragraph-properties style:text-autospace="none" fo:margin-top="0.318cm"/>
    </style:style>
    <style:style style:name="T154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541" style:family="paragraph" style:parent-style-name="Normal">
      <style:paragraph-properties style:text-autospace="none" fo:margin-top="0.318cm"/>
    </style:style>
    <style:style style:name="T154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41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541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541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541_5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T1541_6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542" style:family="paragraph" style:parent-style-name="Normal">
      <style:paragraph-properties style:text-autospace="none" fo:margin-top="0.318cm"/>
    </style:style>
    <style:style style:name="T154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42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542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542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543" style:family="paragraph" style:parent-style-name="Normal">
      <style:paragraph-properties style:text-autospace="none" fo:margin-top="0.318cm"/>
    </style:style>
    <style:style style:name="T1543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43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543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543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544" style:family="paragraph" style:parent-style-name="Normal">
      <style:paragraph-properties style:text-autospace="none" fo:margin-top="0.318cm"/>
    </style:style>
    <style:style style:name="T154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44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544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544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545" style:family="paragraph" style:parent-style-name="Normal">
      <style:paragraph-properties style:text-autospace="none" fo:margin-top="0.318cm"/>
    </style:style>
    <style:style style:name="T154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45_2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T1545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546" style:family="paragraph" style:parent-style-name="Normal">
      <style:paragraph-properties style:text-autospace="none" fo:margin-top="0.318cm"/>
    </style:style>
    <style:style style:name="T154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547" style:family="paragraph" style:parent-style-name="Normal">
      <style:paragraph-properties style:text-autospace="none" fo:text-align="left" fo:margin-top="0.847cm" fo:margin-bottom="0.423cm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1547_1" style:family="text">
      <style:text-properties fo:font-style="normal" style:font-style-asian="normal" style:font-name="Candara" fo:font-size="20pt" style:font-size-asian="20pt" style:font-name-complex="Candara" fo:font-weight="bold" style:font-weight-asian="bold"/>
    </style:style>
    <style:style style:name="P1548" style:family="paragraph" style:parent-style-name="Normal">
      <style:paragraph-properties style:text-autospace="none" fo:margin-top="0.318cm"/>
    </style:style>
    <style:style style:name="T154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48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549" style:family="paragraph" style:parent-style-name="Normal">
      <style:paragraph-properties style:text-autospace="none" fo:margin-top="0.318cm"/>
    </style:style>
    <style:style style:name="T154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49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49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49_4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49_5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550" style:family="paragraph" style:parent-style-name="Normal">
      <style:paragraph-properties style:text-autospace="none" fo:margin-top="0.318cm"/>
    </style:style>
    <style:style style:name="T155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50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551" style:family="paragraph" style:parent-style-name="Normal">
      <style:paragraph-properties style:text-autospace="none" fo:margin-top="0.318cm"/>
    </style:style>
    <style:style style:name="T155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51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552" style:family="paragraph" style:parent-style-name="Normal">
      <style:paragraph-properties style:text-autospace="none" fo:margin-top="0.318cm"/>
    </style:style>
    <style:style style:name="T155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553" style:family="paragraph" style:parent-style-name="Normal">
      <style:paragraph-properties style:text-autospace="none" fo:margin-top="0.318cm"/>
    </style:style>
    <style:style style:name="T1553_1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T1553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53_3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P1554" style:family="paragraph" style:parent-style-name="Normal">
      <style:paragraph-properties style:text-autospace="none" fo:margin-top="0.318cm"/>
    </style:style>
    <style:style style:name="T155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54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554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554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555" style:family="paragraph" style:parent-style-name="Normal">
      <style:paragraph-properties style:text-autospace="none" fo:margin-top="0.318cm"/>
    </style:style>
    <style:style style:name="T1555_1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P1556" style:family="paragraph" style:parent-style-name="Normal">
      <style:paragraph-properties style:text-autospace="none" fo:margin-top="0.318cm"/>
    </style:style>
    <style:style style:name="T155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56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556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556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557" style:family="paragraph" style:parent-style-name="Normal">
      <style:paragraph-properties style:text-autospace="none" fo:margin-top="0.318cm"/>
    </style:style>
    <style:style style:name="T1557_1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P1558" style:family="paragraph" style:parent-style-name="Normal">
      <style:paragraph-properties style:text-autospace="none" fo:margin-top="0.318cm"/>
    </style:style>
    <style:style style:name="T1558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58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58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559" style:family="paragraph" style:parent-style-name="Normal">
      <style:paragraph-properties style:text-autospace="none" fo:margin-top="0.318cm"/>
    </style:style>
    <style:style style:name="T1559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560" style:family="paragraph" style:parent-style-name="Normal">
      <style:paragraph-properties style:text-autospace="none" fo:margin-top="0.318cm"/>
    </style:style>
    <style:style style:name="T156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60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561" style:family="paragraph" style:parent-style-name="Normal">
      <style:paragraph-properties style:text-autospace="none" fo:margin-top="0.318cm"/>
    </style:style>
    <style:style style:name="T1561_1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T1561_2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T1561_3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T1561_4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T1561_5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P1562" style:family="paragraph" style:parent-style-name="Normal">
      <style:paragraph-properties style:text-autospace="none" fo:margin-top="0.318cm"/>
    </style:style>
    <style:style style:name="T156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62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62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62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562_5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562_6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563" style:family="paragraph" style:parent-style-name="Normal">
      <style:paragraph-properties style:text-autospace="none" fo:margin-top="0.318cm"/>
    </style:style>
    <style:style style:name="T1563_1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T1563_2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T1563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63_4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P1564" style:family="paragraph" style:parent-style-name="Normal">
      <style:paragraph-properties style:text-autospace="none" fo:margin-top="0.318cm"/>
    </style:style>
    <style:style style:name="T156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64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64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64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565" style:family="paragraph" style:parent-style-name="Normal">
      <style:paragraph-properties style:text-autospace="none" fo:margin-top="0.318cm"/>
    </style:style>
    <style:style style:name="T1565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566" style:family="paragraph" style:parent-style-name="Normal">
      <style:paragraph-properties style:text-autospace="none" fo:margin-top="0.318cm"/>
    </style:style>
    <style:style style:name="T1566_1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T1566_2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T1566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66_4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P1567" style:family="paragraph" style:parent-style-name="Normal">
      <style:paragraph-properties style:text-autospace="none" fo:margin-top="0.318cm" fo:margin-bottom="0.318cm"/>
    </style:style>
    <style:style style:name="T1567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67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567_3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T1567_4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568" style:family="paragraph" style:parent-style-name="Normal">
      <style:paragraph-properties style:text-autospace="none"/>
      <style:text-properties fo:font-style="normal" style:font-style-asian="normal" style:font-name="Sitka Text" style:font-name-complex="Courier New" fo:font-weight="normal" style:font-weight-asian="normal"/>
    </style:style>
    <style:style style:name="P1569" style:family="paragraph" style:parent-style-name="Normal">
      <style:paragraph-properties style:text-autospace="none" fo:margin-top="0.37cm"/>
    </style:style>
    <style:style style:name="T1569_1" style:family="text">
      <style:text-properties fo:font-style="normal" style:font-style-asian="normal" style:font-name="Sitka Text" style:font-name-complex="Sitka Text" fo:font-weight="bold" style:font-weight-asian="bold"/>
    </style:style>
    <style:style style:name="P1570" style:family="paragraph" style:parent-style-name="Normal">
      <style:paragraph-properties style:text-autospace="none" fo:margin-top="0.318cm"/>
    </style:style>
    <style:style style:name="T1570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571" style:family="paragraph" style:parent-style-name="Normal">
      <style:paragraph-properties style:text-autospace="none" fo:margin-top="0.318cm"/>
    </style:style>
    <style:style style:name="T1571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71_2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71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572" style:family="paragraph" style:parent-style-name="Normal">
      <style:paragraph-properties style:text-autospace="none" fo:margin-top="0.318cm"/>
    </style:style>
    <style:style style:name="T1572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72_2" style:family="text">
      <style:text-properties fo:font-style="normal" style:font-style-asian="normal" style:font-name="Sitka Text" style:font-name-asian="Sitka Text" style:font-name-complex="Sitka Text" fo:font-weight="normal" style:font-weight-asian="normal"/>
    </style:style>
    <style:style style:name="P1573" style:family="paragraph" style:parent-style-name="Normal">
      <style:paragraph-properties style:text-autospace="none" fo:margin-top="0.318cm"/>
    </style:style>
    <style:style style:name="T1573_1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P1574" style:family="paragraph" style:parent-style-name="Normal">
      <style:paragraph-properties style:text-autospace="none" fo:margin-top="0.318cm"/>
    </style:style>
    <style:style style:name="T1574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575" style:family="paragraph" style:parent-style-name="Normal">
      <style:paragraph-properties style:text-autospace="none" fo:margin-top="0.318cm"/>
    </style:style>
    <style:style style:name="T1575_1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T1575_2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T1575_3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T1575_4" style:family="text">
      <style:text-properties fo:font-style="italic" style:font-style-asian="italic" style:font-name="Sitka Text" style:font-name-complex="Sitka Text" fo:font-weight="normal" style:font-weight-asian="normal"/>
    </style:style>
    <style:style style:name="T1575_5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T1575_6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T1575_7" style:family="text">
      <style:text-properties fo:font-style="italic" style:font-style-asian="italic" style:font-name="Sitka Text" style:font-name-asian="Sitka Text" style:font-name-complex="Sitka Text" fo:font-weight="normal" style:font-weight-asian="normal"/>
    </style:style>
    <style:style style:name="P1576" style:family="paragraph" style:parent-style-name="Normal">
      <style:paragraph-properties style:text-autospace="none" fo:margin-top="0.318cm"/>
    </style:style>
    <style:style style:name="T1576_1" style:family="text">
      <style:text-properties fo:font-style="normal" style:font-style-asian="normal" style:font-name="Sitka Text" style:font-name-complex="Sitka Text" fo:font-weight="normal" style:font-weight-asian="normal"/>
    </style:style>
    <style:style style:name="P1577" style:family="paragraph" style:parent-style-name="Normal">
      <style:paragraph-properties style:text-autospace="none" fo:margin-top="0.318cm" fo:margin-bottom="0.318cm"/>
    </style:style>
    <style:style style:name="S10" style:family="section" style:master-page-name="MasterPage9">
      <style:section-properties text:dont-balance-text-columns="false">
        <style:columns fo:column-count="0" fo:column-gap="1.27cm"/>
      </style:section-properties>
    </style:style>
    <style:style style:name="P1578" style:family="paragraph" style:parent-style-name="Normal" style:master-page-name="MasterPage9">
      <style:paragraph-properties style:text-autospace="none" fo:margin-top="0.318cm"/>
      <style:text-properties fo:font-style="normal" style:font-style-asian="normal" style:font-name="Sitka Text" style:font-name-complex="Sitka Text" fo:font-weight="normal" style:font-weight-asian="normal"/>
    </style:style>
    <style:style style:name="P1579" style:family="paragraph" style:parent-style-name="Normal">
      <style:paragraph-properties style:text-autospace="none" fo:text-align="center" fo:margin-top="1.27cm" fo:margin-bottom="1.27cm">
        <style:tab-stops>
          <style:tab-stop style:type="left" style:leader-style="none" style:position="0.988cm"/>
          <style:tab-stop style:type="left" style:leader-style="none" style:position="1.976cm"/>
          <style:tab-stop style:type="left" style:leader-style="none" style:position="2.963cm"/>
          <style:tab-stop style:type="left" style:leader-style="none" style:position="3.951cm"/>
          <style:tab-stop style:type="left" style:leader-style="none" style:position="4.939cm"/>
          <style:tab-stop style:type="left" style:leader-style="none" style:position="5.927cm"/>
          <style:tab-stop style:type="left" style:leader-style="none" style:position="6.914cm"/>
          <style:tab-stop style:type="left" style:leader-style="none" style:position="7.902cm"/>
          <style:tab-stop style:type="left" style:leader-style="none" style:position="8.89cm"/>
          <style:tab-stop style:type="left" style:leader-style="none" style:position="9.878cm"/>
          <style:tab-stop style:type="left" style:leader-style="none" style:position="10.866cm"/>
          <style:tab-stop style:type="left" style:leader-style="none" style:position="11.853cm"/>
        </style:tab-stops>
      </style:paragraph-properties>
    </style:style>
    <style:style style:name="T1579_1" style:family="text">
      <style:text-properties fo:font-style="normal" style:font-style-asian="normal" style:font-name="Candara" fo:font-size="28pt" style:font-size-asian="28pt" style:font-name-complex="Candara" fo:font-weight="bold" style:font-weight-asian="bold"/>
    </style:style>
  </office:automatic-styles>
  <office:body>
    <office:text>
      <text:section text:style-name="S1" text:name="S1">
        <text:p text:style-name="P1"><text:bookmark-start text:name="The_Butterfly"/><text:span text:style-name="T1_1">The<text:s/>Butterfly</text:span><text:bookmark-end text:name="The_Butterfly"/></text:p>
        <text:p text:style-name="P2"><text:bookmark-start text:name="Opening"/><text:span text:style-name="T2_1">Opening</text:span><text:bookmark-end text:name="Opening"/></text:p>
        <text:p text:style-name="P3"><text:span text:style-name="T3_1">How<text:s/>could<text:s/>Eryn<text:s/>possibly<text:s/>know,<text:s/>when<text:s/>she<text:s/>set<text:s/>out,<text:s/>that<text:s/>the<text:s/>girl<text:s/>who<text:s/>began<text:s/>the<text:s/>journey<text:s/>would<text:s/>not<text:s/>be<text:s/>the<text:s/>one<text:s/>to<text:s/>finish<text:s/>it?</text:span></text:p>
        <text:p text:style-name="P4"/>
        <text:p text:style-name="P5"><text:span text:style-name="T5_1">She<text:s/>did<text:s/>not<text:s/>seek<text:s/>the<text:s/>path<text:s/>she<text:s/>walked,<text:s/>nor<text:s/>did<text:s/>she<text:s/>choose<text:s/>the<text:s/>forces<text:s/>that<text:s/>shaped<text:s/>her.<text:s/>Once<text:s/>thrust<text:s/>upon<text:s/>the<text:s/>path,<text:s/>she<text:s/>could<text:s/>not<text:s/>turn<text:s/>back.<text:s/>She<text:s/>was<text:s/>lost</text:span><text:span text:style-name="T5_2">—</text:span><text:span text:style-name="T5_3">and<text:s/>lost<text:s/>much.<text:s/>She<text:s/>wandered<text:s/>far.<text:s/>She<text:s/>passed<text:s/>through<text:s/>darkness<text:s/>deeper<text:s/>than<text:s/>she<text:s/>thought<text:s/>possible<text:s/>to<text:s/>endure.<text:s/>And<text:s/>yet,<text:s/>in<text:s/>the<text:s/>end,<text:s/>she<text:s/>found<text:s/>what<text:s/>she<text:s/>sought</text:span><text:span text:style-name="T5_4">—</text:span><text:span text:style-name="T5_5">she<text:s/>found<text:s/>her<text:s/>heart</text:span><text:span text:style-name="T5_6">’s<text:s/>true<text:s/>desire,<text:s/>beyond<text:s/>her<text:s/>wildest<text:s/>imaginings."<text:s/></text:span></text:p>
        <text:p text:style-name="P6"><text:bookmark-start text:name="The_Sting"/></text:p>
        <text:p text:style-name="P7"><text:span text:style-name="T7_1">The<text:s/>Sting</text:span><text:bookmark-end text:name="The_Sting"/></text:p>
        <text:p text:style-name="P8"><text:span text:style-name="T8_1">Eryn<text:s text:c="2"/>lived<text:s/>with<text:s/>her<text:s/>parents<text:s/>and<text:s/>younger<text:s/>brother<text:s/>Kael<text:s/>in<text:s/>a<text:s/>modest<text:s/>village<text:s/>nestled<text:s/>between<text:s/>river<text:s/>and<text:s/>forest.<text:s/>They<text:s/>worked<text:s/>the<text:s/>fields,<text:s/>planting<text:s/>and<text:s/>harvesting<text:s/>grain<text:s/>from<text:s/>dawn<text:s/>to<text:s/>dusk.<text:s/>They<text:s/>weren</text:span><text:span text:style-name="T8_2">’t<text:s/>rich<text:s/></text:span><text:span text:style-name="T8_3">—</text:span><text:span text:style-name="T8_4"><text:s/>to<text:s/>say<text:s/>the<text:s/>least<text:s/></text:span><text:span text:style-name="T8_5">—</text:span><text:span text:style-name="T8_6"><text:s/>but<text:s/>their<text:s/>small<text:s/>cottage<text:s/>was<text:s/>warm<text:s/>with<text:s/>laughter<text:s/>and<text:s/>love.<text:s/>Eryn<text:s/>knew<text:s/>the<text:s/>gentle<text:s/>touch<text:s/>of<text:s/>her<text:s/>mother’s<text:s/>hand<text:s/>smoothing<text:s/>her<text:s/>hair<text:s/>as<text:s/>she<text:s/>drifted<text:s/>to<text:s/>sleep<text:s/>the<text:s/>sound<text:s/>of<text:s/>her<text:s/>father’s<text:s/>deep<text:s/>voice<text:s/>telling<text:s/>stories<text:s/>of<text:s/>long-forgotten<text:s/>heroes,<text:s/>and<text:s/>endless<text:s/>play<text:s/>with<text:s/>her<text:s/>younger<text:s/>brother<text:s/>Kael.<text:s/>What<text:s/>they<text:s/>lacked<text:s/>in<text:s/>material<text:s/>comforts<text:s/>was<text:s/>more<text:s/>than<text:s/>offset<text:s/>by<text:s/>the<text:s/>richness<text:s/>of<text:s/>their<text:s/>loving<text:s/>life<text:s/>together.</text:span></text:p>
        <text:p text:style-name="P9"><text:span text:style-name="T9_1">One<text:s/>bright<text:s/>summer's<text:s/>day,<text:s/>when<text:s/>the<text:s/>sky<text:s/>stretched<text:s/>endless<text:s/>and<text:s/>blue<text:s/>overhead,<text:s/>Eryn<text:s/>and<text:s/>her<text:s/>brother<text:s/>were<text:s/>playing<text:s/>in<text:s/>the<text:s/>meadow<text:s/>just<text:s/>beyond<text:s/>the<text:s/>village.<text:s/>The<text:s/>wildflowers<text:s/>swayed<text:s/>in<text:s/>the<text:s/>warm<text:s/>breeze,<text:s/>and<text:s/>bees<text:s/>hummed<text:s/>from<text:s/>blossom<text:s/>to<text:s/>blossom.<text:s/>Kael<text:s/>was<text:s/>absorbed<text:s/>in<text:s/>building<text:s/>a<text:s/>fort<text:s/>in<text:s/>the<text:s/>mud<text:s/>by<text:s/>the<text:s/>river.<text:s/>Eryn<text:s/>was<text:s/>weaving<text:s/>a<text:s/>crown<text:s/>of<text:s/>daisies<text:s/>when<text:s/>she<text:s/>noticed<text:s/>a<text:s/>butterfly<text:s/>unlike<text:s/>any<text:s/>she<text:s/>had<text:s/>ever<text:s/>seen<text:s/>before.<text:s/>Its<text:s/>wings<text:s/>shimmered<text:s/>with<text:s/>impossible<text:s/>iridescent<text:s/>hues<text:s/></text:span><text:span text:style-name="T9_2">—</text:span><text:span text:style-name="T9_3"><text:s/>sapphire,<text:s/>emerald,<text:s/>and<text:s/>gold,<text:s/>shifting<text:s/>as<text:s/>it<text:s/>fluttered<text:s/>through<text:s/>the<text:s/>sunlight.</text:span></text:p>
        <text:p text:style-name="P10"><text:span text:style-name="T10_1">Entranced,<text:s/>she<text:s/>stood<text:s/>and<text:s/>followed<text:s/>it.<text:s/>The<text:s/>butterfly<text:s/>danced<text:s/>just<text:s/>out<text:s/>of<text:s/>reach,<text:s/>drawing<text:s/>her<text:s/>farther<text:s/>from<text:s/>the<text:s/>village,<text:s/>deeper<text:s/>into<text:s/>the<text:s/>forest.<text:s/>She<text:s/>ran<text:s/>after<text:s/>it,<text:s/>laughing<text:s/>at<text:s/>first,<text:s/>but<text:s/>as<text:s/>it<text:s/>glided<text:s/>into<text:s/>the<text:s/>shadowy<text:s/>depths<text:s/>of<text:s/>the<text:s/>forest,<text:s/>her<text:s/>steps<text:s/>slowed.<text:s/>The<text:s/>woods<text:s/>were<text:s/>quiet,<text:s/>too<text:s/>quiet.<text:s/>The<text:s/>usual<text:s/>rustle<text:s/>of<text:s/>squirrels,<text:s/>the<text:s/>distant<text:s/>chirping<text:s/>of<text:s/>birds<text:s/></text:span><text:span text:style-name="T10_2">—</text:span><text:span text:style-name="T10_3"><text:s/>gone.<text:s/>Still,<text:s/>the<text:s/>butterfly<text:s/>hovered<text:s/>ahead,<text:s/>glowing<text:s/>faintly<text:s/>in<text:s/>the<text:s/>dimness<text:s/>like<text:s/>a<text:s/>tiny<text:s/>ember.</text:span></text:p>
        <text:p text:style-name="P11"><text:span text:style-name="T11_1">Compelled<text:s/>by<text:s/>something<text:s/>she<text:s/>didn</text:span><text:span text:style-name="T11_2">’t<text:s/>understand,<text:s/>Eryn<text:s/>stepped<text:s/>deeper<text:s/>into<text:s/>the<text:s/>woods.<text:s/>The<text:s/>air<text:s/>grew<text:s/>cool,<text:s/>and<text:s/>shadows<text:s/>stretched<text:s/>like<text:s/>long<text:s/>fingers<text:s/>across<text:s/>the<text:s/>forest<text:s/>floor.<text:s/>The<text:s/>butterfly<text:s/>paused<text:s/>at<text:s/>the<text:s/>base<text:s/>of<text:s/>an<text:s/>ancient<text:s/>oak<text:s/>and<text:s/>then,<text:s/>without<text:s/>warning,<text:s/>its<text:s/>iridescent<text:s/>wings<text:s/>folded<text:s/>in<text:s/>on<text:s/>themselves.<text:s/>It<text:s/>twisted<text:s/>and<text:s/>darkened,<text:s/>morphing<text:s/>into<text:s/>a<text:s/>swirling<text:s/>cloud<text:s/>of<text:s/>black<text:s/>mist<text:s/>shot<text:s/>through<text:s/>with<text:s/>jagged<text:s/>streaks<text:s/>of<text:s/>lightning.</text:span></text:p>
        <text:p text:style-name="P12"><text:span text:style-name="T12_1">Eryn<text:s/>froze.<text:s/>The<text:s/>cloud<text:s/>coiled<text:s/>like<text:s/>a<text:s/>snake,<text:s/>circling<text:s/>her.<text:s/>A<text:s/>low<text:s/>rumble,<text:s/>like<text:s/>distant<text:s/>thunder,<text:s/>filled<text:s/>the<text:s/>clearing.<text:s/>Before<text:s/>she<text:s/>could<text:s/>scream,<text:s/>the<text:s/>mist<text:s/>struck,<text:s/>lashing<text:s/>into<text:s/>her<text:s/>left<text:s/>eye<text:s/>with<text:s/>a<text:s/>bolt<text:s/>of<text:s/>cold<text:s/>fire.<text:s/>Agony<text:s/>shot<text:s/>through<text:s/>her<text:s/>skull.<text:s/>She<text:s/>collapsed<text:s/>to<text:s/>the<text:s/>ground,<text:s/>clutching<text:s/>her<text:s/>face.</text:span></text:p>
        <text:p text:style-name="P13"><text:span text:style-name="T13_1">The<text:s/>storm-cloud<text:s/>voice<text:s/>spoke,<text:s/>crackling<text:s/>and<text:s/>vast:</text:span></text:p>
        <text:p text:style-name="P14"><text:span text:style-name="T14_1">"YOU<text:s/>ARE<text:s/>CLAIMED."</text:span></text:p>
        <text:p text:style-name="P15"><text:span text:style-name="T15_1">And<text:s/>then<text:s/>the<text:s/>cloud<text:s/>was<text:s/>gone.<text:s/>The<text:s/>forest<text:s/>was<text:s/>silent<text:s/>once<text:s/>more.</text:span></text:p>
        <text:p text:style-name="P16"><text:span text:style-name="T16_1">The<text:s/>next<text:s/>thing<text:s/>Eryn<text:s/>remembered<text:s/>was<text:s/>the<text:s/>cold,<text:s/>damp<text:s/>ground<text:s/>beneath<text:s/>her<text:s/>and<text:s/>the<text:s/>faint,<text:s/>flickering<text:s/>light<text:s/>of<text:s/>torches<text:s/>bobbing<text:s/>in<text:s/>the<text:s/>darkness.<text:s/>Rough<text:s/>voices<text:s/>called<text:s/>her<text:s/>name.<text:s/>She<text:s/>tried<text:s/>to<text:s/>speak<text:s/>but<text:s/>found<text:s/>her<text:s/>throat<text:s/>dry<text:s/>and<text:s/>raw.<text:s/>Heavy<text:s/>footsteps<text:s/>pounded<text:s/>toward<text:s/>her,<text:s/>and<text:s/>then<text:s/>strong<text:s/>arms<text:s/>lifted<text:s/>her.</text:span></text:p>
        <text:p text:style-name="P17"><text:span text:style-name="T17_1">"I<text:s/>have<text:s/>her!"<text:s/>her<text:s/>father<text:s/>cried.<text:s/>His<text:s/>heart<text:s/>thudded<text:s/>against<text:s/>her<text:s/>ear<text:s/>as<text:s/>he<text:s/>turned<text:s/>and<text:s/>ran,<text:s/>the<text:s/>torchlight<text:s/>fading<text:s/>into<text:s/>the<text:s/>shadows<text:s/>behind<text:s/>them.</text:span></text:p>
        <text:p text:style-name="P18"><text:span text:style-name="T18_1">The<text:s/>next<text:s/>thing<text:s/>Eryn<text:s/>remembered<text:s/>was<text:s/>being<text:s/>laid<text:s/>gently<text:s/>on<text:s/>her<text:s/>bed<text:s/>back<text:s/>at<text:s/>the<text:s/>cottage.<text:s/>Her<text:s/>mother's<text:s/>voice<text:s/>shattered<text:s/>the<text:s/>quiet:</text:span></text:p>
        <text:p text:style-name="P19"><text:span text:style-name="T19_1">"Get<text:s/>the<text:s/>Healer!<text:s/>Get<text:s/>the<text:s/>Healer!<text:s/>Get<text:s/>the<text:s/>Healer!"</text:span></text:p>
        <text:p text:style-name="P20"><text:span text:style-name="T20_1">Her<text:s/>mother</text:span><text:span text:style-name="T20_2">’s<text:s/>sobs<text:s/>followed<text:s/>her<text:s/>down<text:s/>into<text:s/>darkness.</text:span></text:p>
        <text:p text:style-name="P21"><text:span text:style-name="T21_1">The<text:s/>next<text:s/>thing<text:s/>Eryn<text:s/>remembered<text:s/>was<text:s/>waking<text:s/>to<text:s/>bandages<text:s/>wrapped<text:s/>tightly<text:s/>around<text:s/>her<text:s/>eyes.<text:s/>She<text:s/>reached<text:s/>up<text:s/>to<text:s/>pull<text:s/>them<text:s/>away,<text:s/>but<text:s/>a<text:s/>gentle<text:s/>hand<text:s/>caught<text:s/>hers.</text:span></text:p>
        <text:p text:style-name="P22"><text:span text:style-name="T22_1">"There,<text:s/>there,<text:s/>child,"<text:s/>said<text:s/>a<text:s/>low,<text:s/>soothing<text:s/>voice.<text:s/>"You<text:s/>let<text:s/>those<text:s/>be<text:s/>for<text:s/>now.<text:s/>Why<text:s/>don</text:span><text:span text:style-name="T22_2">’t<text:s/>you<text:s/>get<text:s/>some<text:s/>more<text:s/>sleep,<text:s/>hmm?"</text:span></text:p>
        <text:p text:style-name="P23"><text:span text:style-name="T23_1">The<text:s/>hand<text:s/>gave<text:s/>hers<text:s/>a<text:s/>comforting<text:s/>squeeze,<text:s/>and<text:s/>the<text:s/>voice<text:s/>was<text:s/>so<text:s/>calm,<text:s/>so<text:s/>sure,<text:s/>that<text:s/>sleep<text:s/>did<text:s/>indeed<text:s/>feel<text:s/>like<text:s/>the<text:s/>thing<text:s/>to<text:s/>do.<text:s/>Her<text:s/>body<text:s/>relaxed<text:s/>into<text:s/>the<text:s/>bed,<text:s/>and<text:s/>the<text:s/>swirling<text:s/>confusion<text:s/>of<text:s/>the<text:s/>butterfly,<text:s/>the<text:s/>storm,<text:s/>and<text:s/>the<text:s/>burning<text:s/>eye<text:s/>drifted<text:s/>away<text:s/>like<text:s/>mist<text:s/>before<text:s/>the<text:s/>sun.</text:span></text:p>
        <text:p text:style-name="P24"><text:span text:style-name="T24_1">And<text:s/>somewhere,<text:s/>deep<text:s/>in<text:s/>the<text:s/>corners<text:s/>of<text:s/>her<text:s/>mind,<text:s/>the<text:s/>voice<text:s/>of<text:s/>the<text:s/>storm-cloud<text:s/>whispered:<text:s/></text:span><text:span text:style-name="T24_2">"You<text:s/>are<text:s/>claimed."</text:span><text:bookmark-start text:name="Eryn_Awakens"/></text:p>
        <text:p text:style-name="P25"><text:span text:style-name="T25_1">Eryn<text:s/>Awakens</text:span><text:bookmark-end text:name="Eryn_Awakens"/></text:p>
        <text:p text:style-name="P26"><text:span text:style-name="T26_1">Eryn<text:s/>finally<text:s/>awoke<text:s/>to<text:s/>a<text:s/>conversation<text:s/>between<text:s/>her<text:s/>parents<text:s/>and<text:s/>the<text:s/>Healer.<text:line-break/><text:line-break/></text:span><text:span text:style-name="T26_2">“It’s<text:s/>not<text:s/>just<text:s/>the<text:s/>injury<text:s/>to<text:s/>the<text:s/>eye,<text:s/>she’s<text:s/>been<text:s/>poisoned<text:s/>somehow.<text:s/>By<text:s/>something<text:s/>I<text:s/>ne’er<text:s/>seen<text:s/>before.<text:s/>The<text:s/>only<text:s/>thing<text:s/>to<text:s/>do<text:s/>is<text:s/>stay<text:s/>to<text:s/>bed<text:s/>and<text:s/>continue<text:s/>feeding<text:s/>her<text:s/>the<text:s/>cleansing<text:s/>broth<text:s/>I<text:s/>brought<text:s/>you.<text:s/>All<text:s/>we<text:s/>can<text:s/>do<text:s/>is<text:s/>give<text:s/>her<text:s/>body<text:s/>time<text:s/>to<text:s/>sort<text:s/>out<text:s/>what’s<text:s/>happened<text:s/>to<text:s/>her,<text:s/>and<text:s/>hope.”<text:line-break/><text:line-break/>“Will<text:s/>she<text:s/>see<text:s/>in<text:s/>that<text:s/>eye<text:s/>again?”<text:s/>asked<text:s/>her<text:s/>mother.<text:line-break/><text:line-break/>“I<text:s/>don’t<text:s/>know,<text:s/>lass.<text:s/>Time<text:s/>will<text:s/>tell!”<text:line-break/><text:line-break/>“But<text:s/>how<text:s/>will<text:s/>we<text:s/>take<text:s/>care<text:s/>of<text:s/>her?<text:s/>We<text:s/>both<text:s/>have<text:s/>to<text:s/>work<text:s/>in<text:s/>the<text:s/>fields!<text:s/>And<text:s/>the<text:s/>harvest<text:s/>is<text:s/>here!”<text:line-break/><text:line-break/>“I<text:s/>have<text:s/>a<text:s/>thought,”<text:s/>said<text:s/>the<text:s/>Healer.<text:s/>“Maybe<text:s/>she<text:s/>can<text:s/>stay<text:s/>with<text:s/>the<text:s/>Weaver.” <text:line-break/></text:span></text:p>
        <text:p text:style-name="P27"><text:span text:style-name="T27_1">The<text:s/>room<text:s/>fell<text:s/>into<text:s/>a<text:s/>heavy<text:s/>silence,<text:s/>broken<text:s/>only<text:s/>by<text:s/>the<text:s/>soft<text:s/>crackle<text:s/>of<text:s/>the<text:s/>fire.<text:s/>Eryn</text:span><text:span text:style-name="T27_2">’s<text:s/>mother<text:s/>traced<text:s/>invisible<text:s/>circles<text:s/>on<text:s/>the<text:s/>wooden<text:s/>table,<text:s/>her<text:s/>brow<text:s/>furrowed<text:s/>deep<text:s/>with<text:s/>worry.</text:span></text:p>
        <text:p text:style-name="P28"><text:span text:style-name="T28_1">“The<text:s/>Weaver?”<text:s/>her<text:s/>father<text:s/>finally<text:s/>asked,<text:s/>his<text:s/>voice<text:s/>hesitant.<text:s/>“But…<text:s/>she’s</text:span><text:span text:style-name="T28_2">—</text:span><text:span text:style-name="T28_3">”</text:span></text:p>
        <text:p text:style-name="P29"><text:span text:style-name="T29_1">“Blind,<text:s/>aye,”<text:s/>the<text:s/>Healer<text:s/>replied<text:s/>gently.<text:s/>“But<text:s/>her<text:s/>hands<text:s/>know<text:s/>the<text:s/>loom<text:s/>better<text:s/>than<text:s/>anyone<text:s/>knows<text:s/>these<text:s/>fields.<text:s/>She<text:s/>spends<text:s/>her<text:s/>days<text:s/>there,<text:s/>weaving<text:s/>from<text:s/>dawn<text:s/>to<text:s/>dusk.<text:s/>She’ll<text:s/>be<text:s/>there,<text:s/>steady<text:s/>and<text:s/>watchful<text:s/>in<text:s/>her<text:s/>own<text:s/>way.”<text:s/>The<text:s/>Healer’s<text:s/>voice<text:s/>softened.<text:s/>“And<text:s/>besides,<text:s/>sometimes<text:s/>it’s<text:s/>not<text:s/>the<text:s/>eyes<text:s/>that<text:s/>see<text:s/>the<text:s/>most.”</text:span></text:p>
        <text:p text:style-name="P30"><text:span text:style-name="T30_1">Eryn</text:span><text:span text:style-name="T30_2">’s<text:s/>mother<text:s/>hesitated,<text:s/>then<text:s/>nodded,<text:s/>though<text:s/>her<text:s/>hands<text:s/>still<text:s/>trembled.<text:s/>“It’s<text:s/>better<text:s/>than<text:s/>leaving<text:s/>her<text:s/>alone.”</text:span></text:p>
        <text:p text:style-name="P31"><text:span text:style-name="T31_1">The<text:s/>Healer<text:s/>stood,<text:s/>brushing<text:s/>off<text:s/>her<text:s/>skirt.<text:s/></text:span><text:span text:style-name="T31_2">“I’ll<text:s/>speak<text:s/>with<text:s/>the<text:s/>Weaver.<text:s/>She’s<text:s/>no<text:s/>stranger<text:s/>to<text:s/>guiding<text:s/>those<text:s/>who’ve<text:s/>lost<text:s/>their<text:s/>way,<text:s/>even<text:s/>if<text:s/>she<text:s/>doesn’t<text:s/>always<text:s/>say<text:s/>so.”</text:span></text:p>
        <text:p text:style-name="P32"><text:span text:style-name="T32_1">Eryn<text:s/>stirred<text:s/>slightly<text:s/>but<text:s/>didn</text:span><text:span text:style-name="T32_2">’t<text:s/>open<text:s/>her<text:s/>eyes.<text:s/>The<text:s/>muffled<text:s/>conversation<text:s/>faded<text:s/>as<text:s/>sleep<text:s/>pulled<text:s/>her<text:s/>back<text:s/>under,<text:s/>though<text:s/>strange<text:s/>shapes<text:s/>and<text:s/>shadows<text:s/>flickered<text:s/>at<text:s/>the<text:s/>edges<text:s/>of<text:s/>her<text:s/>dreams</text:span><text:span text:style-name="T32_3">—</text:span><text:span text:style-name="T32_4">unfamiliar<text:s/>patterns<text:s/>twisting<text:s/>like<text:s/>threads<text:s/>in<text:s/>a<text:s/>loom.</text:span></text:p>
        <text:p text:style-name="P33"/>
        <text:p text:style-name="P34"><text:span text:style-name="T34_1">The<text:s/>next<text:s/>morning,<text:s/>Eryn</text:span><text:span text:style-name="T34_2">’s<text:s/>father<text:s/>carried<text:s/>her<text:s/>gently<text:s/>through<text:s/>the<text:s/>village.<text:s/>She<text:s/>felt<text:s/>the<text:s/>soft<text:s/>sway<text:s/>of<text:s/>his<text:s/>steps<text:s/>and<text:s/>the<text:s/>warmth<text:s/>of<text:s/>his<text:s/>arms,<text:s/>but<text:s/>she<text:s/>kept<text:s/>her<text:s/>eyes<text:s/>shut<text:s/>beneath<text:s/>the<text:s/>bandages.<text:s/>She<text:s/>didn’t<text:s/>want<text:s/>to<text:s/>see</text:span><text:span text:style-name="T34_3">—</text:span><text:span text:style-name="T34_4">not<text:s/>yet.</text:span></text:p>
        <text:p text:style-name="P35"><text:span text:style-name="T35_1">The<text:s/>Weaver</text:span><text:span text:style-name="T35_2">’s<text:s/>cottage<text:s/>sat<text:s/>at<text:s/>the<text:s/>edge<text:s/>of<text:s/>the<text:s/>village,<text:s/>half-hidden<text:s/>beneath<text:s/>drooping<text:s/>branches<text:s/>and<text:s/>vines.<text:s/>It<text:s/>smelled<text:s/>faintly<text:s/>of<text:s/>herbs<text:s/>and<text:s/>woodsmoke.<text:s/>Eryn’s<text:s/>father<text:s/>laid<text:s/>her<text:s/>on<text:s/>a<text:s/>simple<text:s/>cot<text:s/>near<text:s/>the<text:s/>loom,<text:s/>careful<text:s/>not<text:s/>to<text:s/>wake<text:s/>her<text:s/>fully.</text:span></text:p>
        <text:p text:style-name="P36"><text:span text:style-name="T36_1">“I’ll<text:s/>be<text:s/>back<text:s/>before<text:s/>sunset,”<text:s/>he<text:s/>murmured,<text:s/>brushing<text:s/>her<text:s/>tangled<text:s/>hair<text:s/>from<text:s/>her<text:s/>forehead.</text:span></text:p>
        <text:p text:style-name="P37"><text:span text:style-name="T37_1">She<text:s/>opened<text:s/>her<text:s/>eyes<text:s/>just<text:s/>a<text:s/>sliver<text:s/>beneath<text:s/>the<text:s/>bandages,<text:s/>enough<text:s/>to<text:s/>see<text:s/>his<text:s/>shadow<text:s/>fade<text:s/>through<text:s/>the<text:s/>doorway.</text:span></text:p>
        <text:p text:style-name="P38"><text:span text:style-name="T38_1">The<text:s/>room<text:s/>was<text:s/>filled<text:s/>with<text:s/>a<text:s/>gentle,<text:s/>rhythmic<text:s/>sound</text:span><text:span text:style-name="T38_2">—</text:span><text:span text:style-name="T38_3">the<text:s/>steady<text:s/>beat<text:s/>of<text:s/>the<text:s/>loom.<text:s/></text:span><text:span text:style-name="T38_4">Thump.<text:s/>Pull.<text:s/>Thump.<text:s/>Pull.</text:span><text:span text:style-name="T38_5"><text:s/>A<text:s/>quiet<text:s/>melody<text:s/>of<text:s/>work<text:s/>and<text:s/>patience.</text:span></text:p>
        <text:p text:style-name="P39"><text:span text:style-name="T39_1">The<text:s/>Weaver<text:s/>sat<text:s/>before<text:s/>the<text:s/>loom,<text:s/>her<text:s/>hands<text:s/>moving<text:s/>effortlessly<text:s/>over<text:s/>the<text:s/>threads,<text:s/>though<text:s/>her<text:s/>milky,<text:s/>sightless<text:s/>eyes<text:s/>remained<text:s/>fixed<text:s/>ahead.<text:s/>She<text:s/>hummed<text:s/>softly<text:s/>as<text:s/>she<text:s/>worked</text:span><text:span text:style-name="T39_2">—</text:span><text:span text:style-name="T39_3">an<text:s/>old<text:s/>tune,<text:s/>wordless<text:s/>and<text:s/>lilting,<text:s/>carrying<text:s/>an<text:s/>echo<text:s/>of<text:s/>something<text:s/>older<text:s/>still.</text:span></text:p>
        <text:p text:style-name="P40"><text:span text:style-name="T40_1">Eryn<text:s/>drifted<text:s/>in<text:s/>and<text:s/>out<text:s/>of<text:s/>sleep<text:s/>as<text:s/>the<text:s/>days<text:s/>passed,<text:s/>her<text:s/>father<text:s/>carrying<text:s/>her<text:s/>each<text:s/>morning<text:s/>to<text:s/>the<text:s/>Weaver</text:span><text:span text:style-name="T40_2">’s<text:s/>cottage<text:s/>and<text:s/>returning<text:s/>at<text:s/>dusk.<text:s/>Most<text:s/>of<text:s/>her<text:s/>hours<text:s/>were<text:s/>spent<text:s/>in<text:s/>a<text:s/>fog,<text:s/>her<text:s/>dreams<text:s/>filled<text:s/>with<text:s/>swirling<text:s/>images<text:s/>she<text:s/>couldn’t<text:s/>understand</text:span><text:span text:style-name="T40_3">—</text:span><text:span text:style-name="T40_4">threads<text:s/>winding<text:s/>into<text:s/>patterns<text:s/>that<text:s/>dissolved<text:s/>the<text:s/>moment<text:s/>she<text:s/>tried<text:s/>to<text:s/>focus<text:s/>on<text:s/>them,<text:s/>shadows<text:s/>flickering<text:s/>at<text:s/>the<text:s/>edges<text:s/>of<text:s/>her<text:s/>sight,<text:s/>and<text:s/>always,<text:s/>somewhere<text:s/>deep<text:s/>within,<text:s/>the<text:s/>low<text:s/>hum<text:s/>of<text:s/>that<text:s/>haunting<text:s/>tune<text:s/>the<text:s/>Weaver<text:s/>sang<text:s/>as<text:s/>she<text:s/>worked.<text:line-break/></text:span></text:p>
        <text:p text:style-name="P41"><text:bookmark-start text:name="Eryns_Recovery"/></text:p>
        <text:p text:style-name="P42"><text:span text:style-name="T42_1">Eryn's<text:s/>Recovery</text:span><text:bookmark-end text:name="Eryns_Recovery"/></text:p>
        <text:p text:style-name="P43"><text:span text:style-name="T43_1">Finally<text:s/>the<text:s/>day<text:s/>arrived<text:s/>to<text:s/>remove<text:s/>her<text:s/>bandages.</text:span></text:p>
        <text:p text:style-name="P44"/>
        <text:p text:style-name="P45"><text:span text:style-name="T45_1">“Sorry,<text:s/>love,<text:s/>that<text:s/>we<text:s/>had<text:s/>to<text:s/>bandage<text:s/>both<text:s/>your<text:s/>eyes.<text:s/>But<text:s/>we<text:s/>didn’t,<text:s/>your<text:s/>injured<text:s/>eye<text:s/>would<text:s/>move<text:s/>around<text:s/>with<text:s/>the<text:s/>good<text:s/>one,<text:s/>and<text:s/>we<text:s/>couldn’t<text:s/>have<text:s/>that.”</text:span></text:p>
        <text:p text:style-name="P46"/>
        <text:p text:style-name="P47"><text:span text:style-name="T47_1">The<text:s/>Healer<text:s/>removed<text:s/>the<text:s/>bandages<text:s/>and<text:s/>Eryn<text:s/>slowly<text:s/>opened<text:s/>her<text:s/>eyes,<text:s/>blinking.<text:s/></text:span></text:p>
        <text:p text:style-name="P48"><text:span text:style-name="T48_1">“Everything<text:s/>looks<text:s/>really<text:s/>strange!<text:s/>It’s<text:s/>like<text:s/>a<text:s/>weird<text:s/>blurriness<text:s/>on<text:s/>top<text:s/>of<text:s/>normal!”</text:span></text:p>
        <text:p text:style-name="P49"><text:span text:style-name="T49_1">“Cover<text:s/>your<text:s/>left<text:s/>eye<text:s/>with<text:s/>your<text:s/>hand,<text:s/>love,”<text:s/>said<text:s/>the<text:s/>Healer.</text:span></text:p>
        <text:p text:style-name="P50"><text:span text:style-name="T50_1">“There,<text:s/>that<text:s/>looks<text:s/>normal.”</text:span></text:p>
        <text:p text:style-name="P51"><text:span text:style-name="T51_1">“Now<text:s/>cover<text:s/>your<text:s/>right….”</text:span></text:p>
        <text:p text:style-name="P52"><text:span text:style-name="T52_1">“Oh<text:s/>dear!”<text:s/>Exclaimed<text:s/>Eryn.<text:s/>It<text:s/>looks<text:s/>like<text:s/>a<text:s/>dark,<text:s/>misty<text:s/>place<text:s/>with<text:s/>blobby<text:s/>things<text:s/>that<text:s/>don’t<text:s/>look<text:s/>like<text:s/>anything!<text:s/>Can<text:s/>I<text:s/>have<text:s/>a<text:s/>mirror?”</text:span></text:p>
        <text:p text:style-name="P53"><text:span text:style-name="T53_1">Looking<text:s/>in<text:s/>the<text:s/>mirror<text:s/>she<text:s/>gasped.<text:s/>Her<text:s/>altered<text:s/>eye<text:s/>glimmered<text:s/>with<text:s/>a<text:s/>restless,<text:s/>hidden<text:s/>energy,<text:s/>like<text:s/>a<text:s/>distant<text:s/>star<text:s/>seen<text:s/>through<text:s/>a<text:s/>veil<text:s/>of<text:s/>mist.<text:s/>Eryn<text:s/>just<text:s/>sat<text:s/>there,<text:s/>stunned.</text:span></text:p>
        <text:p text:style-name="P54"/>
        <text:p text:style-name="P55"><text:span text:style-name="T55_1">“Let’s<text:s/>just<text:s/>put<text:s/>your<text:s/>bandages<text:s/>on,<text:s/>just<text:s/>a<text:s/>spell.<text:s/>I<text:s/>need<text:s/>to<text:s/>consult<text:s/>my<text:s/>fellow<text:s/>Healers<text:s/>about<text:s/>this.”</text:span></text:p>
        <text:p text:style-name="P56"/>
        <text:p text:style-name="P57"><text:span text:style-name="T57_1">The<text:s/>next<text:s/>day<text:s/>the<text:s/>Healer<text:s/>returned.<text:s/></text:span></text:p>
        <text:p text:style-name="P58"><text:span text:style-name="T58_1">“We<text:s/>think<text:s/>your<text:s/>left<text:s/>eye<text:s/>is<text:s/>now<text:s/>tuned<text:s/>to<text:s/>a<text:s/>different<text:s/>reality,<text:s/>woven<text:s/>into<text:s/>the<text:s/>one<text:s/>we<text:s/>all<text:s/>know.<text:s/>It’s<text:s/>as<text:s/>if<text:s/>the<text:s/>one<text:s/>you<text:s/>see<text:s/>with<text:s/>your<text:s/>right,<text:s/>the<text:s/>one<text:s/>we<text:s/>all<text:s/>see<text:s/>is<text:s/>the<text:s/>‘warp’,<text:s/>while<text:s/>your<text:s/>left<text:s/>eye<text:s/>sees<text:s/>the<text:s/>‘woof’.<text:s/>It’s<text:s/>as<text:s/>if<text:s/>you’re<text:s/>seeing<text:s/>a<text:s/>different<text:s/>kind<text:s/>of<text:s/>light.”</text:span></text:p>
        <text:p text:style-name="P59"><text:span text:style-name="T59_1">“Do<text:s/>you<text:s/>mean<text:s/>I’ll<text:s/>be<text:s/>able<text:s/>to<text:s/>see<text:s/>the<text:s/>future,<text:s/>or<text:s/>see<text:s/>through<text:s/>walls,<text:s/>or<text:s/>anything<text:s/>wonderful<text:s/>like<text:s/>that?”</text:span></text:p>
        <text:p text:style-name="P60"><text:span text:style-name="T60_1">“We<text:s/>don’t<text:s/>know.<text:s/>We<text:s/>think<text:s/>it’s<text:s/>going<text:s/>to<text:s/>take<text:s/>you<text:s/>a<text:s/>while<text:s/>to<text:s/>learn<text:s/>to<text:s/>see<text:s/>with<text:s/>your<text:s/>left<text:s/>eye<text:s/></text:span><text:span text:style-name="T60_2">—</text:span><text:span text:style-name="T60_3"><text:s/>whatever<text:s/>it<text:s/>is<text:s/>you’re<text:s/>seeing<text:s/>with<text:s/>it.<text:s/>It’s<text:s/>something<text:s/>like<text:s/>learning<text:s/>to<text:s/>see<text:s/>all<text:s/>over<text:s/>again.’<text:s/>Meanwhile<text:s/>I<text:s/>brought<text:s/>you<text:s/>this…”</text:span></text:p>
        <text:p text:style-name="P61"><text:span text:style-name="T61_1">And<text:s/>with<text:s/>that,<text:s/>the<text:s/>Healer<text:s/>rummaged<text:s/>in<text:s/>her<text:s/>bag<text:s/>and<text:s/>pulled<text:s/>out<text:s/>an<text:s/>eye<text:s/>patch.</text:span></text:p>
        <text:p text:style-name="P62"><text:span text:style-name="T62_1">“Wine<text:s/>you’re<text:s/>going<text:s/>about<text:s/>your<text:s/>day,<text:s/>cover<text:s/>your<text:s/>left<text:s/>eye<text:s/>with<text:s/>this.<text:s/>When<text:s/>you<text:s/>want<text:s/>to<text:s/>practice<text:s/>seeing<text:s/>with<text:s/>your<text:s/>left,<text:s/>cover<text:s/>your<text:s/>right<text:s/>with<text:s/>it.<text:s/>In<text:s/>time<text:s/>you<text:s/>may<text:s/>not<text:s/>need<text:s/>it<text:s/>at<text:s/>all.</text:span></text:p>
        <text:p text:style-name="P63"><text:span text:style-name="T63_1">Eryn<text:s/>slowly<text:s/>looked<text:s/>around<text:s/>the<text:s/>room<text:s/></text:span><text:span text:style-name="T63_2">—</text:span><text:span text:style-name="T63_3"><text:s/>at<text:s/>the<text:s/>furniture,<text:s/>at<text:s/>the<text:s/>Healer,<text:s/>at<text:s/>the<text:s/>walls,<text:s/>alternating<text:s/>looking<text:s/>with<text:s/>her<text:s/>left<text:s/>and<text:s/>right<text:s/>eye.<text:s/></text:span><text:span text:style-name="T63_4">“These<text:s/>two<text:s/>realities<text:s/>are<text:s/>definitely<text:s/>connected.<text:s/>When<text:s/>I<text:s/>look<text:s/>at<text:s/>you<text:s/>with<text:s/>my<text:s/>left,<text:s/>I<text:s/>see<text:s/>a<text:s/>glowing<text:s/>something.”</text:span></text:p>
        <text:p text:style-name="P64"><text:span text:style-name="T64_1">“Yes,<text:s/>love,<text:s/>we<text:s/>think<text:s/>you’re<text:s/>really<text:s/>seeing<text:s/>the<text:s/>same<text:s/>world<text:s/>with<text:s/>both<text:s/>eyes.<text:s/>One<text:s/>just<text:s/>works<text:s/>with<text:s/>a<text:s/>different<text:s/>kind<text:s/>of<text:s/>light<text:s/>than<text:s/>the<text:s/>other.<text:s/>That’s<text:s/>the<text:s/>best<text:s/>explanation<text:s/>we<text:s/>can<text:s/>come<text:s/>up<text:s/>with.<text:s/></text:span></text:p>
        <text:p text:style-name="P65"/>
        <text:p text:style-name="P66"><text:span text:style-name="T66_1">In<text:s/>due<text:s/>time<text:s/>Eryn<text:s/>healed<text:s/></text:span><text:span text:style-name="T66_2">—</text:span><text:span text:style-name="T66_3"><text:s/>as<text:s/>much<text:s/>as<text:s/>she<text:s/>was<text:s/>ever<text:s/>going<text:s/>to.<text:s/>She<text:s/>became<text:s/>accustomed<text:s/>to<text:s/>wearing<text:s/>her<text:s/>eye<text:s/>patch<text:s/>over<text:s/>her<text:s/>left<text:s/>eye<text:s/>for<text:s/>dealing<text:s/>with<text:s/>the<text:s/>affairs<text:s/>of<text:s/></text:span><text:span text:style-name="T66_4">‘ordinary<text:s/>reality’.<text:s/>But<text:s/>she<text:s/>was<text:s/>also<text:s/>drawn<text:s/>by<text:s/>the<text:s/>world<text:s/>she<text:s/>saw<text:s/></text:span><text:span text:style-name="T66_5">—</text:span><text:span text:style-name="T66_6"><text:s/>if<text:s/>‘world’<text:s/>is<text:s/>what<text:s/>it<text:s/>was<text:s/></text:span><text:span text:style-name="T66_7">—</text:span><text:span text:style-name="T66_8"><text:s/>that<text:s/>she<text:s/>saw<text:s/>with<text:s/>her<text:s/>left.<text:s/>She<text:s/>came<text:s/>to<text:s/>calling<text:s/>them<text:s/>‘Right<text:s/>World”<text:s/>and<text:s/>“Left<text:s/>World”.<text:s/>The<text:s/>draw<text:s/>of<text:s/>Left<text:s/>WOrld<text:s/>was<text:s/>greatest<text:s/>at<text:s/>dawn<text:s/>and<text:s/>dusk<text:s/></text:span><text:span text:style-name="T66_9">—</text:span><text:span text:style-name="T66_10"><text:s/>in<text:s/>those<text:s/>times<text:s/>between<text:s/>daylight<text:s/>and<text:s/>night.<text:s/>But<text:s/>mostly<text:s/>she<text:s/>felt<text:s/>a<text:s/>longing<text:s/>growing<text:s/>inside<text:s/>of<text:s/>her,<text:s/>a<text:s/>longing<text:s/>for<text:s/></text:span><text:span text:style-name="T66_11">—</text:span><text:span text:style-name="T66_12"><text:s/>she<text:s/>didn’t<text:s/>know.<text:s/>Something<text:s/>beyond<text:s/>herself,<text:s/>something<text:s/>more.<text:s/>Not<text:s/>more<text:s/>for<text:s/>herself,<text:s/>but<text:s/>more<text:s/>as<text:s/>in<text:s/></text:span><text:span text:style-name="T66_13">—</text:span><text:span text:style-name="T66_14"><text:s/>more<text:s/>will<text:s/>be<text:s/>expected.</text:span></text:p>
        <text:p text:style-name="P67"><text:span text:style-name="T67_1">And<text:s/>so,<text:s/>at<text:s/>the<text:s/>opportune<text:s/>time,<text:s/>she<text:s/>began<text:s/>working<text:s/>in<text:s/>the<text:s/>fields<text:s/>alongside<text:s/>her<text:s/>parents<text:s/>by<text:s/>day.<text:s/>And<text:s/>fitfully<text:s/>dreaming<text:s/>of<text:s/>Something<text:s/>Beyond<text:s/>in<text:s/>fitful<text:s/>dreams<text:s/>at<text:s/>night.</text:span></text:p>
        <text:p text:style-name="P68"/>
        <text:p text:style-name="P69"><text:bookmark-start text:name="Eryn_and_the_Villagers"/></text:p>
        <text:p text:style-name="P70"><text:span text:style-name="T70_1">Eryn<text:s/>and<text:s/>the<text:s/>Villagers</text:span><text:bookmark-end text:name="Eryn_and_the_Villagers"/></text:p>
        <text:p text:style-name="P71"><text:span text:style-name="T71_1">At<text:s/>first<text:s/>she<text:s/>tried<text:s/>doing<text:s/>without<text:s/>the<text:s/>eyepatch.<text:s/>But<text:s/>the<text:s/>villagers<text:s/>recoiled<text:s/>in<text:s/>horror<text:s/></text:span><text:span text:style-name="T71_2">—</text:span><text:span text:style-name="T71_3"><text:s/>retreating<text:s/>to<text:s/>their<text:s/>houses<text:s/>and<text:s/>locking<text:s/>their<text:s/>doors,<text:s/>or<text:s/>crossing<text:s/>to<text:s/>the<text:s/>other<text:s/>side<text:s/>of<text:s/>the<text:s/>street.<text:s/>And,<text:s/>she<text:s/>found<text:s/>the<text:s/>sunlight<text:s/>almost<text:s/>unbearable.</text:span></text:p>
        <text:p text:style-name="P72"/>
        <text:p text:style-name="P73"><text:span text:style-name="T73_1">But<text:s/>with<text:s/>time,<text:s/>the<text:s/>villagers<text:s/>came<text:s/>to<text:s/>appreciate<text:s/>that<text:s/>she<text:s/>had<text:s/>Abilities.</text:span></text:p>
        <text:p text:style-name="P74"/>
        <text:p text:style-name="P75"><text:span text:style-name="T75_1">At<text:s/>first,<text:s/>they<text:s/>whispered<text:s/>about<text:s/>her<text:s/>eye</text:span><text:span text:style-name="T75_2">—</text:span><text:span text:style-name="T75_3">*the<text:s/>cursed<text:s/>eye*,<text:s/>some<text:s/>called<text:s/>it,<text:s/>with<text:s/>its<text:s/>restless,<text:s/>glimmering<text:s/>depths.<text:s/>They<text:s/>crossed<text:s/>themselves<text:s/>when<text:s/>she<text:s/>passed<text:s/>and<text:s/>warned<text:s/>their<text:s/>children<text:s/>not<text:s/>to<text:s/>meet<text:s/>her<text:s/>gaze.<text:s/>After<text:s/>all,<text:s/>what<text:s/>good<text:s/>could<text:s/>come<text:s/>from<text:s/>a<text:s/>sight<text:s/>so<text:s/>unnatural?<text:s/>Eyes<text:s/>should<text:s/>reflect<text:s/>the<text:s/>world<text:s/>around<text:s/>them;<text:s/>hers<text:s/>seemed<text:s/>to<text:s/>pulse<text:s/>with<text:s/>a<text:s/>faint,<text:s/>unknowable<text:s/>energy,<text:s/>as<text:s/>though<text:s/>it<text:s/>saw<text:s/>something<text:s/>beyond<text:s/>the<text:s/>ordinary.<text:s text:c="2"/></text:span></text:p>
        <text:p text:style-name="P76"/>
        <text:p text:style-name="P77"><text:span text:style-name="T77_1">Yet<text:s/>slowly,<text:s/>grudgingly,<text:s/>the<text:s/>village</text:span><text:span text:style-name="T77_2">’s<text:s/>fear<text:s/>began<text:s/>to<text:s/>fray.<text:s/>Not<text:s/>because<text:s/>they<text:s/>understood<text:s/>Eryn’s<text:s/>altered<text:s/>sight,<text:s/>but<text:s/>because</text:span><text:span text:style-name="T77_3">—</text:span><text:span text:style-name="T77_4">despite<text:s/>its<text:s/>strangeness</text:span><text:span text:style-name="T77_5">—</text:span><text:span text:style-name="T77_6">it<text:s/>proved<text:s/>useful.<text:s text:c="2"/></text:span></text:p>
        <text:p text:style-name="P78"/>
        <text:p text:style-name="P79"><text:span text:style-name="T79_1">She<text:s/>was<text:s/>the<text:s/>first<text:s/>to<text:s/>notice<text:s/>the<text:s/>goats<text:s/>growing<text:s/>skittish<text:s/>near<text:s/>the<text:s/>far<text:s/>pasture.<text:s/>When<text:s/>she<text:s/>told<text:s/>the<text:s/>herdsman,<text:s/>he<text:s/>scoffed<text:s/>at<text:s/>first;<text:s/>no<text:s/>signs<text:s/>of<text:s/>wolves<text:s/>had<text:s/>been<text:s/>seen<text:s/>for<text:s/>months.<text:s/>But<text:s/>that<text:s/>night,<text:s/>he<text:s/>set<text:s/>a<text:s/>trap<text:s/>just<text:s/>to<text:s/>placate<text:s/>her,<text:s/>and<text:s/>by<text:s/>morning,<text:s/>a<text:s/>massive<text:s/>gray<text:s/>wolf<text:s/>lay<text:s/>caught,<text:s/>its<text:s/>eyes<text:s/>glassy<text:s/>and<text:s/>teeth<text:s/>bared<text:s/>in<text:s/>eternal<text:s/>frustration.<text:s/>The<text:s/>villagers<text:s/>muttered,<text:s/>but<text:s/>the<text:s/>herd<text:s/>was<text:s/>safe.<text:s text:c="2"/></text:span></text:p>
        <text:p text:style-name="P80"/>
        <text:p text:style-name="P81"><text:span text:style-name="T81_1">Another<text:s/>time,<text:s/>when<text:s/>the<text:s/>heavy<text:s/>rains<text:s/>battered<text:s/>the<text:s/>village<text:s/>again,<text:s/>Eryn<text:s/>tilted<text:s/>her<text:s/>head<text:s/>toward<text:s/>the<text:s/>north<text:s/>granary.<text:s/></text:span><text:span text:style-name="T81_2">“The<text:s/>beams<text:s/>don’t<text:s/>like<text:s/>the<text:s/>strain,”<text:s/>she<text:s/>murmured<text:s/>to<text:s/>no<text:s/>one<text:s/>in<text:s/>particular.<text:s/>The<text:s/>old<text:s/>miller<text:s/>overheard<text:s/>her<text:s/>and,<text:s/>despite<text:s/>his<text:s/>skepticism,<text:s/>sent<text:s/>his<text:s/>sons<text:s/>to<text:s/>investigate.<text:s/>They<text:s/>found<text:s/>the<text:s/>central<text:s/>support<text:s/>cracked,<text:s/>hidden<text:s/>beneath<text:s/>the<text:s/>plaster.<text:s/>The<text:s/>beam<text:s/>was<text:s/>replaced<text:s/>just<text:s/>days<text:s/>before<text:s/>the<text:s/>structure<text:s/>would<text:s/>have<text:s/>collapsed,<text:s/>ruining<text:s/>the<text:s/>entire<text:s/>harvest.<text:s text:c="2"/></text:span></text:p>
        <text:p text:style-name="P82"/>
        <text:p text:style-name="P83"><text:span text:style-name="T83_1">But<text:s/>what<text:s/>unsettled<text:s/>the<text:s/>villagers<text:s/>most<text:s/>was<text:s/>how<text:s/>she<text:s/>sometimes<text:s/>responded<text:s/>to<text:s/>things<text:s/>that<text:s/>hadn</text:span><text:span text:style-name="T83_2">’t<text:s/>been<text:s/>said.<text:s/>When<text:s/>neighbors<text:s/>quarreled<text:s/>over<text:s/>boundaries<text:s/>or<text:s/>debts,<text:s/>she<text:s/>would<text:s/>speak<text:s/>softly</text:span><text:span text:style-name="T83_3">—</text:span><text:span text:style-name="T83_4">an<text:s/>offhand<text:s/>comment<text:s/>here,<text:s/>a<text:s/>gentle<text:s/>observation<text:s/>there</text:span><text:span text:style-name="T83_5">—</text:span><text:span text:style-name="T83_6">always<text:s/>naming<text:s/>the<text:s/>unspoken<text:s/>fear<text:s/>or<text:s/>resentment<text:s/>that<text:s/>fueled<text:s/>the<text:s/>dispute.<text:s/>Her<text:s/>words,<text:s/>though<text:s/>never<text:s/>accusing,<text:s/>often<text:s/>struck<text:s/>too<text:s/>close<text:s/>to<text:s/>the<text:s/>heart<text:s/>of<text:s/>the<text:s/>matter.<text:s text:c="2"/></text:span></text:p>
        <text:p text:style-name="P84"/>
        <text:p text:style-name="P85"><text:span text:style-name="T85_1">“She<text:s/>listens<text:s/>too<text:s/>well,”<text:s/>muttered<text:s/>the<text:s/>blacksmith<text:s/>one<text:s/>evening.<text:s/>But<text:s/>his<text:s/>voice<text:s/>was<text:s/>uneasy.<text:s/>*It<text:s/>wasn’t<text:s/>her<text:s/>ears<text:s/>that<text:s/>listened*,<text:s/>he<text:s/>thought.<text:s text:c="2"/></text:span></text:p>
        <text:p text:style-name="P86"/>
        <text:p text:style-name="P87"><text:span text:style-name="T87_1">Eryn<text:s/>never<text:s/>explained<text:s/>these<text:s/>abilities,<text:s/>and<text:s/>truth<text:s/>be<text:s/>told,<text:s/>she<text:s/>couldn</text:span><text:span text:style-name="T87_2">’t<text:s/>have<text:s/>if<text:s/>she’d<text:s/>tried.<text:s/>The<text:s/>patterns<text:s/>came<text:s/>to<text:s/>her<text:s/>without<text:s/>warning:<text:s/>the<text:s/>tremble<text:s/>in<text:s/>the<text:s/>barn’s<text:s/>bones,<text:s/>the<text:s/>tremor<text:s/>in<text:s/>a<text:s/>voice<text:s/>weighed<text:s/>down<text:s/>by<text:s/>guilt,<text:s/>the<text:s/>invisible<text:s/>threads<text:s/>that<text:s/>stitched<text:s/>events<text:s/>together.<text:s/>Sometimes<text:s/>she<text:s/>wished<text:s/>she<text:s/>could<text:s/>stop<text:s/>seeing<text:s/>them.<text:s/>Sometimes<text:s/>the<text:s/>villagers’<text:s/>wary<text:s/>glances<text:s/>cut<text:s/>deeper<text:s/>than<text:s/>her<text:s/>aching<text:s/>eye.<text:s text:c="2"/></text:span></text:p>
        <text:p text:style-name="P88"/>
        <text:p text:style-name="P89"><text:span text:style-name="T89_1">But<text:s/>when<text:s/>the<text:s/>river<text:s/>threatened<text:s/>to<text:s/>flood<text:s/>again<text:s/>and<text:s/>Eryn<text:s/>stood<text:s/>at<text:s/>the<text:s/>edge<text:s/>of<text:s/>the<text:s/>village<text:s/>square,<text:s/>pointing<text:s/>toward<text:s/>the<text:s/>bend<text:s/>where<text:s/>the<text:s/>embankment<text:s/>had<text:s/>weakened</text:span><text:span text:style-name="T89_2">—</text:span><text:span text:style-name="T89_3">despite<text:s/>no<text:s/>visible<text:s/>signs</text:span><text:span text:style-name="T89_4">—</text:span><text:span text:style-name="T89_5">no<text:s/>one<text:s/>questioned<text:s/>her.<text:s text:c="2"/></text:span></text:p>
        <text:p text:style-name="P90"/>
        <text:p text:style-name="P91"><text:span text:style-name="T91_1">They<text:s/>worked<text:s/>through<text:s/>the<text:s/>night<text:s/>to<text:s/>reinforce<text:s/>the<text:s/>banks.<text:s/>The<text:s/>river<text:s/>surged,<text:s/>tested<text:s/>their<text:s/>defenses,<text:s/>and<text:s/>then<text:s/>receded.<text:s text:c="2"/></text:span></text:p>
        <text:p text:style-name="P92"><text:span text:style-name="T92_1">“If<text:s/>not<text:s/>for<text:s/>her…”</text:span><text:span text:style-name="T92_2"><text:s/>someone<text:s/>whispered.</text:span></text:p>
        <text:p text:style-name="P93"><text:span text:style-name="T93_1">Eryn<text:s/>shifted<text:s/>her<text:s/>weight,<text:s/>her<text:s/>left<text:s/>eye<text:s/>hidden<text:s/>beneath<text:s/>its<text:s/>eyepatch,<text:s/>but<text:s/>she<text:s/>could<text:s/>still<text:s/>feel<text:s/>the<text:s/>villagers</text:span><text:span text:style-name="T93_2">’<text:s/>gazes</text:span><text:span text:style-name="T93_3">—</text:span><text:span text:style-name="T93_4">some<text:s/>filled<text:s/>with<text:s/>gratitude,<text:s/>others<text:s/>with<text:s/>suspicion.</text:span></text:p>
        <text:p text:style-name="P94"><text:span text:style-name="T94_1">An<text:s/>older<text:s/>woman<text:s/>stepped<text:s/>forward,<text:s/>wringing<text:s/>her<text:s/>hands.<text:s/></text:span><text:span text:style-name="T94_2">“We…<text:s/>we<text:s/>thank<text:s/>you,<text:s/>Eryn.”<text:s/>Her<text:s/>voice<text:s/>quivered,<text:s/>as<text:s/>though<text:s/>saying<text:s/>the<text:s/>words<text:s/>took<text:s/>great<text:s/>effort.</text:span></text:p>
        <text:p text:style-name="P95"><text:span text:style-name="T95_1">Eryn<text:s/>managed<text:s/>a<text:s/>nod,<text:s/>but<text:s/>her<text:s/>stomach<text:s/>twisted.<text:s/>The<text:s/>woman</text:span><text:span text:style-name="T95_2">’s<text:s/>children<text:s/>stood<text:s/>behind<text:s/>her,<text:s/>clutching<text:s/>her<text:s/>skirts,<text:s/>eyes<text:s/>wide<text:s/>and<text:s/>afraid.</text:span></text:p>
        <text:p text:style-name="P96"><text:span text:style-name="T96_1">She<text:s/>turned<text:s/>to<text:s/>leave,<text:s/>her<text:s/>boots<text:s/>crunching<text:s/>over<text:s/>the<text:s/>dirt<text:s/>road,<text:s/>when<text:s/>a<text:s/>low<text:s/>voice<text:s/>caught<text:s/>her<text:s/>ear.</text:span></text:p>
        <text:p text:style-name="P97"><text:span text:style-name="T97_1">“Curse<text:s/>or<text:s/>not,<text:s/>she<text:s/>saved<text:s/>the<text:s/>village.”</text:span></text:p>
        <text:p text:style-name="P98"><text:span text:style-name="T98_1">Another<text:s/>villager<text:s/>chimed<text:s/>in:<text:s/></text:span><text:span text:style-name="T98_2">“Yes,<text:s/>she<text:s/>may<text:s/>be<text:s/>cursed<text:s/>but<text:s/>she<text:s/>has<text:s/>her<text:s/>uses!”</text:span></text:p>
        <text:p text:style-name="P99"><text:span text:style-name="T99_1">“Yes,<text:s/>but<text:s/>for<text:s/>how<text:s/>long?<text:s/>One<text:s/>day<text:s/>that<text:s/>eye<text:s/>will<text:s/>bring<text:s/>ruin,<text:s/>just<text:s/>as<text:s/>easily<text:s/>as<text:s/>it<text:s/>brought<text:s/>warning.”</text:span></text:p>
        <text:p text:style-name="P100"><text:span text:style-name="T100_1">Eryn</text:span><text:span text:style-name="T100_2">’s<text:s/>hands<text:s/>balled<text:s/>into<text:s/>fists.</text:span></text:p>
        <text:p text:style-name="P101"><text:span text:style-name="T101_1">It<text:s/>didn</text:span><text:span text:style-name="T101_2">’t<text:s/>matter<text:s/>what<text:s/>she<text:s/>did</text:span><text:span text:style-name="T101_3">—</text:span><text:span text:style-name="T101_4">she<text:s/>would<text:s/>always<text:s/>be<text:s/>the<text:s/>girl<text:s/>with<text:s/>the<text:s/>Twilight<text:s/>Eye,<text:s/>the<text:s/>one<text:s/>who<text:s/>had<text:s/>been<text:s/>touched<text:s/>by<text:s/>something<text:s/>unnatural.<text:s/>She<text:s/>was<text:s/>useful,<text:s/>but<text:s/>would<text:s/>never<text:s/>be<text:s/>truly<text:s/>accepted.</text:span></text:p>
        <text:p text:style-name="P102"><text:span text:style-name="T102_1">“They<text:s/>don’t<text:s/>want<text:s/>me.<text:s/>They<text:s/>want<text:s/>what<text:s/>I<text:s/>can<text:s/>do.”</text:span></text:p>
        <text:p text:style-name="P103"><text:bookmark-start text:name="The_Weaver"/></text:p>
      </text:section>
      <text:section text:style-name="S2" text:name="S2">
        <text:p text:style-name="P104"/>
        <text:p text:style-name="P105"><text:span text:style-name="T105_1">The<text:s/>Weaver</text:span><text:bookmark-end text:name="The_Weaver"/></text:p>
        <text:p text:style-name="P106"><text:bookmark-start text:name="Introducing_the_Weaver"/><text:span text:style-name="T106_1">Introducing<text:s/>the<text:s/>Weaver</text:span><text:bookmark-end text:name="Introducing_the_Weaver"/></text:p>
        <text:p text:style-name="P107"><text:span text:style-name="T107_1">At<text:s/>least<text:s/>the<text:s/>Weaver<text:s/>The<text:s/>Weaver<text:s/>understood.</text:span></text:p>
        <text:p text:style-name="P108"/>
        <text:p text:style-name="P109"><text:span text:style-name="T109_1">She<text:s/>understood,<text:s/>not<text:s/>because<text:s/>she<text:s/>had<text:s/>read<text:s/>it<text:s/>in<text:s/>a<text:s/>book<text:s/>or<text:s/>heard<text:s/>it<text:s/>whispered<text:s/>by<text:s/>the<text:s/>old<text:s/>ones<text:s/>around<text:s/>the<text:s/>fire,<text:s/>but<text:s/>because<text:s/>she<text:s/>had<text:s/>lived<text:s/>it.<text:s/>The<text:s/>subtle<text:s/>withdrawal<text:s/>of<text:s/>neighbors<text:s/>when<text:s/>she<text:s/>passed.<text:s/>The<text:s/>half-second<text:s/>pause<text:s/>in<text:s/>conversation<text:s/>when<text:s/>she<text:s/>entered<text:s/>a<text:s/>room.<text:s/>The<text:s/>way<text:s/>the<text:s/>children<text:s/>stared,<text:s/>then<text:s/>turned<text:s/>away,<text:s/>not<text:s/>sure<text:s/>whether<text:s/>curiosity<text:s/>or<text:s/>fear<text:s/>should<text:s/>win.<text:s/>Blindness,<text:s/>in<text:s/>their<text:s/>eyes,<text:s/>was<text:s/>a<text:s/>shadowy<text:s/>thing.<text:s/>Unnatural.<text:s/>And<text:s/>what<text:s/>is<text:s/>unnatural<text:s/>must<text:s/>be<text:s/>kept<text:s/>at<text:s/>arm</text:span><text:span text:style-name="T109_2">’s<text:s/>length.</text:span></text:p>
        <text:p text:style-name="P110"/>
        <text:p text:style-name="P111"><text:span text:style-name="T111_1">Her<text:s/>father<text:s/>had<text:s/>been<text:s/>a<text:s/>weaver,<text:s/>his<text:s/>hands<text:s/>rough<text:s/>from<text:s/>the<text:s/>loom</text:span><text:span text:style-name="T111_2">’s<text:s/>endless<text:s/>demands.<text:s/>He<text:s/>had<text:s/>taught<text:s/>her<text:s/>the<text:s/>craft,<text:s/>but<text:s/>more<text:s/>than<text:s/>that,<text:s/>he<text:s/>had<text:s/>taught<text:s/>her<text:s/>to<text:s/>listen.<text:s/>"The<text:s/>threads<text:s/>speak,"<text:s/>he<text:s/>used<text:s/>to<text:s/>say,<text:s/>guiding<text:s/>her<text:s/>hands<text:s/>across<text:s/>the<text:s/>taut<text:s/>warp.<text:s/>"Not<text:s/>with<text:s/>words,<text:s/>but<text:s/>with<text:s/>the<text:s/>way<text:s/>they<text:s/>resist<text:s/>or<text:s/>yield.<text:s/>They’ll<text:s/>tell<text:s/>you<text:s/>what<text:s/>they<text:s/>need<text:s/>if<text:s/>you’re<text:s/>patient<text:s/>enough<text:s/>to<text:s/>hear."</text:span></text:p>
        <text:p text:style-name="P112"/>
        <text:p text:style-name="P113"><text:span text:style-name="T113_1">When<text:s/>her<text:s/>sight<text:s/>had<text:s/>dimmed,<text:s/>then<text:s/>vanished<text:s/>entirely,<text:s/>the<text:s/>villagers<text:s/>muttered<text:s/>that<text:s/>it<text:s/>was<text:s/>a<text:s/>curse.<text:s/>Some<text:s/>old<text:s/>sin,<text:s/>perhaps.<text:s/>Or<text:s/>simply<text:s/>the<text:s/>Weaver's<text:s/>burden.<text:s/>"What<text:s/>good<text:s/>is<text:s/>a<text:s/>blind<text:s/>weaver?"<text:s/>she<text:s/>had<text:s/>overheard<text:s/>once.<text:s/>But<text:s/>her<text:s/>father<text:s/>had<text:s/>simply<text:s/>set<text:s/>her<text:s/>hands<text:s/>back<text:s/>on<text:s/>the<text:s/>loom<text:s/>and<text:s/>said,<text:s/>"Sight<text:s/>isn't<text:s/>the<text:s/>only<text:s/>way<text:s/>to<text:s/>see."</text:span></text:p>
        <text:p text:style-name="P114"/>
        <text:p text:style-name="P115"><text:span text:style-name="T115_1">In<text:s/>time,<text:s/>she<text:s/>learned<text:s/>the<text:s/>language<text:s/>of<text:s/>tension<text:s/>and<text:s/>release,<text:s/>of<text:s/>fibers<text:s/>stretching<text:s/>and<text:s/>slackening<text:s/>beneath<text:s/>her<text:s/>fingers.<text:s/>Patterns<text:s/>emerged<text:s/>from<text:s/>the<text:s/>void,<text:s/>not<text:s/>because<text:s/>she<text:s/>saw<text:s/>them,<text:s/>but<text:s/>because<text:s/>she<text:s/>felt<text:s/>their<text:s/>presence.<text:s/>The<text:s/>loom<text:s/>became<text:s/>her<text:s/>compass,<text:s/>her<text:s/>anchor,<text:s/>her<text:s/>voice.<text:s/>And<text:s/>though<text:s/>the<text:s/>villagers<text:s/>never<text:s/>truly<text:s/>accepted<text:s/>her,<text:s/>they<text:s/>came<text:s/>to<text:s/>respect<text:s/>her<text:s/>skill.<text:s/></text:span></text:p>
        <text:p text:style-name="P116"/>
        <text:p text:style-name="P117"><text:span text:style-name="T117_1">Her<text:s/>cottage<text:s/>stood<text:s/>at<text:s/>the<text:s/>village's<text:s/>edge,<text:s/>half-forgotten<text:s/>like<text:s/>the<text:s/>woman<text:s/>who<text:s/>lived<text:s/>within.<text:s/>And<text:s/>she<text:s/>liked<text:s/>it<text:s/>that<text:s/>way.<text:s/>From<text:s/>the<text:s/>fringe,<text:s/>she<text:s/>could<text:s/>feel<text:s/>the<text:s/>world<text:s/>more<text:s/>clearly</text:span><text:span text:style-name="T117_2">—</text:span><text:span text:style-name="T117_3">its<text:s/>subtle<text:s/>shifts,<text:s/>its<text:s/>unspoken<text:s/>currents.</text:span></text:p>
        <text:p text:style-name="P118"/>
        <text:p text:style-name="P119"><text:span text:style-name="T119_1">Gradually<text:s/>they<text:s/>accepted<text:s/>the<text:s/>Weaver<text:s/></text:span><text:span text:style-name="T119_2">—</text:span><text:span text:style-name="T119_3"><text:s/>because<text:s/>she<text:s/>withdrew<text:s/>from<text:s/>their<text:s/>sight,<text:s/>and<text:s/>wove<text:s/>useful<text:s/>cloth.<text:s/>But<text:s/>she<text:s/>never<text:s/>enjoyed<text:s/>the<text:s/>status<text:s/>of<text:s/>a<text:s/>full-fledged<text:s/>member<text:s/>of<text:s/>the<text:s/>village.<text:s/>Indeed,<text:s/>they<text:s/>never<text:s/>even<text:s/>called<text:s/>her<text:s/>by<text:s/>name<text:s/></text:span><text:span text:style-name="T119_4">—</text:span><text:span text:style-name="T119_5"><text:s/>she<text:s/>was<text:s/>simply<text:s/>The<text:s/>Weaver.<text:s/>In<text:s/>time,<text:s/>that<text:s/>suited<text:s/>her<text:s/>just<text:s/>fine.</text:span></text:p>
        <text:p text:style-name="P120"/>
        <text:p text:style-name="P121"><text:span text:style-name="T121_1">Now,<text:s/>as<text:s/>she<text:s/>sat<text:s/>beside<text:s/>Eryn,<text:s/>she<text:s/>recognized<text:s/>the<text:s/>girl's<text:s/>bewilderment.<text:s/>The<text:s/>altered<text:s/>eye,<text:s/>still<text:s/>tender<text:s/>and<text:s/>aching,<text:s/>had<text:s/>unsettled<text:s/>the<text:s/>villagers.<text:s/>The<text:s/>way<text:s/>they<text:s/>skirted<text:s/>past<text:s/>Eryn<text:s/>now,<text:s/>the<text:s/>wary<text:s/>glances,<text:s/>the<text:s/>fearful<text:s/>mutterings</text:span><text:span text:style-name="T121_2">—</text:span><text:span text:style-name="T121_3">they<text:s/>were<text:s/>familiar<text:s/>echoes<text:s/>of<text:s/>the<text:s/>Weaver</text:span><text:span text:style-name="T121_4">’s<text:s/>own<text:s/>past.<text:s/>Eryn's<text:s/>whole<text:s/>being<text:s/>was<text:s/>tacking<text:s/>toward<text:s/>something<text:s/>unseen,<text:s/>toward<text:s/>a<text:s/>wind<text:s/>no<text:s/>one<text:s/>else<text:s/>could<text:s/>feel.<text:s/>And<text:s/>the<text:s/>villagers,<text:s/>like<text:s/>any<text:s/>who<text:s/>fear<text:s/>the<text:s/>unknown,<text:s/>instinctively<text:s/>pulled<text:s/>away.</text:span></text:p>
        <text:p text:style-name="P122"/>
        <text:p text:style-name="P123"><text:span text:style-name="T123_1">The<text:s/>Weaver<text:s/>let<text:s/>her<text:s/>fingers<text:s/>drift<text:s/>across<text:s/>the<text:s/>threads<text:s/>of<text:s/>her<text:s/>loom,<text:s/>listening<text:s/>for<text:s/>the<text:s/>whisper<text:s/>of<text:s/>the<text:s/>pattern<text:s/>beneath.<text:s/></text:span></text:p>
        <text:p text:style-name="P124"/>
        <text:p text:style-name="P125"><text:span text:style-name="T125_1">"It's<text:s/>shifting,"<text:s/>she<text:s/>said<text:s/>softly.</text:span></text:p>
        <text:p text:style-name="P126"/>
        <text:p text:style-name="P127"><text:span text:style-name="T127_1">Eryn,<text:s/>sitting<text:s/>cross-legged<text:s/>beside<text:s/>her,<text:s/>turned<text:s/>toward<text:s/>the<text:s/>sound.<text:s/>"What<text:s/>is?"</text:span></text:p>
        <text:p text:style-name="P128"/>
        <text:p text:style-name="P129"><text:span text:style-name="T129_1">"The<text:s/>pattern.<text:s/>The<text:s/>one<text:s/>you<text:s/>stand<text:s/>within."<text:s/>The<text:s/>Weaver<text:s/>gave<text:s/>a<text:s/>small,<text:s/>enigmatic<text:s/>smile.<text:s/>"The<text:s/>threads<text:s/>pull<text:s/>differently<text:s/>now."</text:span></text:p>
        <text:p text:style-name="P130"/>
        <text:p text:style-name="P131"><text:span text:style-name="T131_1">"Because<text:s/>of<text:s/>my<text:s/>eye?"</text:span></text:p>
        <text:p text:style-name="P132"/>
        <text:p text:style-name="P133"><text:span text:style-name="T133_1">"Because<text:s/>of<text:s/>you."<text:s/>The<text:s/>Weaver's<text:s/>voice<text:s/>was<text:s/>gentle.<text:s/>"The<text:s/>eye<text:s/>is<text:s/>only<text:s/>a<text:s/>doorway.<text:s/>What<text:s/>steps<text:s/>through<text:s/>it</text:span><text:span text:style-name="T133_2">—</text:span><text:span text:style-name="T133_3">that</text:span><text:span text:style-name="T133_4">’s<text:s/>you,<text:s/>child.<text:s/>And<text:s/>the<text:s/>village<text:s/>feels<text:s/>it,<text:s/>though<text:s/>they<text:s/>wouldn’t<text:s/>know<text:s/>how<text:s/>to<text:s/>name<text:s/>it."</text:span></text:p>
        <text:p text:style-name="P134"/>
        <text:p text:style-name="P135"><text:span text:style-name="T135_1">Eryn<text:s/>was<text:s/>silent,<text:s/>her<text:s/>fingers<text:s/>brushing<text:s/>the<text:s/>scarred<text:s/>wood<text:s/>of<text:s/>the<text:s/>loom.<text:s/>Outside,<text:s/>a<text:s/>wind<text:s/>stirred<text:s/>the<text:s/>autumn<text:s/>leaves.<text:s/></text:span></text:p>
        <text:p text:style-name="P136"/>
        <text:p text:style-name="P137"><text:span text:style-name="T137_1">The<text:s/>Weaver<text:s/>reached<text:s/>over<text:s/>and<text:s/>placed<text:s/>her<text:s/>hand<text:s/>atop<text:s/>the<text:s/>girl's.<text:s/>"Don't<text:s/>worry<text:s/>too<text:s/>much<text:s/>about<text:s/>what<text:s/>they<text:s/>fear.<text:s/>Just<text:s/>keep<text:s/>listening.<text:s/>The<text:s/>threads<text:s/>will<text:s/>tell<text:s/>you<text:s/>what<text:s/>you<text:s/>need<text:s/>to<text:s/>know,<text:s/>when<text:s/>you<text:s/>need<text:s/>to<text:s/>know<text:s/>it."</text:span></text:p>
        <text:p text:style-name="P138"/>
        <text:p text:style-name="P139"/>
        <text:p text:style-name="P140"/>
        <text:p text:style-name="P141"><text:bookmark-start text:name="Removing_the_bandages"/></text:p>
        <text:p text:style-name="P142"><text:span text:style-name="T142_1">Removing<text:s/>the<text:s/>bandages</text:span><text:bookmark-end text:name="Removing_the_bandages"/></text:p>
        <text:p text:style-name="P143"><text:span text:style-name="T143_1">The<text:s/>morning<text:s/>the<text:s/>bandages<text:s/>came<text:s/>off,<text:s/>Eryn<text:s/>sat<text:s/>rigid<text:s/>on<text:s/>the<text:s/>wooden<text:s/>stool<text:s/>in<text:s/>the<text:s/>Weaver</text:span><text:span text:style-name="T143_2">’s<text:s/>cottage,<text:s/>hands<text:s/>clasped<text:s/>so<text:s/>tightly<text:s/>her<text:s/>knuckles<text:s/>turned<text:s/>white.<text:s/>The<text:s/>old<text:s/>woman<text:s/>sat<text:s/>beside<text:s/>her,<text:s/>silent<text:s/>as<text:s/>always,<text:s/>her<text:s/>fingers<text:s/>brushing<text:s/>the<text:s/>warp<text:s/>threads<text:s/>of<text:s/>the<text:s/>loom.<text:s/>The<text:s/>Healer<text:s/>stood<text:s/>before<text:s/>Eryn,<text:s/>gently<text:s/>unspooling<text:s/>the<text:s/>linen<text:s/>wrappings<text:s/>with<text:s/>practiced<text:s/>hands.</text:span></text:p>
        <text:p text:style-name="P144"><text:span text:style-name="T144_1">"Sorry,<text:s/>love,"<text:s/>the<text:s/>Healer<text:s/>said<text:s/>as<text:s/>she<text:s/>worked.<text:s/>"Had<text:s/>to<text:s/>cover<text:s/>both<text:s/>eyes,<text:s/>you<text:s/>know.<text:s/>Otherwise,<text:s/>your<text:s/>injured<text:s/>one<text:s/>would<text:s/>move<text:s/>with<text:s/>the<text:s/>good<text:s/>one,<text:s/>and<text:s/>we<text:s/>couldn</text:span><text:span text:style-name="T144_2">’t<text:s/>have<text:s/>that."</text:span></text:p>
        <text:p text:style-name="P145"><text:span text:style-name="T145_1">The<text:s/>bandages<text:s/>smelled<text:s/>faintly<text:s/>of<text:s/>herbs<text:s/>and<text:s/>smoke.<text:s/>With<text:s/>each<text:s/>layer<text:s/>peeled<text:s/>away,<text:s/>the<text:s/>dimness<text:s/>behind<text:s/>Eryn's<text:s/>eyelids<text:s/>brightened<text:s/>into<text:s/>an<text:s/>uncertain<text:s/>glow.</text:span></text:p>
        <text:p text:style-name="P146"><text:span text:style-name="T146_1">Finally,<text:s/>the<text:s/>last<text:s/>strip<text:s/>fell<text:s/>away.<text:s/>The<text:s/>world<text:s/>returned<text:s/>in<text:s/>a<text:s/>blur<text:s/>of<text:s/>color<text:s/>and<text:s/>shadow.<text:s/>She<text:s/>squinted<text:s/>against<text:s/>the<text:s/>light.</text:span></text:p>
        <text:p text:style-name="P147"><text:span text:style-name="T147_1">"Everything<text:s/>looks...<text:s/>strange,"<text:s/>she<text:s/>murmured.<text:s/>"Like<text:s/>there's<text:s/>a<text:s/>shimmer<text:s/>lying<text:s/>over<text:s/>everything."</text:span></text:p>
        <text:p text:style-name="P148"><text:span text:style-name="T148_1">"Cover<text:s/>your<text:s/>left<text:s/>eye,"<text:s/>said<text:s/>the<text:s/>Healer.</text:span></text:p>
        <text:p text:style-name="P149"><text:span text:style-name="T149_1">Eryn<text:s/>obeyed.<text:s/>With<text:s/>her<text:s/>right<text:s/>eye<text:s/>alone,<text:s/>the<text:s/>room<text:s/>appeared<text:s/>normal:<text:s/>the<text:s/>stone<text:s/>hearth,<text:s/>the<text:s/>hanging<text:s/>herbs,<text:s/>the<text:s/>Weaver's<text:s/>loom<text:s/>standing<text:s/>sentinel<text:s/>in<text:s/>the<text:s/>corner.</text:span></text:p>
        <text:p text:style-name="P150"><text:span text:style-name="T150_1">"Good.<text:s/>Now<text:s/>cover<text:s/>your<text:s/>right."</text:span></text:p>
        <text:p text:style-name="P151"><text:span text:style-name="T151_1">She<text:s/>hesitated.<text:s/>Her<text:s/>stomach<text:s/>clenched.<text:s/>Slowly,<text:s/>she<text:s/>switched<text:s/>hands.</text:span></text:p>
        <text:p text:style-name="P152"><text:span text:style-name="T152_1">The<text:s/>world<text:s/>shifted.<text:s/>Colors<text:s/>dulled.<text:s/>Shadows<text:s/>deepened,<text:s/>pooling<text:s/>beneath<text:s/>the<text:s/>furniture<text:s/>as<text:s/>though<text:s/>gravity<text:s/>pulled<text:s/>harder<text:s/>in<text:s/>some<text:s/>places<text:s/>than<text:s/>others.<text:s/>Threads<text:s/>of<text:s/>silver,<text:s/>faint<text:s/>and<text:s/>wavering,<text:s/>stretched<text:s/>across<text:s/>the<text:s/>air<text:s/>like<text:s/>spider<text:s/>silk<text:s/>glinting<text:s/>in<text:s/>twilight.</text:span></text:p>
        <text:p text:style-name="P153"><text:span text:style-name="T153_1">Eryn</text:span><text:span text:style-name="T153_2">’s<text:s/>breath<text:s/>caught.</text:span></text:p>
        <text:p text:style-name="P154"><text:span text:style-name="T154_1">"It</text:span><text:span text:style-name="T154_2">’s...<text:s/>misty,"<text:s/>she<text:s/>whispered.<text:s/>"And<text:s/>there<text:s/>are...<text:s/>shapes.<text:s/>Blobby<text:s/>shapes.<text:s/>Can<text:s/>I<text:s/>see<text:s/>a<text:s/>mirror?"</text:span></text:p>
        <text:p text:style-name="P155"><text:span text:style-name="T155_1">The<text:s/>Healer<text:s/>sighed<text:s/>and<text:s/>passed<text:s/>her<text:s/>a<text:s/>small<text:s/>bronze<text:s/>hand<text:s/>mirror.</text:span></text:p>
        <text:p text:style-name="P156"><text:span text:style-name="T156_1">Eryn<text:s/>held<text:s/>it<text:s/>up.<text:s/>Her<text:s/>right<text:s/>eye<text:s/>looked<text:s/>as<text:s/>it<text:s/>always<text:s/>had</text:span><text:span text:style-name="T156_2">—</text:span><text:span text:style-name="T156_3">brown,<text:s/>steady,<text:s/>familiar.<text:s/>But<text:s/>the<text:s/>left...</text:span></text:p>
        <text:p text:style-name="P157"><text:span text:style-name="T157_1">The<text:s/>left<text:s/>eye<text:s/>shimmered<text:s/>like<text:s/>pale<text:s/>glass<text:s/>over<text:s/>hidden<text:s/>embers.<text:s/>The<text:s/>iris,<text:s/>once<text:s/>hazel,<text:s/>glimmered<text:s/>faintly<text:s/>silver.<text:s/>Thin<text:s/>lines<text:s/>veined<text:s/>outward<text:s/>from<text:s/>the<text:s/>pupil,<text:s/>shifting<text:s/>as<text:s/>though<text:s/>stirred<text:s/>by<text:s/>an<text:s/>invisible<text:s/>current.</text:span></text:p>
        <text:p text:style-name="P158"><text:span text:style-name="T158_1">Her<text:s/>stomach<text:s/>turned<text:s/>cold.</text:span></text:p>
        <text:p text:style-name="P159"><text:span text:style-name="T159_1">"No,"<text:s/>she<text:s/>whispered.<text:s/>"That</text:span><text:span text:style-name="T159_2">’s<text:s/>not<text:s/>my<text:s/>eye."</text:span></text:p>
        <text:p text:style-name="P160"><text:span text:style-name="T160_1">"It<text:s/>doesn't<text:s/>look<text:s/>bad,<text:s/>love,"<text:s/>said<text:s/>the<text:s/>Healer<text:s/>gently.<text:s/>"Just...<text:s/>different."</text:span></text:p>
        <text:p text:style-name="P161"><text:span text:style-name="T161_1">But<text:s/>it<text:s/></text:span><text:span text:style-name="T161_2">was</text:span><text:span text:style-name="T161_3"><text:s/>bad.<text:s/>Worse<text:s/>than<text:s/>she'd<text:s/>imagined.<text:s/>Her<text:s/>eyes<text:s/>no<text:s/>longer<text:s/>matched.<text:s/>Her<text:s/>face<text:s/>no<text:s/>longer<text:s/>matched.<text:s/>One<text:s/>half<text:s/>looked<text:s/>like<text:s/>herself;<text:s/>the<text:s/>other<text:s/>belonged<text:s/>to<text:s/>a<text:s/>stranger.</text:span></text:p>
        <text:p text:style-name="P162"><text:span text:style-name="T162_1">Eryn<text:s/>shoved<text:s/>the<text:s/>mirror<text:s/>back<text:s/>into<text:s/>the<text:s/>Healer's<text:s/>hands<text:s/>and<text:s/>rubbed<text:s/>her<text:s/>palms<text:s/>against<text:s/>her<text:s/>skirt,<text:s/>as<text:s/>if<text:s/>scrubbing<text:s/>away<text:s/>the<text:s/>sensation<text:s/>of<text:s/>that<text:s/>unfamiliar<text:s/>gaze.</text:span></text:p>
        <text:p text:style-name="P163"><text:span text:style-name="T163_1">"Put<text:s/>the<text:s/>bandages<text:s/>back<text:s/>on,"<text:s/>she<text:s/>said<text:s/>through<text:s/>clenched<text:s/>teeth.</text:span></text:p>
        <text:p text:style-name="P164"><text:span text:style-name="T164_1">The<text:s/>Healer<text:s/>hesitated<text:s/>but<text:s/>did<text:s/>as<text:s/>she<text:s/>asked.</text:span></text:p>
        <text:p text:style-name="P165"/>
        <text:p text:style-name="P166"><text:span text:style-name="T166_1">The<text:s/>next<text:s/>morning,<text:s/>Eryn<text:s/>asked<text:s/>her<text:s/>mother<text:s/>for<text:s/>scraps<text:s/>of<text:s/>fabric.</text:span></text:p>
        <text:p text:style-name="P167"><text:span text:style-name="T167_1">She<text:s/>spent<text:s/>the<text:s/>afternoon<text:s/>hunched<text:s/>at<text:s/>the<text:s/>cottage<text:s/>table,<text:s/>matching<text:s/>dyes,<text:s/>adjusting<text:s/>threads,<text:s/>testing<text:s/>patches<text:s/>against<text:s/>her<text:s/>skin.<text:s/>Her<text:s/>mother<text:s/>murmured<text:s/>encouragement,<text:s/>but<text:s/>Eryn<text:s/>barely<text:s/>heard<text:s/>her.<text:s/>She<text:s/>adjusted,<text:s/>trimmed,<text:s/>and<text:s/>sewed<text:s/>until<text:s/>the<text:s/>eyepatch<text:s/>disappeared<text:s/>against<text:s/>her<text:s/>cheek.</text:span></text:p>
        <text:p text:style-name="P168"><text:span text:style-name="T168_1">When<text:s/>the<text:s/>Weaver<text:s/>ran<text:s/>her<text:s/>fingers<text:s/>across<text:s/>it<text:s/>later<text:s/>that<text:s/>evening,<text:s/>she<text:s/>nodded.</text:span></text:p>
        <text:p text:style-name="P169"><text:span text:style-name="T169_1">"Very<text:s/>clever,"<text:s/>the<text:s/>old<text:s/>woman<text:s/>said.</text:span></text:p>
        <text:p text:style-name="P170"><text:span text:style-name="T170_1">"If<text:s/>I<text:s/>cover<text:s/>it<text:s/>properly,"<text:s/>Eryn<text:s/>mumbled,<text:s/>"maybe<text:s/>people<text:s/>will<text:s/>forget."</text:span></text:p>
        <text:p text:style-name="P171"><text:span text:style-name="T171_1">The<text:s/>Weaver's<text:s/>fingers<text:s/>stilled.<text:s/>"Maybe,"<text:s/>she<text:s/>said<text:s/>softly.</text:span></text:p>
        <text:p text:style-name="P172"><text:span text:style-name="T172_1">Days<text:s/>passed.<text:s/>Eryn<text:s/>tried<text:s/>to<text:s/>disappear<text:s/>back<text:s/>into<text:s/>ordinary<text:s/>village<text:s/>life,<text:s/>but<text:s/>the<text:s/>Eye<text:s/>had<text:s/>other<text:s/>ideas.</text:span></text:p>
        <text:p text:style-name="P173"><text:span text:style-name="T173_1">It<text:s/>happened<text:s/>a<text:s/>week<text:s/>after<text:s/>the<text:s/>bandages<text:s/>came<text:s/>off.<text:s/>She<text:s/>and<text:s/>her<text:s/>parents<text:s/>were<text:s/>returning<text:s/>from<text:s/>the<text:s/>fields<text:s/>when<text:s/>they<text:s/>passed<text:s/>Old<text:s/>Jarrek,<text:s/>the<text:s/>herdsman,<text:s/>who<text:s/>stood<text:s/>scowling<text:s/>beside<text:s/>his<text:s/>pasture<text:s/>fence.</text:span></text:p>
        <text:p text:style-name="P174"><text:span text:style-name="T174_1">"Trouble?"<text:s/>her<text:s/>father<text:s/>called.</text:span></text:p>
        <text:p text:style-name="P175"><text:span text:style-name="T175_1">Jarrek<text:s/>spat<text:s/>into<text:s/>the<text:s/>grass.<text:s/>"Lost<text:s/>a<text:s/>calf<text:s/>again.<text:s/>Third<text:s/>time<text:s/>this<text:s/>month.<text:s/>Probably<text:s/>wandered<text:s/>into<text:s/>the<text:s/>woods."</text:span></text:p>
        <text:p text:style-name="P176"><text:span text:style-name="T176_1">Eryn,<text:s/>trailing<text:s/>behind,<text:s/>barely<text:s/>registered<text:s/>the<text:s/>conversation.<text:s/>The<text:s/>sun<text:s/>was<text:s/>low<text:s/>in<text:s/>the<text:s/>sky,<text:s/>and<text:s/>her<text:s/>Eye<text:s/>throbbed<text:s/>beneath<text:s/>the<text:s/>patch.<text:s/>She<text:s/>rubbed<text:s/>it<text:s/>absently.<text:s/>As<text:s/>she<text:s/>walked<text:s/>past<text:s/>Jarrek</text:span><text:span text:style-name="T176_2">’s<text:s/>fence,<text:s/>the<text:s/>left<text:s/>side<text:s/>of<text:s/>her<text:s/>vision<text:s/>shifted.<text:s/>Silver<text:s/>threads<text:s/>flickered<text:s/>beyond<text:s/>the<text:s/>pasture,<text:s/>winding<text:s/>into<text:s/>the<text:s/>trees<text:s/>toward<text:s/>a<text:s/>cluster<text:s/>of<text:s/>large<text:s/>stones.</text:span></text:p>
        <text:p text:style-name="P177"><text:span text:style-name="T177_1">Before<text:s/>she<text:s/>knew<text:s/>what<text:s/>she<text:s/>was<text:s/>doing,<text:s/>she<text:s/>stopped<text:s/>and<text:s/>pointed.<text:s/>"It's<text:s/>there,"<text:s/>she<text:s/>said,<text:s/>voice<text:s/>flat.<text:s/>"By<text:s/>the<text:s/>stones<text:s/>near<text:s/>the<text:s/>old<text:s/>hollow<text:s/>oak."</text:span></text:p>
        <text:p text:style-name="P178"><text:span text:style-name="T178_1">Her<text:s/>father<text:s/>turned.<text:s/>"What?"</text:span></text:p>
        <text:p text:style-name="P179"><text:span text:style-name="T179_1">Eryn<text:s/>blinked.<text:s/>Her<text:s/>hand<text:s/>dropped.<text:s/>"Nothing.<text:s/>I<text:s/>don</text:span><text:span text:style-name="T179_2">’t...<text:s/>I<text:s/>didn’t<text:s/>mean<text:s/>to..."</text:span></text:p>
        <text:p text:style-name="P180"><text:span text:style-name="T180_1">But<text:s/>Jarrek<text:s/>was<text:s/>already<text:s/>hurrying<text:s/>across<text:s/>the<text:s/>pasture,<text:s/>clambering<text:s/>over<text:s/>the<text:s/>fence<text:s/>and<text:s/>heading<text:s/>into<text:s/>the<text:s/>woods.<text:s/>Eryn</text:span><text:span text:style-name="T180_2">’s<text:s/>parents<text:s/>exchanged<text:s/>uncertain<text:s/>glances.</text:span></text:p>
        <text:p text:style-name="P181"><text:span text:style-name="T181_1">Fifteen<text:s/>minutes<text:s/>later,<text:s/>Jarrek<text:s/>emerged<text:s/>with<text:s/>the<text:s/>calf<text:s/>slung<text:s/>over<text:s/>his<text:s/>shoulders.</text:span></text:p>
        <text:p text:style-name="P182"><text:span text:style-name="T182_1">He<text:s/>passed<text:s/>Eryn<text:s/>without<text:s/>a<text:s/>word,<text:s/>but<text:s/>his<text:s/>eyes<text:s/>lingered<text:s/>on<text:s/>her<text:s/>patch.</text:span></text:p>
        <text:p text:style-name="P183"><text:span text:style-name="T183_1">By<text:s/>sundown,<text:s/>everyone<text:s/>in<text:s/>the<text:s/>village<text:s/>knew<text:s/>about<text:s/>the<text:s/>calf.</text:span></text:p>
        <text:p text:style-name="P184"><text:span text:style-name="T184_1">At<text:s/>first,<text:s/>they<text:s/>whispered<text:s/>with<text:s/>nervous<text:s/>curiosity:<text:s/></text:span><text:span text:style-name="T184_2">"Maybe<text:s/>she<text:s/>just<text:s/>heard<text:s/>the<text:s/>calf<text:s/>bleating?"</text:span><text:span text:style-name="T184_3"><text:s/></text:span><text:span text:style-name="T184_4">"Lucky<text:s/>guess."</text:span></text:p>
        <text:p text:style-name="P185"><text:span text:style-name="T185_1">But<text:s/>when<text:s/>the<text:s/>baker<text:s/>misplaced<text:s/>his<text:s/>purse<text:s/>of<text:s/>coin<text:s/>and<text:s/>Eryn</text:span><text:span text:style-name="T185_2">—</text:span><text:span text:style-name="T185_3">distracted<text:s/>and<text:s/>irritated<text:s/>by<text:s/>his<text:s/>pacing</text:span><text:span text:style-name="T185_4">—</text:span><text:span text:style-name="T185_5">blurted<text:s/>out,<text:s/></text:span><text:span text:style-name="T185_6">"Check<text:s/>the<text:s/>flour<text:s/>bin,"</text:span><text:span text:style-name="T185_7"><text:s/>and<text:s/>he<text:s/>did<text:s/>and<text:s/>found<text:s/>it...<text:s/>the<text:s/>whispering<text:s/>deepened<text:s/>into<text:s/>something<text:s/>colder.</text:span></text:p>
        <text:p text:style-name="P186"><text:span text:style-name="T186_1">They<text:s/>began<text:s/>calling<text:s/>her<text:s/>the<text:s/>Girl<text:s/>with<text:s/>the<text:s/>Twilight<text:s/>Eye.</text:span></text:p>
        <text:p text:style-name="P187"><text:span text:style-name="T187_1">The<text:s/>name<text:s/>made<text:s/>Eryn's<text:s/>skin<text:s/>crawl.</text:span></text:p>
        <text:p text:style-name="P188"><text:span text:style-name="T188_1">"It's<text:s/>still<text:s/>me,"<text:s/>she<text:s/>insisted<text:s/>to<text:s/>her<text:s/>friend<text:s/>Lira<text:s/>one<text:s/>morning.<text:s/>"Same<text:s/>Eryn.<text:s/>Same<text:s/>girl<text:s/>as<text:s/>always."</text:span></text:p>
        <text:p text:style-name="P189"><text:span text:style-name="T189_1">But<text:s/>Lira<text:s/>wouldn't<text:s/>meet<text:s/>her<text:s/>gaze.</text:span><text:bookmark-start text:name="The_Dream"/></text:p>
        <text:p text:style-name="P190"><text:span text:style-name="T190_1">The<text:s/>Dream</text:span><text:bookmark-end text:name="The_Dream"/></text:p>
        <text:p text:style-name="P191"><text:span text:style-name="T191_1">That<text:s/>night,<text:s/>the<text:s/>dream<text:s/>came.</text:span></text:p>
        <text:p text:style-name="P192"><text:span text:style-name="T192_1">The<text:s/>river<text:s/>gleamed<text:s/>silver<text:s/>beneath<text:s/>a<text:s/>copper<text:s/>sky.<text:s/>The<text:s/>surface<text:s/>looked<text:s/>smooth,<text:s/>but<text:s/>beneath<text:s/>it,<text:s/>shadows<text:s/>churned</text:span><text:span text:style-name="T192_2">—</text:span><text:span text:style-name="T192_3">dark,<text:s/>writhing<text:s/>shapes<text:s/>twisting<text:s/>against<text:s/>the<text:s/>current.<text:s/>The<text:s/>water<text:s/>coiled<text:s/>like<text:s/>a<text:s/>snake,<text:s/>moving<text:s/>upstream<text:s/>instead<text:s/>of<text:s/>down.</text:span></text:p>
        <text:p text:style-name="P193"><text:span text:style-name="T193_1">From<text:s/>somewhere<text:s/>nearby<text:s/>came<text:s/>a<text:s/>faint,<text:s/>high-pitched<text:s/>sound:<text:s/>a<text:s/>voice<text:s/>singing<text:s/>without<text:s/>words.<text:s/>The<text:s/>song's<text:s/>melody<text:s/>drifted<text:s/>across<text:s/>the<text:s/>surface<text:s/>like<text:s/>mist.</text:span></text:p>
        <text:p text:style-name="P194"><text:span text:style-name="T194_1">Eryn<text:s/>stood<text:s/>on<text:s/>the<text:s/>bank,<text:s/>unable<text:s/>to<text:s/>move.<text:s/>The<text:s/>ground<text:s/>beneath<text:s/>her<text:s/>feet<text:s/>trembled.<text:s/>Cracks<text:s/>formed<text:s/>along<text:s/>the<text:s/>shore,<text:s/>widening<text:s/>into<text:s/>jagged<text:s/>lines.</text:span></text:p>
        <text:p text:style-name="P195"><text:span text:style-name="T195_1">The<text:s/>water<text:s/>swelled.</text:span></text:p>
        <text:p text:style-name="P196"><text:span text:style-name="T196_1">A<text:s/>figure<text:s/>appeared<text:s/>downstream:<text:s/>the<text:s/>butterfly,<text:s/>perched<text:s/>on<text:s/>a<text:s/>stone<text:s/>in<text:s/>the<text:s/>center<text:s/>of<text:s/>the<text:s/>current.<text:s/>Its<text:s/>wings<text:s/>glimmered<text:s/>with<text:s/>the<text:s/>same<text:s/>impossible<text:s/>hues<text:s/>she<text:s/>remembered</text:span><text:span text:style-name="T196_2">—</text:span><text:span text:style-name="T196_3">sapphire,<text:s/>emerald,<text:s/>and<text:s/>gold.<text:s/>It<text:s/>opened<text:s/>and<text:s/>closed<text:s/>them<text:s/>slowly,<text:s/>like<text:s/>the<text:s/>breathing<text:s/>of<text:s/>some<text:s/>vast,<text:s/>unseen<text:s/>creature.</text:span></text:p>
        <text:p text:style-name="P197"><text:span text:style-name="T197_1">The<text:s/>wind<text:s/>shifted.</text:span></text:p>
        <text:p text:style-name="P198"><text:span text:style-name="T198_1">The<text:s/>butterfly<text:s/>turned<text:s/>its<text:s/>head<text:s/>and<text:s/>fixed<text:s/>her<text:s/>with<text:s/>its<text:s/>gaze.</text:span></text:p>
        <text:p text:style-name="P199"><text:span text:style-name="T199_1">The<text:s/>copper<text:s/>sky<text:s/>darkened.<text:s/>The<text:s/>wind<text:s/>roared.<text:s/>The<text:s/>water<text:s/>surged<text:s/>toward<text:s/>her<text:s/>feet.</text:span></text:p>
        <text:p text:style-name="P200"><text:span text:style-name="T200_1">The<text:s/>butterfly's<text:s/>wings<text:s/>shimmered<text:s/>as<text:s/>its<text:s/>voice<text:s/>spoke,<text:s/>low<text:s/>and<text:s/>cold:</text:span></text:p>
        <text:p text:style-name="P201"><text:span text:style-name="T201_1">"The<text:s/>waters<text:s/>rise."</text:span></text:p>
        <text:p text:style-name="P202"><text:span text:style-name="T202_1">Eryn<text:s/>gasped<text:s/>and<text:s/>sat<text:s/>up,<text:s/>the<text:s/>blanket<text:s/>tangled<text:s/>around<text:s/>her<text:s/>legs.<text:s/>Her<text:s/>heart<text:s/>raced.<text:s/>Sweat<text:s/>drenched<text:s/>her<text:s/>nightgown.<text:s/>She<text:s/>pressed<text:s/>her<text:s/>hands<text:s/>to<text:s/>her<text:s/>face.</text:span></text:p>
        <text:p text:style-name="P203"><text:span text:style-name="T203_1">Just<text:s/>a<text:s/>dream.<text:s/>Just<text:s/>a<text:s/>stupid,<text:s/>meaningless<text:s/>dream.</text:span></text:p>
        <text:p text:style-name="P204"><text:span text:style-name="T204_1">But<text:s/>the<text:s/>whisper<text:s/>of<text:s/>the<text:s/>butterfly</text:span><text:span text:style-name="T204_2">’s<text:s/>words<text:s/>coiled<text:s/>around<text:s/>her<text:s/>heart<text:s/>like<text:s/>a<text:s/>vine.</text:span></text:p>
        <text:p text:style-name="P205"><text:span text:style-name="T205_1">The<text:s/>waters<text:s/>rise.</text:span></text:p>
        <text:p text:style-name="P206"><text:span text:style-name="T206_1">She<text:s/>squeezed<text:s/>her<text:s/>eyes<text:s/>shut.<text:s/>Her<text:s/>left<text:s/>eye<text:s/>pulsed<text:s/>beneath<text:s/>the<text:s/>patch.</text:span></text:p>
        <text:p text:style-name="P207"><text:span text:style-name="T207_1">From<text:s/>somewhere<text:s/>deep<text:s/>in<text:s/>her<text:s/>memory,<text:s/>another<text:s/>sound<text:s/>stirred:<text:s/>thin,<text:s/>reedy,<text:s/>and<text:s/>distant.</text:span></text:p>
        <text:p text:style-name="P208"><text:span text:style-name="T208_1">The<text:s/>flute.<text:s/>The<text:s/>old<text:s/>wooden<text:s/>flute<text:s/>her<text:s/>grandfather<text:s/>had<text:s/>given<text:s/>her<text:s/>long<text:s/>ago.</text:span></text:p>
        <text:p text:style-name="P209"><text:span text:style-name="T209_1">She<text:s/>slid<text:s/>from<text:s/>the<text:s/>bed<text:s/>and<text:s/>knelt<text:s/>beside<text:s/>the<text:s/>trunk<text:s/>at<text:s/>the<text:s/>foot<text:s/>of<text:s/>her<text:s/>pallet.<text:s/>Lifting<text:s/>the<text:s/>lid,<text:s/>she<text:s/>dug<text:s/>beneath<text:s/>the<text:s/>blankets<text:s/>and<text:s/>ribbons<text:s/>until<text:s/>her<text:s/>fingers<text:s/>found<text:s/>smooth<text:s/>wood.</text:span></text:p>
        <text:p text:style-name="P210"><text:span text:style-name="T210_1">The<text:s/>shepherd</text:span><text:span text:style-name="T210_2">’s<text:s/>flute.<text:s/>She<text:s/>hadn't<text:s/>thought<text:s/>of<text:s/>it<text:s/>in<text:s/>years.</text:span></text:p>
        <text:p text:style-name="P211"><text:span text:style-name="T211_1">Her<text:s/>grandfather's<text:s/>voice<text:s/>echoed<text:s/>from<text:s/>some<text:s/>forgotten<text:s/>corner<text:s/>of<text:s/>her<text:s/>mind:<text:s/></text:span><text:span text:style-name="T211_2">"Music<text:s/>follows<text:s/>the<text:s/>wind.<text:s/>And<text:s/>the<text:s/>wind<text:s/>follows<text:s/>the<text:s/>unseen."</text:span></text:p>
        <text:p text:style-name="P212"><text:span text:style-name="T212_1">Clutching<text:s/>the<text:s/>flute,<text:s/>she<text:s/>slipped<text:s/>out<text:s/>the<text:s/>door<text:s/>and<text:s/>climbed<text:s/>the<text:s/>hill<text:s/>behind<text:s/>the<text:s/>cottage.<text:s/>The<text:s/>moon<text:s/>was<text:s/>high,<text:s/>casting<text:s/>silver<text:s/>light<text:s/>across<text:s/>the<text:s/>fields.</text:span></text:p>
        <text:p text:style-name="P213"><text:span text:style-name="T213_1">She<text:s/>sat<text:s/>cross-legged<text:s/>on<text:s/>the<text:s/>crest,<text:s/>raised<text:s/>the<text:s/>flute<text:s/>to<text:s/>her<text:s/>lips,<text:s/>and<text:s/>played.</text:span></text:p>
        <text:p text:style-name="P214"><text:span text:style-name="T214_1">The<text:s/>notes<text:s/>were<text:s/>rough<text:s/>and<text:s/>unpracticed<text:s/>at<text:s/>first.<text:s/>But<text:s/>gradually,<text:s/>the<text:s/>melody<text:s/>found<text:s/>its<text:s/>shape</text:span><text:span text:style-name="T214_2">—</text:span><text:span text:style-name="T214_3">simple,<text:s/>wandering,<text:s/>lonely.<text:s/>The<text:s/>wind<text:s/>stirred<text:s/>the<text:s/>grass,<text:s/>carrying<text:s/>the<text:s/>sound<text:s/>down<text:s/>toward<text:s/>the<text:s/>darkened<text:s/>village.</text:span></text:p>
        <text:p text:style-name="P215"><text:span text:style-name="T215_1">Eryn<text:s/>closed<text:s/>her<text:s/>right<text:s/>eye.<text:s/>The<text:s/>left<text:s/>remained<text:s/>open<text:s/>beneath<text:s/>the<text:s/>patch.<text:s/>And<text:s/>for<text:s/>just<text:s/>a<text:s/>moment,<text:s/>she<text:s/>imagined<text:s/>the<text:s/>silver<text:s/>threads<text:s/>of<text:s/>the<text:s/>world<text:s/>twisting<text:s/>upward<text:s/>toward<text:s/>the<text:s/>moon.</text:span></text:p>
        <text:p text:style-name="P216"><text:span text:style-name="T216_1">She<text:s/>played<text:s/>until<text:s/>her<text:s/>breath<text:s/>ran<text:s/>out,<text:s/>then<text:s/>sat<text:s/>in<text:s/>silence.<text:s/>The<text:s/>wind<text:s/>settled.<text:s/>The<text:s/>night<text:s/>grew<text:s/>still.</text:span></text:p>
        <text:p text:style-name="P217"><text:span text:style-name="T217_1">Behind<text:s/>her,<text:s/>in<text:s/>the<text:s/>village,<text:s/>the<text:s/>river<text:s/>whispered<text:s/>beneath<text:s/>the<text:s/>bridges.</text:span><text:bookmark-start text:name="The_Flood"/></text:p>
      </text:section>
      <text:section text:style-name="S3" text:name="S3">
        <text:p text:style-name="P218"/>
        <text:p text:style-name="P219"><text:span text:style-name="T219_1">The<text:s/>Flood</text:span><text:bookmark-end text:name="The_Flood"/></text:p>
        <text:p text:style-name="P220"><text:bookmark-start text:name="The_Flood-1"/><text:span text:style-name="T220_1">The<text:s/>Flood</text:span><text:bookmark-end text:name="The_Flood-1"/></text:p>
        <text:p text:style-name="P221"><text:span text:style-name="T221_1">The<text:s/>river<text:s/>betrayed<text:s/>them.</text:span></text:p>
        <text:p text:style-name="P222"><text:span text:style-name="T222_1">It<text:s/>began<text:s/>as<text:s/>a<text:s/>distant<text:s/>rumble,<text:s/>low<text:s/>and<text:s/>indistinct,<text:s/>like<text:s/>thunder<text:s/>trapped<text:s/>beneath<text:s/>the<text:s/>earth.<text:s/>Eryn<text:s/>paused,<text:s/>spade<text:s/>in<text:s/>hand,<text:s/>and<text:s/>turned<text:s/>toward<text:s/>the<text:s/>sound.<text:s/>The<text:s/>villagers<text:s/>noticed<text:s/>it<text:s/>too</text:span><text:span text:style-name="T222_2">—</text:span><text:span text:style-name="T222_3">a<text:s/>subtle<text:s/>vibration<text:s/>through<text:s/>the<text:s/>ground,<text:s/>an<text:s/>unfamiliar<text:s/>tension<text:s/>in<text:s/>the<text:s/>air.<text:s/>But<text:s/>it<text:s/>was<text:s/>the<text:s/>Weaver<text:s/>who<text:s/>first<text:s/>understood.<text:s/>Sitting<text:s/>beneath<text:s/>the<text:s/>eaves<text:s/>of<text:s/>her<text:s/>cottage,<text:s/>she<text:s/>tilted<text:s/>her<text:s/>head<text:s/>toward<text:s/>the<text:s/>noise,<text:s/>lips<text:s/>pressing<text:s/>into<text:s/>a<text:s/>thin<text:s/>line.</text:span></text:p>
        <text:p text:style-name="P223"><text:span text:style-name="T223_1">"Something's<text:s/>coming,"<text:s/>the<text:s/>Weaver<text:s/>murmured.</text:span></text:p>
        <text:p text:style-name="P224"><text:span text:style-name="T224_1">Eryn</text:span><text:span text:style-name="T224_2">’s<text:s/>pulse<text:s/>quickened.<text:s/>She<text:s/>scanned<text:s/>the<text:s/>horizon<text:s/>beyond<text:s/>the<text:s/>fields,<text:s/>but<text:s/>there<text:s/>was<text:s/>nothing</text:span><text:span text:style-name="T224_3">—</text:span><text:span text:style-name="T224_4">just<text:s/>the<text:s/>familiar<text:s/>line<text:s/>of<text:s/>trees<text:s/>and<text:s/>the<text:s/>river’s<text:s/>lazy<text:s/>glint<text:s/>beneath<text:s/>the<text:s/>midday<text:s/>sun.</text:span></text:p>
        <text:p text:style-name="P225"><text:span text:style-name="T225_1">Then<text:s/>the<text:s/>birds<text:s/>rose,<text:s/>all<text:s/>at<text:s/>once,<text:s/>from<text:s/>the<text:s/>northern<text:s/>woods.<text:s/>A<text:s/>dark,<text:s/>frantic<text:s/>cloud.</text:span></text:p>
        <text:p text:style-name="P226"><text:span text:style-name="T226_1">The<text:s/>ground<text:s/>trembled<text:s/>harder.</text:span></text:p>
        <text:p text:style-name="P227"><text:span text:style-name="T227_1">Shouts<text:s/>erupted<text:s/>across<text:s/>the<text:s/>village<text:s/>as<text:s/>people<text:s/>abandoned<text:s/>their<text:s/>chores<text:s/>and<text:s/>ran<text:s/>toward<text:s/>higher<text:s/>ground.<text:s/>Eryn<text:s/>stood<text:s/>frozen<text:s/>for<text:s/>an<text:s/>instant,<text:s/>heart<text:s/>lurching<text:s/>toward<text:s/>the<text:s/>northern<text:s/>fields<text:s/>where<text:s/>her<text:s/>parents<text:s/>worked.<text:s/>She<text:s/>sprinted<text:s/>toward<text:s/>them,<text:s/>the<text:s/>earth<text:s/>quaking<text:s/>beneath<text:s/>her<text:s/>feet.</text:span></text:p>
        <text:p text:style-name="P228"><text:span text:style-name="T228_1">The<text:s/>sound<text:s/>grew,<text:s/>deep<text:s/>and<text:s/>monstrous,<text:s/>a<text:s/>roar<text:s/>that<text:s/>seemed<text:s/>to<text:s/>come<text:s/>from<text:s/>everywhere<text:s/>at<text:s/>once.<text:s/>When<text:s/>she<text:s/>reached<text:s/>the<text:s/>crest<text:s/>of<text:s/>the<text:s/>hill,<text:s/>she<text:s/>saw<text:s/>it:<text:s/>a<text:s/>wall<text:s/>of<text:s/>water,<text:s/>churning<text:s/>with<text:s/>uprooted<text:s/>trees,<text:s/>boulders,<text:s/>and<text:s/>debris,<text:s/>tearing<text:s/>down<text:s/>the<text:s/>valley<text:s/>like<text:s/>a<text:s/>beast<text:s/>unleashed.</text:span></text:p>
        <text:p text:style-name="P229"><text:span text:style-name="T229_1">Her<text:s/>parents<text:s/>were<text:s/>too<text:s/>far<text:s/>away.<text:s/>They<text:s/>stood<text:s/>in<text:s/>the<text:s/>open<text:s/>field,<text:s/>tools<text:s/>abandoned,<text:s/>staring<text:s/>in<text:s/>horror<text:s/>at<text:s/>the<text:s/>oncoming<text:s/>torrent.<text:s/>Eryn<text:s/>screamed<text:s/>their<text:s/>names,<text:s/>waving<text:s/>her<text:s/>arms<text:s/>as<text:s/>though<text:s/>the<text:s/>gesture<text:s/>might<text:s/>pull<text:s/>them<text:s/>toward<text:s/>her.</text:span></text:p>
        <text:p text:style-name="P230"><text:span text:style-name="T230_1">Her<text:s/>mother<text:s/>saw<text:s/>her.<text:s/>For<text:s/>a<text:s/>moment,<text:s/>their<text:s/>eyes<text:s/>locked<text:s/>across<text:s/>the<text:s/>distance.<text:s/>Then<text:s/>the<text:s/>water<text:s/>struck.</text:span></text:p>
        <text:p text:style-name="P231"><text:span text:style-name="T231_1">The<text:s/>flood<text:s/>swallowed<text:s/>them<text:s/>whole.</text:span></text:p>
        <text:p text:style-name="P232"><text:span text:style-name="T232_1">The<text:s/>shock<text:s/>of<text:s/>it<text:s/>broke<text:s/>something<text:s/>inside<text:s/>her.<text:s/>Eryn<text:s/>collapsed<text:s/>to<text:s/>her<text:s/>knees,<text:s/>watching<text:s/>as<text:s/>the<text:s/>torrent<text:s/>swept<text:s/>away<text:s/>the<text:s/>field,<text:s/>the<text:s/>fence<text:s/>line,<text:s/>the<text:s/>figures<text:s/>she<text:s/>loved<text:s/>most.<text:s/>The<text:s/>water<text:s/>surged<text:s/>past<text:s/>her<text:s/>vantage<text:s/>point,<text:s/>surging<text:s/>toward<text:s/>the<text:s/>village<text:s/>below.<text:s/>Someone<text:s/>grasped<text:s/>her<text:s/>arm</text:span><text:span text:style-name="T232_2">—</text:span><text:span text:style-name="T232_3">strong,<text:s/>wiry<text:s/>fingers.<text:s/>The<text:s/>Weaver.</text:span></text:p>
        <text:p text:style-name="P233"><text:span text:style-name="T233_1">The<text:s/>Weaver.<text:s/>"We<text:s/>have<text:s/>to<text:s/>go!"<text:s/>the<text:s/>old<text:s/>woman<text:s/>yelled.<text:s/>Eryn<text:s/>let<text:s/>herself<text:s/>be<text:s/>pulled<text:s/>to<text:s/>her<text:s/>feet.<text:s/>Together<text:s/>they<text:s/>ran,<text:s/>Eryn<text:s/>leading<text:s/>her<text:s/>by<text:s/>the<text:s/>hand<text:s/>to<text:s/>higher<text:s/>ground.</text:span></text:p>
        <text:p text:style-name="P234"/>
        <text:p text:style-name="P235"><text:bookmark-start text:name="Aftermath"/></text:p>
        <text:p text:style-name="P236"><text:span text:style-name="T236_1">Aftermath</text:span><text:bookmark-end text:name="Aftermath"/></text:p>
        <text:p text:style-name="P237"><text:span text:style-name="T237_1">The<text:s/>village<text:s/>stood<text:s/>in<text:s/>ruins.<text:s/>Half<text:s/>the<text:s/>cottages<text:s/>lay<text:s/>flattened,<text:s/>and<text:s/>the<text:s/>fields<text:s/>were<text:s/>strewn<text:s/>with<text:s/>mud<text:s/>and<text:s/>broken<text:s/>branches.<text:s/>By<text:s/>nightfall,<text:s/>the<text:s/>survivors<text:s/>gathered<text:s/>in<text:s/>the<text:s/>square<text:s/>around<text:s/>a<text:s/>meager<text:s/>fire.<text:s/>Their<text:s/>faces<text:s/>were<text:s/>hollow<text:s/>with<text:s/>shock<text:s/>and<text:s/>grief.</text:span></text:p>
        <text:p text:style-name="P238"><text:span text:style-name="T238_1">Eryn<text:s/>sat<text:s/>apart,<text:s/>wrapped<text:s/>in<text:s/>a<text:s/>threadbare<text:s/>blanket.<text:s/>Her<text:s/>body<text:s/>ached<text:s/>from<text:s/>exhaustion,<text:s/>but<text:s/>her<text:s/>mind<text:s/>remained<text:s/>numb,<text:s/>circling<text:s/>the<text:s/>image<text:s/>of<text:s/>her<text:s/>parents<text:s/>disappearing<text:s/>beneath<text:s/>the<text:s/>water.</text:span></text:p>
        <text:p text:style-name="P239"><text:span text:style-name="T239_1">Over<text:s/>the<text:s/>next<text:s/>few<text:s/>days,<text:s/>she<text:s/>threw<text:s/>herself<text:s/>into<text:s/>the<text:s/>recovery<text:s/>efforts.<text:s/>She<text:s/>helped<text:s/>clear<text:s/>debris<text:s/>from<text:s/>the<text:s/>fields,<text:s/>patched<text:s/>roofs,<text:s/>and<text:s/>comforted<text:s/>grieving<text:s/>neighbors.<text:s/>She<text:s/>wanted<text:s/>to<text:s/>belong,<text:s/>to<text:s/>help<text:s/>rebuild<text:s/>the<text:s/>village<text:s/>that<text:s/>had<text:s/>been<text:s/>her<text:s/>home.</text:span></text:p>
        <text:p text:style-name="P240"><text:span text:style-name="T240_1">But<text:s/>the<text:s/>whispers<text:s/>persisted.</text:span></text:p>
        <text:p text:style-name="P241"><text:span text:style-name="T241_1">"She<text:s/>should<text:s/>have<text:s/>seen<text:s/>it,"<text:s/>someone<text:s/>muttered<text:s/>from<text:s/>the<text:s/>shadows.</text:span></text:p>
        <text:p text:style-name="P242"><text:span text:style-name="T242_1">"Aye,"<text:s/>said<text:s/>another.<text:s/>"With<text:s/>that<text:s/>eye<text:s/>of<text:s/>hers.<text:s/>Isn't<text:s/>that<text:s/>what<text:s/>it</text:span><text:span text:style-name="T242_2">’s<text:s/>for?"</text:span></text:p>
        <text:p text:style-name="P243"><text:span text:style-name="T243_1">Eryn</text:span><text:span text:style-name="T243_2">’s<text:s/>gut<text:s/>clenched.<text:s/>She<text:s/>lowered<text:s/>her<text:s/>gaze<text:s/>to<text:s/>the<text:s/>ground.</text:span></text:p>
        <text:p text:style-name="P244"><text:span text:style-name="T244_1">"She<text:s/>warned<text:s/>us<text:s/>about<text:s/>the<text:s/>goats.<text:s/>The<text:s/>granary<text:s/>beam.<text:s/>But<text:s/>not<text:s/>this?"<text:s/>A<text:s/>voice<text:s/>she<text:s/>recognized</text:span><text:span text:style-name="T244_2">—</text:span><text:span text:style-name="T244_3">Tavrik,<text:s/>the<text:s/>miller.<text:s/>"Why<text:s/>didn't<text:s/>you<text:s/>warn<text:s/>us,<text:s/>girl?"</text:span></text:p>
        <text:p text:style-name="P245"><text:span text:style-name="T245_1">She<text:s/>looked<text:s/>up<text:s/>then.<text:s/>The<text:s/>firelight<text:s/>caught<text:s/>the<text:s/>faint<text:s/>shimmer<text:s/>of<text:s/>her<text:s/>left<text:s/>eye.<text:s/>Faces<text:s/>turned<text:s/>away<text:s/>as<text:s/>if<text:s/>from<text:s/>a<text:s/>wild<text:s/>animal.</text:span></text:p>
        <text:p text:style-name="P246"><text:span text:style-name="T246_1">"I<text:s/>didn't<text:s/>see<text:s/>it,"<text:s/>she<text:s/>whispered.<text:s/>"It<text:s/>was<text:s/>too<text:s/>far<text:s/>away."</text:span></text:p>
        <text:p text:style-name="P247"><text:span text:style-name="T247_1">"Convenient,"<text:s/>Tavrik<text:s/>said.<text:s/>"Her<text:s/>parents<text:s/>die,<text:s/>half<text:s/>the<text:s/>village<text:s/>is<text:s/>lost,<text:s/>and<text:s/>she<text:s/>saw<text:s/>nothing?<text:s/>Maybe<text:s/>that<text:s/>eye<text:s/>of<text:s/>hers<text:s/>brought<text:s/>the<text:s/>flood.<text:s/>Maybe<text:s/>it<text:s/>draws<text:s/>misfortune."</text:span></text:p>
        <text:p text:style-name="P248"><text:span text:style-name="T248_1">"That's<text:s/>not<text:s/>how<text:s/>it<text:s/>works,"<text:s/>she<text:s/>said,<text:s/>voice<text:s/>trembling.</text:span></text:p>
        <text:p text:style-name="P249"><text:span text:style-name="T249_1">"How<text:s/>would<text:s/>we<text:s/>know?<text:s/>We<text:s/>never<text:s/>asked<text:s/>for<text:s/>it.<text:s/>Or<text:s/>for<text:s/>you."</text:span></text:p>
        <text:p text:style-name="P250"><text:span text:style-name="T250_1">Murmurs<text:s/>of<text:s/>agreement<text:s/>rippled<text:s/>through<text:s/>the<text:s/>crowd.<text:s/>Fear<text:s/>mixed<text:s/>with<text:s/>anger<text:s/>in<text:s/>their<text:s/>eyes.</text:span></text:p>
        <text:p text:style-name="P251"><text:span text:style-name="T251_1">Eryn<text:s/>stood,<text:s/>the<text:s/>blanket<text:s/>falling<text:s/>away.<text:s/>The<text:s/>ache<text:s/>in<text:s/>her<text:s/>left<text:s/>eye<text:s/>flared<text:s/>into<text:s/>a<text:s/>sharp,<text:s/>stabbing<text:s/>heat.</text:span></text:p>
        <text:p text:style-name="P252"><text:span text:style-name="T252_1">The<text:s/>Weaver<text:s/>appeared<text:s/>beside<text:s/>her,<text:s/>laying<text:s/>a<text:s/>hand<text:s/>on<text:s/>her<text:s/>arm.<text:s/>"Not<text:s/>tonight,"<text:s/>she<text:s/>said<text:s/>softly.<text:s/>"Come,<text:s/>lass."</text:span></text:p>
        <text:p text:style-name="P253"><text:span text:style-name="T253_1">Eryn<text:s/>followed<text:s/>her<text:s/>back<text:s/>to<text:s/>the<text:s/>cottage.<text:s/>She<text:s/>sat<text:s/>at<text:s/>the<text:s/>loom</text:span><text:span text:style-name="T253_2">’s<text:s/>side,<text:s/>silent,<text:s/>while<text:s/>the<text:s/>Weaver<text:s/>brewed<text:s/>tea.<text:s/></text:span></text:p>
        <text:p text:style-name="P254"><text:span text:style-name="T254_1">"They<text:s/>hate<text:s/>me,"<text:s/>Eryn<text:s/>said<text:s/>at<text:s/>last.</text:span></text:p>
        <text:p text:style-name="P255"><text:span text:style-name="T255_1">"They<text:s/>fear<text:s/>you,"<text:s/>the<text:s/>Weaver<text:s/>corrected.<text:s/>"It's<text:s/>not<text:s/>the<text:s/>same."</text:span></text:p>
        <text:p text:style-name="P256"><text:span text:style-name="T256_1">"Feels<text:s/>the<text:s/>same."</text:span></text:p>
        <text:p text:style-name="P257"><text:span text:style-name="T257_1">The<text:s/>Weaver<text:s/>sighed.<text:s/>"Fear<text:s/>needs<text:s/>a<text:s/>face.<text:s/>Today,<text:s/>it</text:span><text:span text:style-name="T257_2">’s<text:s/>yours."</text:span></text:p>
        <text:p text:style-name="P258"><text:span text:style-name="T258_1">“The<text:s/>butterfly<text:s/>said,<text:s/>“YOU<text:s/>ARE<text:s/>CLAIMED!”<text:s/>For<text:s/>what?<text:s/>Misery?<text:s/>If<text:s/>this<text:s/>‘twilight<text:s/>eye’<text:s/>is<text:s/>so<text:s/>wonderful,<text:s/>why<text:s/>didn’t<text:s/>it<text:s/>warn<text:s/>me?”<text:s/>What<text:s/>kind<text:s/>of<text:s/>cruel,<text:s/>sick<text:s/>joke<text:s/>is<text:s/>all<text:s/>this?</text:span></text:p>
        <text:p text:style-name="P259"><text:span text:style-name="T259_1">The<text:s/>Weaver<text:s/>took<text:s/>her<text:s/>into<text:s/>arms<text:s/>and<text:s/>held<text:s/>her<text:s/>as<text:s/>she<text:s/>sobbed.</text:span><text:bookmark-start text:name="The_Impulsive_Departure"/></text:p>
      </text:section>
      <text:section text:style-name="S4" text:name="S4">
        <text:p text:style-name="P260"/>
        <text:p text:style-name="P261"><text:span text:style-name="T261_1">The<text:s/>Impulsive<text:s/>Departure</text:span><text:bookmark-end text:name="The_Impulsive_Departure"/></text:p>
        <text:p text:style-name="P262"><text:span text:style-name="T262_1">The<text:s/>impulsive<text:s/>departure</text:span></text:p>
        <text:p text:style-name="P263"><text:span text:style-name="T263_1">That<text:s/>night,<text:s/>with<text:s/>the<text:s/>villagers'<text:s/>words<text:s/>assaulting<text:s/>her<text:s/>mind<text:s/></text:span><text:span text:style-name="T263_2">—</text:span><text:span text:style-name="T263_3"><text:s/>on<text:s/>top<text:s/>of<text:s/>losing<text:s/>her<text:s/>parents<text:s/>and<text:s/>all<text:s/>that<text:s/>had<text:s/>befallen<text:s/>her<text:s/></text:span><text:span text:style-name="T263_4">—</text:span><text:span text:style-name="T263_5"><text:s/>something<text:s/>in<text:s/>Eryn<text:s/>snapped.<text:s/></text:span></text:p>
        <text:p text:style-name="P264"><text:span text:style-name="T264_1">She<text:s/>threw<text:s/>a<text:s/>few<text:s/>things<text:s/>into<text:s/>a<text:s/>small<text:s/>satchel<text:s/></text:span><text:span text:style-name="T264_2">—</text:span><text:span text:style-name="T264_3"><text:s/>a<text:s/>crust<text:s/>of<text:s/>bread,<text:s/>a<text:s/>water<text:s/>flask,<text:s/>her<text:s/>flute,<text:s/>and<text:s/>a<text:s/>single<text:s/>copper<text:s/>coin<text:s/>she'd<text:s/>found<text:s/>years<text:s/>ago<text:s/>in<text:s/>the<text:s/>village<text:s/>square.<text:s/>She<text:s/>left<text:s/>the<text:s/>Weaver</text:span><text:span text:style-name="T264_4">’s<text:s/>cottage<text:s/>just<text:s/>before<text:s/>dawn,<text:s/>slipping<text:s/>through<text:s/>the<text:s/>door<text:s/>without<text:s/>a<text:s/>word.<text:s/>The<text:s/>floor<text:s/>creaked<text:s/>softly<text:s/>beneath<text:s/>her<text:s/>step.</text:span></text:p>
        <text:p text:style-name="P265"><text:span text:style-name="T265_1">From<text:s/>her<text:s/>bed,<text:s/>the<text:s/>Weaver<text:s/>stirred<text:s/>but<text:s/>said<text:s/>nothing.<text:s/>Her<text:s/>sightless<text:s/>eyes<text:s/>opened,<text:s/>as<text:s/>if<text:s/>feeling<text:s/>the<text:s/>shift<text:s/>in<text:s/>the<text:s/>air,<text:s/>and<text:s/>she<text:s/>listened<text:s/>as<text:s/>Eryn's<text:s/>footsteps<text:s/>faded<text:s/>into<text:s/>the<text:s/>misty<text:s/>morning.<text:s/>A<text:s/>faint,<text:s/>sad<text:s/>smile<text:s/>touched<text:s/>her<text:s/>lips.<text:s/>"Safe<text:s/>travels,<text:s/>child,"<text:s/>she<text:s/>whispered<text:s/>to<text:s/>the<text:s/>empty<text:s/>room.</text:span></text:p>
        <text:p text:style-name="P266"><text:span text:style-name="T266_1">The<text:s/>road,<text:s/>Eryn<text:s/>thought,<text:s/>led<text:s/>somewhere.<text:s/>And<text:s/>anywhere<text:s/>was<text:s/>better<text:s/>than<text:s/>here.</text:span></text:p>
        <text:p text:style-name="P267"><text:span text:style-name="T267_1">The<text:s/>first<text:s/>steps<text:s/>felt<text:s/>like<text:s/>freedom<text:s/></text:span><text:span text:style-name="T267_2">—</text:span><text:span text:style-name="T267_3"><text:s/>crisp<text:s/>air<text:s/>in<text:s/>her<text:s/>lungs,<text:s/>the<text:s/>open<text:s/>path<text:s/>ahead.<text:s/>The<text:s/>village<text:s/>disappeared<text:s/>behind<text:s/>her,<text:s/>swallowed<text:s/>by<text:s/>mist<text:s/>and<text:s/>memory.<text:s/>She<text:s/>walked<text:s/>with<text:s/>purpose,<text:s/>imagining<text:s/>bustling<text:s/>towns,<text:s/>friendly<text:s/>strangers,<text:s/>perhaps<text:s/>even<text:s/>answers<text:s/>to<text:s/>the<text:s/>restless<text:s/>longing<text:s/>that<text:s/>haunted<text:s/>her<text:s/>nights.</text:span></text:p>
        <text:p text:style-name="P268"><text:span text:style-name="T268_1">But<text:s/>the<text:s/>road<text:s/>was<text:s/>not<text:s/>what<text:s/>she'd<text:s/>imagined.<text:s/>The<text:s/>packed<text:s/>dirt<text:s/>turned<text:s/>to<text:s/>thick<text:s/>mud<text:s/>beneath<text:s/>her<text:s/>shoes.<text:s/>It<text:s/>stretched<text:s/>on<text:s/>endlessly,<text:s/>flanked<text:s/>by<text:s/>twisted,<text:s/>leafless<text:s/>trees.<text:s/>Her<text:s/>feet<text:s/>ached;<text:s/>her<text:s/>satchel<text:s/>grew<text:s/>lighter<text:s/>with<text:s/>each<text:s/>passing<text:s/>hour.<text:s/>By<text:s/>midday,<text:s/>the<text:s/>bread<text:s/>was<text:s/>gone.<text:s/>By<text:s/>evening,<text:s/>the<text:s/>water<text:s/>too.</text:span></text:p>
        <text:p text:style-name="P269"><text:span text:style-name="T269_1">She<text:s/>reached<text:s/>a<text:s/>small<text:s/>roadside<text:s/>inn<text:s/>as<text:s/>the<text:s/>sun<text:s/>dipped<text:s/>below<text:s/>the<text:s/>horizon.<text:s/>The<text:s/>lanterns<text:s/>cast<text:s/>warm,<text:s/>inviting<text:s/>glows<text:s/>through<text:s/>fogged<text:s/>windows.<text:s/>Eryn<text:s/>stepped<text:s/>inside,<text:s/>clutching<text:s/>her<text:s/>copper<text:s/>coin.<text:s/>The<text:s/>innkeeper,<text:s/>a<text:s/>stout<text:s/>man<text:s/>with<text:s/>narrowed<text:s/>eyes,<text:s/>listened<text:s/>to<text:s/>her<text:s/>request<text:s/>for<text:s/>food.<text:s/>When<text:s/>she<text:s/>held<text:s/>up<text:s/>the<text:s/>coin,<text:s/>he<text:s/>barked<text:s/>a<text:s/>laugh.</text:span></text:p>
        <text:p text:style-name="P270"><text:span text:style-name="T270_1">"One<text:s/>copper?<text:s/>For<text:s/>supper?"<text:s/>He<text:s/>shook<text:s/>his<text:s/>head.<text:s/>"That'll<text:s/>buy<text:s/>you<text:s/>a<text:s/>sniff<text:s/>of<text:s/>the<text:s/>stew,<text:s/>girl."</text:span></text:p>
        <text:p text:style-name="P271"><text:span text:style-name="T271_1">The<text:s/>patrons<text:s/>laughed.<text:s/>Eryn<text:s/>flushed,<text:s/>mumbling<text:s/>thanks<text:s/>as<text:s/>she<text:s/>backed<text:s/>out<text:s/>of<text:s/>the<text:s/>inn,<text:s/>the<text:s/>sting<text:s/>of<text:s/>humiliation<text:s/>burning<text:s/>as<text:s/>hot<text:s/>as<text:s/>her<text:s/>empty<text:s/>stomach.<text:s/></text:span></text:p>
        <text:p text:style-name="P272"><text:span text:style-name="T272_1">She<text:s/>sank<text:s/>onto<text:s/>the<text:s/>stone<text:s/>steps<text:s/>outside,<text:s/>pulling<text:s/>her<text:s/>cloak<text:s/>tighter<text:s/>around<text:s/>her.<text:s/>Hunger<text:s/>gnawed<text:s/>at<text:s/>her,<text:s/>but<text:s/>worse<text:s/>was<text:s/>the<text:s/>growing<text:s/>realization<text:s/>that<text:s/></text:span><text:span text:style-name="T272_2">she<text:s/>had<text:s/>no<text:s/>plan</text:span><text:span text:style-name="T272_3"><text:s/></text:span><text:span text:style-name="T272_4">—</text:span><text:span text:style-name="T272_5"><text:s/>just<text:s/>the<text:s/>road<text:s/>and<text:s/>her<text:s/>worn<text:s/>shoes,<text:s/>leading<text:s/>nowhere.</text:span></text:p>
        <text:p text:style-name="P273"><text:span text:style-name="T273_1">Her<text:s/>fingers<text:s/>drifted<text:s/>to<text:s/>her<text:s/>satchel.<text:s/>The<text:s/></text:span><text:span text:style-name="T273_2">flute</text:span><text:span text:style-name="T273_3">.</text:span></text:p>
        <text:p text:style-name="P274"><text:span text:style-name="T274_1">She<text:s/>hadn</text:span><text:span text:style-name="T274_2">’t<text:s/>even<text:s/>thought<text:s/>about<text:s/>it<text:s/>since<text:s/>leaving<text:s/>the<text:s/>village.<text:s/>But<text:s/>now,<text:s/>in<text:s/>the<text:s/>quiet<text:s/>dusk,<text:s/>it<text:s/>felt<text:s/>like<text:s/>the<text:s/>only<text:s/>friend<text:s/>she<text:s/>had.<text:s/>She<text:s/>pulled<text:s/>it<text:s/>out,<text:s/>turning<text:s/>it<text:s/>over<text:s/>in<text:s/>her<text:s/>hands,<text:s/>before<text:s/>lifting<text:s/>it<text:s/>to<text:s/>her<text:s/>lips.</text:span></text:p>
        <text:p text:style-name="P275"><text:span text:style-name="T275_1">The<text:s/>first<text:s/>notes<text:s/>were<text:s/>shaky<text:s/></text:span><text:span text:style-name="T275_2">—</text:span><text:span text:style-name="T275_3"><text:s/>fragile,<text:s/>like<text:s/>her<text:s/>own<text:s/>breath.<text:s/>But<text:s/>as<text:s/>she<text:s/>closed<text:s/>her<text:s/>eyes,<text:s/>the<text:s/>melody<text:s/>deepened,<text:s/>soft<text:s/>and<text:s/>mournful.<text:s/>It<text:s/>wasn</text:span><text:span text:style-name="T275_4">’t<text:s/>a<text:s/>song<text:s/>of<text:s/>joy<text:s/>or<text:s/>hope;<text:s/>it<text:s/>was<text:s/>raw<text:s/>and<text:s/>aching,<text:s/></text:span><text:span text:style-name="T275_5">a<text:s/>melody<text:s/>of<text:s/>longing<text:s/>and<text:s/>loss</text:span><text:span text:style-name="T275_6">.</text:span></text:p>
        <text:p text:style-name="P276"><text:span text:style-name="T276_1">A<text:s/>few<text:s/>passersby<text:s/>slowed.</text:span></text:p>
        <text:p text:style-name="P277"><text:span text:style-name="T277_1">The<text:s/>clink<text:s/>of<text:s/>a<text:s/>coin<text:s/>landing<text:s/>in<text:s/>her<text:s/>satchel<text:s/>made<text:s/>her<text:s/>eyes<text:s/>snap<text:s/>open.<text:s/>An<text:s/>older<text:s/>man,<text:s/>wrapped<text:s/>in<text:s/>a<text:s/>heavy<text:s/>cloak,<text:s/>offered<text:s/>her<text:s/>a<text:s/>soft<text:s/>smile<text:s/>before<text:s/>continuing<text:s/>on<text:s/>his<text:s/>way.</text:span></text:p>
        <text:p text:style-name="P278"><text:span text:style-name="T278_1">Eryn<text:s/>blinked,<text:s/>stunned.</text:span></text:p>
        <text:p text:style-name="P279"><text:span text:style-name="T279_1">She<text:s/>kept<text:s/>playing,<text:s/>the<text:s/>music<text:s/>becoming<text:s/>steadier.<text:s/>Over<text:s/>the<text:s/>next<text:s/>hour,<text:s/>a<text:s/>few<text:s/>more<text:s/>coins<text:s/>trickled<text:s/>in<text:s/></text:span><text:span text:style-name="T279_2">—</text:span><text:span text:style-name="T279_3"><text:s/>small<text:s/>offerings,<text:s/>but<text:s/>enough<text:s/>for<text:s/>a<text:s/>crust<text:s/>of<text:s/>bread<text:s/>and<text:s/>a<text:s/>cup<text:s/>of<text:s/>thin<text:s/>broth.</text:span></text:p>
        <text:p text:style-name="P280"><text:span text:style-name="T280_1">I<text:s/>can<text:s/>do<text:s/>this,</text:span><text:span text:style-name="T280_2"><text:s/>she<text:s/>thought,<text:s/>hope<text:s/>flickering<text:s/>in<text:s/>her<text:s/>chest.</text:span></text:p>
        <text:p text:style-name="P281"><text:span text:style-name="T281_1">For<text:s/>the<text:s/>next<text:s/>few<text:s/>days,<text:s/>she<text:s/>walked<text:s/>from<text:s/>hamlet<text:s/>to<text:s/>hamlet,<text:s/>stopping<text:s/>in<text:s/>busy<text:s/>squares<text:s/>or<text:s/>by<text:s/>the<text:s/>roadside<text:s/>to<text:s/>play.<text:s/>The<text:s/>flute<text:s/>brought<text:s/>enough<text:s/>for<text:s/>scraps<text:s/>of<text:s/>food<text:s/></text:span><text:span text:style-name="T281_2">—</text:span><text:span text:style-name="T281_3"><text:s/>a<text:s/>few<text:s/>coins<text:s/>here,<text:s/>a<text:s/>half<text:s/>loaf<text:s/>there<text:s/></text:span><text:span text:style-name="T281_4">—</text:span><text:span text:style-name="T281_5"><text:s/>but<text:s/>never<text:s/>enough<text:s/>for<text:s/>a<text:s/>real<text:s/>meal<text:s/>or<text:s/>a<text:s/>warm<text:s/>bed<text:s/>to<text:s/>sleep.</text:span></text:p>
        <text:p text:style-name="P282"><text:span text:style-name="T282_1">Nights<text:s/>were<text:s/>the<text:s/>hardest.<text:s/>She<text:s/>huddled<text:s/>under<text:s/>hedges<text:s/>or<text:s/>beneath<text:s/>trees,<text:s/>clutching<text:s/>her<text:s/>satchel,<text:s/>the<text:s/>cold<text:s/>seeping<text:s/>into<text:s/>her<text:s/>bones.<text:s/>Her<text:s/></text:span><text:span text:style-name="T282_2">Twilight<text:s/>Eye</text:span><text:span text:style-name="T282_3"><text:s/>ached<text:s/>more<text:s/>at<text:s/>night,<text:s/>the<text:s/>shadows<text:s/>twisting<text:s/>into<text:s/>strange,<text:s/>flickering<text:s/>forms<text:s/>she<text:s/>couldn't<text:s/>understand.</text:span></text:p>
        <text:p text:style-name="P283"><text:span text:style-name="T283_1">The<text:s/>longer<text:s/>she<text:s/>walked,<text:s/>the<text:s/>more<text:s/>the<text:s/>initial<text:s/>thrill<text:s/>of<text:s/>freedom<text:s/>dulled<text:s/>into<text:s/>exhaustion.<text:s/>Her<text:s/>shoes<text:s/>wore<text:s/>thin,<text:s/>her<text:s/>hands<text:s/>grew<text:s/>stiff<text:s/>from<text:s/>the<text:s/>cold,<text:s/>and<text:s/>the<text:s/>music<text:s/>from<text:s/>her<text:s/>flute<text:s/>turned<text:s/>hollow,<text:s/>the<text:s/>melodies<text:s/>echoing<text:s/>her<text:s/>despair.</text:span></text:p>
        <text:p text:style-name="P284"><text:span text:style-name="T284_1">By<text:s/>the<text:s/>fifth<text:s/>day,<text:s/>she<text:s/>was<text:s/>done.<text:s/>Her<text:s/>legs<text:s/>trembled<text:s/>with<text:s/>every<text:s/>step,<text:s/>her<text:s/>stomach<text:s/>hollow<text:s/>and<text:s/>cramping.<text:s/>She<text:s/>tried<text:s/>to<text:s/>play<text:s/>her<text:s/>flute<text:s/>again,<text:s/>but<text:s/>the<text:s/>notes<text:s/>faltered,<text:s/>her<text:s/>breath<text:s/>too<text:s/>weak<text:s/>to<text:s/>carry<text:s/>them.</text:span></text:p>
        <text:p text:style-name="P285"><text:span text:style-name="T285_1">Finally,<text:s/>too<text:s/>exhausted<text:s/>to<text:s/>continue,<text:s/>Eryn<text:s/>sat<text:s/>by<text:s/>the<text:s/>side<text:s/>of<text:s/>the<text:s/>road,<text:s/>her<text:s/>head<text:s/>drooped<text:s/>against<text:s/>her<text:s/>knees.<text:s/>Tears<text:s/>stung<text:s/>her<text:s/>eyes,<text:s/>but<text:s/>she<text:s/>was<text:s/>too<text:s/>tired<text:s/>and<text:s/>hungry<text:s/>even<text:s/>to<text:s/>cry.</text:span></text:p>
        <text:p text:style-name="P286"><text:span text:style-name="T286_1">I<text:s/>need<text:s/>to<text:s/>go<text:s/>home.</text:span></text:p>
        <text:p text:style-name="P287"><text:span text:style-name="T287_1">The<text:s/>realization<text:s/>was<text:s/>bitter<text:s/>but<text:s/>undeniable.<text:s/>She<text:s/>had<text:s/>tried<text:s/></text:span><text:span text:style-name="T287_2">—</text:span><text:span text:style-name="T287_3"><text:s/>really<text:s/>tried<text:s/></text:span><text:span text:style-name="T287_4">—</text:span><text:span text:style-name="T287_5"><text:s/>but<text:s/>this<text:s/>path<text:s/>wasn</text:span><text:span text:style-name="T287_6">’t<text:s/>hers.<text:s/>She<text:s/>would<text:s/>return<text:s/>to<text:s/>the<text:s/>Weaver,<text:s/>even<text:s/>if<text:s/>it<text:s/>meant<text:s/>facing<text:s/>her<text:s/>shame.</text:span></text:p>
        <text:p text:style-name="P288"><text:span text:style-name="T288_1">That</text:span><text:span text:style-name="T288_2">’s<text:s/>when<text:s/>she<text:s/>heard<text:s/>it<text:s/></text:span><text:span text:style-name="T288_3">—</text:span><text:span text:style-name="T288_4"><text:s/>the<text:s/>creak<text:s/>of<text:s/>wooden<text:s/>wheels<text:s/>approaching.</text:span></text:p>
        <text:p text:style-name="P289"><text:span text:style-name="T289_1">She<text:s/>turned<text:s/>her<text:s/>head<text:s/>slightly,<text:s/>too<text:s/>weary<text:s/>to<text:s/>care.<text:s/>A<text:s/>cart,<text:s/>laden<text:s/>with<text:s/>sacks<text:s/>of<text:s/>grain,<text:s/>rumbled<text:s/>toward<text:s/>her.<text:s/>The<text:s/>driver<text:s/>was<text:s/>a<text:s/>woman<text:s/>with<text:s/>sharp<text:s/>eyes<text:s/>and<text:s/>a<text:s/>weathered<text:s/>face.</text:span></text:p>
        <text:p text:style-name="P290"><text:span text:style-name="T290_1">The<text:s/>cart<text:s/>slowed.<text:s/>The<text:s/>woman<text:s/>squinted<text:s/>down.<text:s/>"Where<text:s/>you<text:s/>headed,<text:s/>girl?"</text:span></text:p>
        <text:p text:style-name="P291"><text:span text:style-name="T291_1">Eryn<text:s/>opened<text:s/>her<text:s/>mouth<text:s/>to<text:s/>answer,<text:s/>but<text:s/>no<text:s/>words<text:s/>came.<text:s/>Her<text:s/>throat<text:s/>was<text:s/>too<text:s/>dry.</text:span></text:p>
        <text:p text:style-name="P292"><text:span text:style-name="T292_1">The<text:s/>woman<text:s/>clucked<text:s/>her<text:s/>tongue,<text:s/>hopped<text:s/>down,<text:s/>and<text:s/>handed<text:s/>her<text:s/>a<text:s/>waterskin.<text:s/>Eryn<text:s/>drank<text:s/>greedily,<text:s/>water<text:s/>trickling<text:s/>down<text:s/>her<text:s/>chin.</text:span></text:p>
        <text:p text:style-name="P293"><text:span text:style-name="T293_1">"Running<text:s/>away,<text:s/>eh?"<text:s/>the<text:s/>woman<text:s/>asked.</text:span></text:p>
        <text:p text:style-name="P294"><text:span text:style-name="T294_1">Eryn<text:s/>managed<text:s/>a<text:s/>nod.</text:span></text:p>
        <text:p text:style-name="P295"><text:span text:style-name="T295_1">"Happens,"<text:s/>the<text:s/>woman<text:s/>said.<text:s/>"Come<text:s/>on,<text:s/>then.<text:s/>There</text:span><text:span text:style-name="T295_2">’s<text:s/>no<text:s/>shame<text:s/>in<text:s/>falling,<text:s/>only<text:s/>in<text:s/>staying<text:s/>down.<text:s/>Where<text:s/>do<text:s/>you<text:s/>belong?"</text:span></text:p>
        <text:p text:style-name="P296"><text:span text:style-name="T296_1">Eryn<text:s/>hesitated,<text:s/>then<text:s/>whispered,<text:s/>"The<text:s/>Weaver."</text:span></text:p>
        <text:p text:style-name="P297"><text:span text:style-name="T297_1">The<text:s/>woman</text:span><text:span text:style-name="T297_2">’s<text:s/>eyebrows<text:s/>lifted.<text:s/>"The<text:s/>Weaver?<text:s/>She's<text:s/>barely<text:s/>off<text:s/>my<text:s/>path.<text:s/>Hop<text:s/>on."</text:span></text:p>
        <text:p text:style-name="P298"><text:span text:style-name="T298_1">The<text:s/>woman<text:s/>helped<text:s/>her<text:s/>onto<text:s/>the<text:s/>cart,<text:s/>wrapped<text:s/>her<text:s/>in<text:s/>an<text:s/>old<text:s/>wool<text:s/>blanket,<text:s/>and<text:s/>turned<text:s/>the<text:s/>horse<text:s/>around.<text:s/>They<text:s/>rode<text:s/>in<text:s/>silence<text:s/>back<text:s/>toward<text:s/>the<text:s/>village.</text:span></text:p>
        <text:p text:style-name="P299"><text:span text:style-name="T299_1">When<text:s/>they<text:s/>reached<text:s/>the<text:s/>Weaver's<text:s/>cottage,<text:s/>the<text:s/>woman<text:s/>set<text:s/>the<text:s/>brake<text:s/>and<text:s/>helped<text:s/>Eryn<text:s/>down.<text:s/>The<text:s/>door<text:s/>opened<text:s/>before<text:s/>they<text:s/>could<text:s/>knock.<text:s/>The<text:s/>Weaver<text:s/>stood<text:s/>there,<text:s/>unseeing<text:s/>eyes<text:s/>gazing<text:s/>past<text:s/>them.</text:span></text:p>
        <text:p text:style-name="P300"><text:span text:style-name="T300_1">The<text:s/>Weaver<text:s/>said<text:s/>simply,<text:s/>"Hello,<text:s/>love.<text:s/>Would<text:s/>you<text:s/>like<text:s/>some<text:s/>soup?"<text:s/>Eryn<text:s/>fell<text:s/>into<text:s/>her<text:s/>arms,<text:s/>sobbing.</text:span></text:p>
        <text:p text:style-name="P301"><text:bookmark-start text:name="Decision_to_go_to_Briala"/></text:p>
        <text:p text:style-name="P302"><text:span text:style-name="T302_1">Decision<text:s/>to<text:s/>go<text:s/>to<text:s/>Briala</text:span><text:bookmark-end text:name="Decision_to_go_to_Briala"/></text:p>
        <text:p text:style-name="P303"><text:span text:style-name="T303_1">The<text:s/>next<text:s/>morning<text:s/>the<text:s/>sun<text:s/>filtered<text:s/>weakly<text:s/>through<text:s/>the<text:s/>cottage<text:s/>window,<text:s/>casting<text:s/>long,<text:s/>thin<text:s/>beams<text:s/>across<text:s/>the<text:s/>loom.<text:s/>The<text:s/>rhythmic<text:s/>clack<text:s/>of<text:s/>the<text:s/>Weaver</text:span><text:span text:style-name="T303_2">’s<text:s/>shuttle<text:s/>echoed<text:s/>through<text:s/>the<text:s/>quiet<text:s/>space,<text:s/>steady<text:s/>and<text:s/>unhurried.</text:span></text:p>
        <text:p text:style-name="P304"><text:span text:style-name="T304_1">Eryn<text:s/>sat<text:s/>at<text:s/>the<text:s/>wooden<text:s/>table,<text:s/>her<text:s/>hands<text:s/>wrapped<text:s/>around<text:s/>a<text:s/>bowl<text:s/>of<text:s/>thin<text:s/>porridge.<text:s/>She<text:s/>stirred<text:s/>it<text:s/>absently,<text:s/>not<text:s/>eating.<text:s/>Her<text:s/>body<text:s/>ached<text:s/>from<text:s/>the<text:s/>days<text:s/>on<text:s/>the<text:s/>road<text:s/></text:span><text:span text:style-name="T304_2">—</text:span><text:span text:style-name="T304_3"><text:s/>the<text:s/>cold,<text:s/>the<text:s/>hunger<text:s/></text:span><text:span text:style-name="T304_4">—</text:span><text:span text:style-name="T304_5"><text:s/>but<text:s/>worse<text:s/>than<text:s/>the<text:s/>physical<text:s/>pain<text:s/>was<text:s/>the<text:s/>heaviness<text:s/>inside<text:s/>her.</text:span></text:p>
        <text:p text:style-name="P305"><text:span text:style-name="T305_1">The<text:s/>Weaver</text:span><text:span text:style-name="T305_2">’s<text:s/>sightless<text:s/>eyes<text:s/>faced<text:s/>the<text:s/>loom,<text:s/>but<text:s/>her<text:s/>voice<text:s/>broke<text:s/>the<text:s/>silence.<text:s/>“You’re<text:s/>awfully<text:s/>quiet<text:s/>this<text:s/>morning,<text:s/>love.”</text:span></text:p>
        <text:p text:style-name="P306"><text:span text:style-name="T306_1">Eryn</text:span><text:span text:style-name="T306_2">’s<text:s/>fingers<text:s/>tightened<text:s/>around<text:s/>the<text:s/>spoon.<text:s/>“I<text:s/>don’t<text:s/>know<text:s/>what<text:s/>to<text:s/>say.”</text:span></text:p>
        <text:p text:style-name="P307"><text:span text:style-name="T307_1">The<text:s/>Weaver</text:span><text:span text:style-name="T307_2">’s<text:s/>hands<text:s/>didn’t<text:s/>stop<text:s/>moving.<text:s/>“No<text:s/>need<text:s/>to<text:s/>say<text:s/>anything.<text:s/>You’re<text:s/>here.<text:s/>That’s<text:s/>enough.”</text:span></text:p>
        <text:p text:style-name="P308"><text:span text:style-name="T308_1">The<text:s/>kindness<text:s/>in<text:s/>her<text:s/>tone<text:s/>made<text:s/>Eryn</text:span><text:span text:style-name="T308_2">’s<text:s/>throat<text:s/>tighten.<text:s/>“I<text:s/>shouldn’t<text:s/>have<text:s/>left.<text:s/>It<text:s/>was<text:s/>stupid.”</text:span></text:p>
        <text:p text:style-name="P309"><text:span text:style-name="T309_1">The<text:s/>shuttle<text:s/>clacked<text:s/>against<text:s/>the<text:s/>loom.<text:s/></text:span><text:span text:style-name="T309_2">“Perhaps.<text:s/>But<text:s/>sometimes<text:s/>we<text:s/>need<text:s/>to<text:s/>be<text:s/>stupid<text:s/>before<text:s/>we<text:s/>can<text:s/>be<text:s/>wise.”</text:span></text:p>
        <text:p text:style-name="P310"><text:span text:style-name="T310_1">Eryn<text:s/>let<text:s/>out<text:s/>a<text:s/>sharp<text:s/>breath<text:s/></text:span><text:span text:style-name="T310_2">—</text:span><text:span text:style-name="T310_3"><text:s/>a<text:s/>half-laugh,<text:s/>half-sob.<text:s/></text:span><text:span text:style-name="T310_4">“I<text:s/>thought<text:s/>I<text:s/>could<text:s/>manage<text:s/>on<text:s/>my<text:s/>own.<text:s/>I<text:s/>thought...<text:s/>I<text:s/>don’t<text:s/>know<text:s/>what<text:s/>I<text:s/>thought.”</text:span></text:p>
        <text:p text:style-name="P311"><text:span text:style-name="T311_1">The<text:s/>Weaver<text:s/>set<text:s/>the<text:s/>shuttle<text:s/>down<text:s/>and<text:s/>turned<text:s/>her<text:s/>head<text:s/>slightly<text:s/>toward<text:s/>Eryn.<text:s/></text:span><text:span text:style-name="T311_2">“You<text:s/>thought<text:s/>the<text:s/>road<text:s/>might<text:s/>give<text:s/>you<text:s/>something<text:s/>this<text:s/>place<text:s/>couldn’t.<text:s/>Freedom,<text:s/>maybe.<text:s/>A<text:s/>chance<text:s/>to<text:s/>be<text:s/>someone<text:s/>else.”</text:span></text:p>
        <text:p text:style-name="P312"><text:span text:style-name="T312_1">Eryn<text:s/>nodded,<text:s/>though<text:s/>she<text:s/>wasn</text:span><text:span text:style-name="T312_2">’t<text:s/>sure<text:s/>if<text:s/>the<text:s/>Weaver<text:s/>could<text:s/>sense<text:s/>it.<text:s/>“I<text:s/>wanted<text:s/>to<text:s/>be...<text:s/>normal<text:s/>again.<text:s/>Before<text:s/>all<text:s/>this.”<text:s/>She<text:s/>gestured<text:s/>vaguely<text:s/>toward<text:s/>her<text:s/>left<text:s/>eye,<text:s/>the<text:s/>Twilight<text:s/>Eye<text:s/>hidden<text:s/>beneath<text:s/>its<text:s/>patch.</text:span></text:p>
        <text:p text:style-name="P313"><text:span text:style-name="T313_1">The<text:s/>Weaver</text:span><text:span text:style-name="T313_2">’s<text:s/>voice<text:s/>softened.<text:s/>“But<text:s/>you<text:s/>aren’t<text:s/>that<text:s/>girl<text:s/>anymore,<text:s/>are<text:s/>you?”</text:span></text:p>
        <text:p text:style-name="P314"><text:span text:style-name="T314_1">Eryn<text:s/>swallowed<text:s/>hard.<text:s/></text:span><text:span text:style-name="T314_2">“I<text:s/>don’t<text:s/>even<text:s/>know<text:s/>who<text:s/>I<text:s/>am.”</text:span></text:p>
        <text:p text:style-name="P315"><text:span text:style-name="T315_1">The<text:s/>loom<text:s/>creaked<text:s/>as<text:s/>the<text:s/>Weaver<text:s/>leaned<text:s/>back<text:s/>slightly.<text:s/></text:span><text:span text:style-name="T315_2">“Well,<text:s/>that’s<text:s/>something<text:s/>to<text:s/>work<text:s/>on,<text:s/>isn’t<text:s/>it?<text:s/>But<text:s/>you<text:s/>won’t<text:s/>find<text:s/>the<text:s/>answer<text:s/>sitting<text:s/>here<text:s/>feeling<text:s/>sorry<text:s/>for<text:s/>yourself.”</text:span></text:p>
        <text:p text:style-name="P316"><text:span text:style-name="T316_1">Eryn<text:s/>flushed<text:s/>but<text:s/>didn</text:span><text:span text:style-name="T316_2">’t<text:s/>argue.<text:s/>She<text:s/>knew<text:s/>the<text:s/>Weaver<text:s/>was<text:s/>right.</text:span></text:p>
        <text:p text:style-name="P317"><text:span text:style-name="T317_1">There<text:s/>was<text:s/>a<text:s/>pause,<text:s/>filled<text:s/>only<text:s/>by<text:s/>the<text:s/>faint<text:s/>crackle<text:s/>of<text:s/>the<text:s/>hearth.<text:s/>Then<text:s/>the<text:s/>Weaver<text:s/>spoke<text:s/>again,<text:s/>her<text:s/>tone<text:s/>thoughtful.<text:s/></text:span><text:span text:style-name="T317_2">“You<text:s/>need<text:s/>something<text:s/>to<text:s/>keep<text:s/>your<text:s/>hands<text:s/>busy,<text:s/>your<text:s/>mind<text:s/>too.<text:s/>Something<text:s/>that’ll<text:s/>let<text:s/>you<text:s/>find<text:s/>your<text:s/>footing<text:s/>again.”</text:span></text:p>
        <text:p text:style-name="P318"><text:span text:style-name="T318_1">Eryn<text:s/>looked<text:s/>up.<text:s/></text:span><text:span text:style-name="T318_2">“Like<text:s/>what?<text:s/>I’m<text:s/>no<text:s/>good<text:s/>at<text:s/>anything.”</text:span></text:p>
        <text:p text:style-name="P319"><text:span text:style-name="T319_1">The<text:s/>Weaver<text:s/>smiled<text:s/>faintly.<text:s/></text:span><text:span text:style-name="T319_2">“Nonsense.<text:s/>You’ve<text:s/>got<text:s/>sharp<text:s/>eyes<text:s/></text:span><text:span text:style-name="T319_3">—</text:span><text:span text:style-name="T319_4"><text:s/>both<text:s/>of<text:s/>them,<text:s/>whether<text:s/>you<text:s/>like<text:s/>it<text:s/>or<text:s/>not.<text:s/>And<text:s/>sharp<text:s/>eyes<text:s/>are<text:s/>just<text:s/>what<text:s/>Briala<text:s/>needs.”</text:span></text:p>
        <text:p text:style-name="P320"><text:span text:style-name="T320_1">Eryn<text:s/>furrowed<text:s/>her<text:s/>brow.<text:s/></text:span><text:span text:style-name="T320_2">“Briala?”</text:span></text:p>
        <text:p text:style-name="P321"><text:span text:style-name="T321_1">“The<text:s/>herbalist,”<text:s/>the<text:s/>Weaver<text:s/>said.<text:s/>“She<text:s/>lives<text:s/>out<text:s/>near<text:s/>the<text:s/>edge<text:s/>of<text:s/>the<text:s/>northern<text:s/>woods.<text:s/>Knows<text:s/>the<text:s/>plants,<text:s/>the<text:s/>roots,<text:s/>the<text:s/>mushrooms.<text:s/>She<text:s/>could<text:s/>teach<text:s/>you<text:s/>a<text:s/>thing<text:s/>or<text:s/>two<text:s/></text:span><text:span text:style-name="T321_2">—</text:span><text:span text:style-name="T321_3"><text:s/>and<text:s/>in<text:s/>return,<text:s/>you<text:s/>can<text:s/>help<text:s/>her<text:s/>gather<text:s/>what<text:s/>she<text:s/>needs.<text:s/>It’s<text:s/>honest<text:s/>work,<text:s/>and<text:s/>it’ll<text:s/>give<text:s/>you<text:s/>time<text:s/>to<text:s/>think<text:s/>without<text:s/>all<text:s/>the<text:s/>noise<text:s/>of<text:s/>this<text:s/>village.”</text:span></text:p>
        <text:p text:style-name="P322"><text:span text:style-name="T322_1">Eryn<text:s/>hesitated.<text:s/>Her<text:s/>fingers<text:s/>tightened<text:s/>around<text:s/>the<text:s/>bowl.<text:s/></text:span><text:span text:style-name="T322_2">“But…<text:s/>won’t<text:s/>I<text:s/>have<text:s/>to<text:s/>go<text:s/>into<text:s/>the<text:s/>forest?”</text:span></text:p>
        <text:p text:style-name="P323"><text:span text:style-name="T323_1">The<text:s/>words<text:s/>hung<text:s/>in<text:s/>the<text:s/>air,<text:s/>heavier<text:s/>than<text:s/>she</text:span><text:span text:style-name="T323_2">’d<text:s/>intended.<text:s/>Her<text:s/>heart<text:s/>beat<text:s/>faster,<text:s/>her<text:s/>mind<text:s/>filled<text:s/>with<text:s/>the<text:s/>dark<text:s/>tangle<text:s/>of<text:s/>trees<text:s/>where<text:s/>she<text:s/>had<text:s/>followed<text:s/>the<text:s/>butterfly<text:s/></text:span><text:span text:style-name="T323_3">—</text:span><text:span text:style-name="T323_4"><text:s/>where<text:s/>she<text:s/>had<text:s/>been<text:s/></text:span><text:span text:style-name="T323_5">claimed</text:span><text:span text:style-name="T323_6">.</text:span></text:p>
        <text:p text:style-name="P324"><text:span text:style-name="T324_1">The<text:s/>Weaver<text:s/>was<text:s/>quiet<text:s/>for<text:s/>a<text:s/>moment.<text:s/>Then<text:s/>she<text:s/>spoke<text:s/>gently,<text:s/></text:span><text:span text:style-name="T324_2">“Yes,<text:s/>love.<text:s/>You<text:s/>will.”</text:span></text:p>
        <text:p text:style-name="P325"><text:span text:style-name="T325_1">Eryn</text:span><text:span text:style-name="T325_2">’s<text:s/>stomach<text:s/>twisted.<text:s/>“I<text:s/>can’t.<text:s/>Not<text:s/>there.<text:s/>Not<text:s/>again.”</text:span></text:p>
        <text:p text:style-name="P326"><text:span text:style-name="T326_1">The<text:s/>Weaver</text:span><text:span text:style-name="T326_2">’s<text:s/>hands<text:s/>moved<text:s/>across<text:s/>the<text:s/>loom,<text:s/>fingers<text:s/>feeling<text:s/>the<text:s/>tension<text:s/>of<text:s/>the<text:s/>threads.<text:s/>“The<text:s/>forest<text:s/>didn’t<text:s/>do<text:s/>this<text:s/>to<text:s/>you.<text:s/>The<text:s/>butterfly<text:s/>did.<text:s/>And<text:s/>not<text:s/>all<text:s/>the<text:s/>woods<text:s/>are<text:s/>dark<text:s/>and<text:s/>twisted,<text:s/>Eryn.<text:s/>There’s<text:s/>life<text:s/>in<text:s/>the<text:s/>trees<text:s/></text:span><text:span text:style-name="T326_3">—</text:span><text:span text:style-name="T326_4"><text:s/>roots<text:s/>that<text:s/>heal,<text:s/>leaves<text:s/>that<text:s/>soothe.<text:s/>Briala<text:s/>knows<text:s/>that.<text:s/>She’ll<text:s/>show<text:s/>you<text:s/>the<text:s/>forest’s<text:s/>other<text:s/>face,<text:s/>the<text:s/>one<text:s/>you’ve<text:s/>forgotten.”</text:span></text:p>
        <text:p text:style-name="P327"><text:span text:style-name="T327_1">Eryn<text:s/>bit<text:s/>her<text:s/>lip.<text:s/></text:span><text:span text:style-name="T327_2">“But<text:s/>what<text:s/>if…<text:s/>what<text:s/>if<text:s/>I<text:s/>see<text:s/>it<text:s/>again?<text:s/>The<text:s/>butterfly,<text:s/>or<text:s/>whatever<text:s/>that<text:s/>thing<text:s/>was?”</text:span></text:p>
        <text:p text:style-name="P328"><text:span text:style-name="T328_1">The<text:s/>Weaver</text:span><text:span text:style-name="T328_2">’s<text:s/>voice<text:s/>softened<text:s/>further.<text:s/>“Then<text:s/>you’ll<text:s/>be<text:s/>stronger<text:s/>this<text:s/>time.<text:s/>You’ll<text:s/>have<text:s/>eyes<text:s/>that<text:s/>can<text:s/>see<text:s/>more<text:s/></text:span><text:span text:style-name="T328_3">—</text:span><text:span text:style-name="T328_4"><text:s/>both<text:s/>the<text:s/>dangers<text:s/>and<text:s/>the<text:s/>paths<text:s/>through<text:s/>them.”</text:span></text:p>
        <text:p text:style-name="P329"><text:span text:style-name="T329_1">Eryn<text:s/>sat<text:s/>quietly<text:s/>for<text:s/>a<text:s/>long<text:s/>moment.</text:span></text:p>
        <text:p text:style-name="P330"><text:span text:style-name="T330_1">“Would<text:s/>Briala<text:s/>even<text:s/>want<text:s/>me<text:s/>there?”<text:s/>she<text:s/>asked<text:s/>quietly.</text:span></text:p>
        <text:p text:style-name="P331"><text:span text:style-name="T331_1">“She’ll<text:s/>take<text:s/>you,”<text:s/>the<text:s/>Weaver<text:s/>replied<text:s/>confidently.<text:s/>“I’ve<text:s/>already<text:s/>sent<text:s/>word.<text:s/>She<text:s/>knows<text:s/>you’re<text:s/>coming.”</text:span></text:p>
        <text:p text:style-name="P332"><text:span text:style-name="T332_1">Eryn<text:s/>blinked<text:s/>in<text:s/>surprise.<text:s/></text:span><text:span text:style-name="T332_2">“You<text:s/>knew<text:s/>I’d<text:s/>be<text:s/>back?”</text:span></text:p>
        <text:p text:style-name="P333"><text:span text:style-name="T333_1">The<text:s/>Weaver</text:span><text:span text:style-name="T333_2">’s<text:s/>sightless<text:s/>eyes<text:s/>seemed<text:s/>to<text:s/>twinkle.<text:s/>“I<text:s/>knew<text:s/>the<text:s/>road<text:s/>would<text:s/>give<text:s/>you<text:s/>what<text:s/>you<text:s/>needed<text:s/></text:span><text:span text:style-name="T333_3">—</text:span><text:span text:style-name="T333_4"><text:s/>even<text:s/>if<text:s/>it<text:s/>wasn’t<text:s/>what<text:s/>you<text:s/>wanted.”</text:span></text:p>
        <text:p text:style-name="P334"><text:span text:style-name="T334_1">Eryn</text:span><text:span text:style-name="T334_2">’s<text:s/>shoulders<text:s/>sagged,<text:s/>a<text:s/>strange<text:s/>mixture<text:s/>of<text:s/>relief<text:s/>and<text:s/>dread<text:s/>washing<text:s/>over<text:s/>her.<text:s/>“I<text:s/>don’t<text:s/>know<text:s/>if<text:s/>I’m<text:s/>ready.”</text:span></text:p>
        <text:p text:style-name="P335"><text:span text:style-name="T335_1">“No<text:s/>one<text:s/>ever<text:s/>is,”<text:s/>the<text:s/>Weaver<text:s/>said<text:s/>gently.<text:s/>“But<text:s/>you’ll<text:s/>go.<text:s/>And<text:s/>you’ll<text:s/>find<text:s/>more<text:s/>out<text:s/>there<text:s/>than<text:s/>you<text:s/>expect<text:s/></text:span><text:span text:style-name="T335_2">—</text:span><text:span text:style-name="T335_3"><text:s/>about<text:s/>plants,<text:s/>yes,<text:s/>but<text:s/>also<text:s/>about<text:s/>yourself.”</text:span></text:p>
        <text:p text:style-name="P336"><text:span text:style-name="T336_1">Eryn<text:s/>sat<text:s/>quietly<text:s/>for<text:s/>a<text:s/>moment,<text:s/>tracing<text:s/>the<text:s/>rim<text:s/>of<text:s/>her<text:s/>porridge<text:s/>bowl<text:s/>with<text:s/>her<text:s/>fingertip.<text:s/>Then,<text:s/>softly,<text:s/>she<text:s/>said,<text:s/></text:span><text:span text:style-name="T336_2">“Okay.<text:s/>I’ll<text:s/>go.”</text:span></text:p>
        <text:p text:style-name="P337"><text:span text:style-name="T337_1">The<text:s/>Weaver<text:s/>smiled.<text:s/></text:span><text:span text:style-name="T337_2">“Good<text:s/>girl.<text:s/>And<text:s/>Eryn?”</text:span></text:p>
        <text:p text:style-name="P338"><text:span text:style-name="T338_1">Eryn<text:s/>looked<text:s/>up.</text:span></text:p>
        <text:p text:style-name="P339"><text:span text:style-name="T339_1">“Don’t<text:s/>be<text:s/>so<text:s/>quick<text:s/>to<text:s/>hide<text:s/>that<text:s/>eye.<text:s/>It<text:s/>sees<text:s/>more<text:s/>than<text:s/>you<text:s/>think<text:s/></text:span><text:span text:style-name="T339_2">—</text:span><text:span text:style-name="T339_3"><text:s/>even<text:s/>if<text:s/>you’re<text:s/>not<text:s/>ready<text:s/>to<text:s/>understand<text:s/>it<text:s/>yet.”</text:span><text:bookmark-start text:name="Briala_the_Herbalist"/></text:p>
      </text:section>
      <text:section text:style-name="S5" text:name="S5">
        <text:p text:style-name="P340"/>
        <text:p text:style-name="P341"><text:span text:style-name="T341_1">Briala<text:s/>the<text:s/>Herbalist</text:span><text:bookmark-end text:name="Briala_the_Herbalist"/></text:p>
        <text:p text:style-name="P342"><text:bookmark-start text:name="First_Mushrooms_1"/><text:span text:style-name="T342_1">First<text:s/>Mushrooms<text:s/>1</text:span><text:bookmark-end text:name="First_Mushrooms_1"/></text:p>
        <text:p text:style-name="P343"><text:span text:style-name="T343_1">The<text:s/>First<text:s/>Task:<text:s/>The<text:s/>Ring<text:s/>of<text:s/>Pale<text:s/>Caps</text:span></text:p>
        <text:p text:style-name="P344"><text:span text:style-name="T344_1">Mistress<text:s/>Briala<text:s/>stood<text:s/>at<text:s/>the<text:s/>doorway<text:s/>of<text:s/>her<text:s/>mossy<text:s/>cottage,<text:s/>appraising<text:s/>Eryn<text:s/>with<text:s/>a<text:s/>flick<text:s/>of<text:s/>her<text:s/>moss-green<text:s/>eyes.<text:s/>"So.<text:s/>The<text:s/>Weaver<text:s/>sent<text:s/>me<text:s/>a<text:s/>storm-eyed<text:s/>wisp.<text:s/>Good.<text:s/>The<text:s/>woods<text:s/>have<text:s/>been<text:s/>restless."</text:span></text:p>
        <text:p text:style-name="P345"><text:span text:style-name="T345_1">Eryn<text:s/>shifted<text:s/>her<text:s/>weight<text:s/>and<text:s/>lowered<text:s/>her<text:s/>gaze.<text:s/>She<text:s/>felt<text:s/>out<text:s/>of<text:s/>place<text:s/>here,<text:s/>on<text:s/>the<text:s/>edge<text:s/>of<text:s/>the<text:s/>wild<text:s/>forest.<text:s/>She<text:s/>didn't<text:s/>know<text:s/>why<text:s/>the<text:s/>Weaver<text:s/>had<text:s/>sent<text:s/>her<text:s/>here</text:span><text:span text:style-name="T345_2">—</text:span><text:span text:style-name="T345_3">only<text:s/>that<text:s/>she<text:s/>needed<text:s/>time<text:s/>away<text:s/>from<text:s/>the<text:s/>village,<text:s/>from<text:s/>the<text:s/>whispers<text:s/>and<text:s/>wary<text:s/>glances.<text:s/>"Restless<text:s/>woods?"<text:s/>That<text:s/>sounded<text:s/>like<text:s/>the<text:s/>kind<text:s/>of<text:s/>thing<text:s/>the<text:s/>Weaver<text:s/>would<text:s/>say</text:span><text:span text:style-name="T345_4">—</text:span><text:span text:style-name="T345_5">more<text:s/>riddles,<text:s/>more<text:s/>mystery.<text:s/>Eryn<text:s/>just<text:s/>wanted<text:s/>something<text:s/>simple.<text:s/>Practical.<text:s/>Something<text:s/>that<text:s/>didn't<text:s/>involve<text:s/>strange<text:s/>visions<text:s/>or<text:s/>aching<text:s/>eyes.</text:span></text:p>
        <text:p text:style-name="P346"><text:span text:style-name="T346_1">"Come<text:s/>in,"<text:s/>Briala<text:s/>said,<text:s/>stepping<text:s/>aside.<text:s/>"You<text:s/>look<text:s/>like<text:s/>you<text:s/>could<text:s/>use<text:s/>a<text:s/>meal<text:s/>and<text:s/>a<text:s/>rest."</text:span></text:p>
        <text:p text:style-name="P347"><text:span text:style-name="T347_1">Inside,<text:s/>the<text:s/>cottage<text:s/>was<text:s/>warm<text:s/>and<text:s/>smelled<text:s/>of<text:s/>dried<text:s/>herbs<text:s/>and<text:s/>woodsmoke.<text:s/>Briala<text:s/>ladled<text:s/>stew<text:s/>into<text:s/>a<text:s/>clay<text:s/>bowl<text:s/>and<text:s/>handed<text:s/>it<text:s/>to<text:s/>Eryn.<text:s/>"Eat<text:s/>first.<text:s/>The<text:s/>forest<text:s/>will<text:s/>wait."</text:span></text:p>
        <text:p text:style-name="P348"><text:span text:style-name="T348_1">Eryn<text:s/>ate<text:s/>slowly,<text:s/>her<text:s/>body<text:s/>grateful<text:s/>for<text:s/>the<text:s/>food.<text:s/>Briala<text:s/>hummed<text:s/>as<text:s/>she<text:s/>moved<text:s/>about<text:s/>the<text:s/>cottage,<text:s/>rearranging<text:s/>herbs<text:s/>and<text:s/>stirring<text:s/>a<text:s/>pot<text:s/>over<text:s/>the<text:s/>hearth.<text:s/>She<text:s/>asked<text:s/>no<text:s/>questions,<text:s/>made<text:s/>no<text:s/>demands.<text:s/>The<text:s/>silence<text:s/>was<text:s/>companionable,<text:s/>grounding.</text:span></text:p>
        <text:p text:style-name="P349"><text:span text:style-name="T349_1">Over<text:s/>the<text:s/>next<text:s/>few<text:s/>days,<text:s/>Briala<text:s/>gave<text:s/>Eryn<text:s/>small<text:s/>tasks</text:span><text:span text:style-name="T349_2">—</text:span><text:span text:style-name="T349_3">sweeping,<text:s/>chopping<text:s/>roots,<text:s/>stirring<text:s/>tinctures</text:span><text:span text:style-name="T349_4">—</text:span><text:span text:style-name="T349_5">things<text:s/>that<text:s/>required<text:s/>little<text:s/>thought<text:s/>but<text:s/>kept<text:s/>her<text:s/>hands<text:s/>busy.<text:s/>She<text:s/>let<text:s/>Eryn<text:s/>settle,<text:s/>let<text:s/>her<text:s/>body<text:s/>recover<text:s/>from<text:s/>exhaustion,<text:s/>let<text:s/>her<text:s/>mind<text:s/>quiet.<text:s/>Then,<text:s/>one<text:s/>morning,<text:s/>she<text:s/>handed<text:s/>Eryn<text:s/>a<text:s/>small<text:s/>basket.</text:span></text:p>
        <text:p text:style-name="P350"><text:span text:style-name="T350_1">"Go<text:s/>to<text:s/>the<text:s/>edge<text:s/>of<text:s/>the<text:s/>woods<text:s/>and<text:s/>gather<text:s/>some<text:s/>fennel<text:s/>and<text:s/>marjoram.<text:s/>You'll<text:s/>find<text:s/>them<text:s/>growing<text:s/>by<text:s/>the<text:s/>old<text:s/>well."</text:span></text:p>
        <text:p text:style-name="P351"><text:span text:style-name="T351_1">Eryn<text:s/>hesitated<text:s/>at<text:s/>the<text:s/>doorway.<text:s/>Her<text:s/>stomach<text:s/>tightened.<text:s/>She<text:s/>glanced<text:s/>toward<text:s/>the<text:s/>tree<text:s/>line,<text:s/>dark<text:s/>and<text:s/>tangled<text:s/>in<text:s/>the<text:s/>morning<text:s/>mist.<text:s/>"The<text:s/>edge<text:s/>of<text:s/>the<text:s/>woods?"</text:span></text:p>
        <text:p text:style-name="P352"><text:span text:style-name="T352_1">Briala<text:s/>nodded,<text:s/>busying<text:s/>herself<text:s/>with<text:s/>a<text:s/>bundle<text:s/>of<text:s/>dried<text:s/>lavender.<text:s/>"That</text:span><text:span text:style-name="T352_2">’s<text:s/>what<text:s/>I<text:s/>said."</text:span></text:p>
        <text:p text:style-name="P353"><text:span text:style-name="T353_1">Eryn<text:s/>swallowed<text:s/>hard<text:s/>but<text:s/>took<text:s/>the<text:s/>basket.<text:s/>The<text:s/>task<text:s/>was<text:s/>simple.<text:s/>Just<text:s/>herbs.<text:s/>Not<text:s/>deep<text:s/>inside.<text:s/>She<text:s/>could<text:s/>do<text:s/>this.</text:span></text:p>
        <text:p text:style-name="P354"/>
        <text:p text:style-name="P355"><text:span text:style-name="T355_1">The<text:s/>Second<text:s/>Task:<text:s/>A<text:s/>Little<text:s/>Further<text:s/>In</text:span></text:p>
        <text:p text:style-name="P356"><text:span text:style-name="T356_1">Eryn<text:s/>returned,<text:s/>the<text:s/>basket<text:s/>filled<text:s/>with<text:s/>fragrant<text:s/>leaves.<text:s/>Briala<text:s/>accepted<text:s/>it<text:s/>without<text:s/>comment,<text:s/>simply<text:s/>pointing<text:s/>to<text:s/>a<text:s/>table<text:s/>where<text:s/>she<text:s/>should<text:s/>place<text:s/>them.<text:s/>The<text:s/>next<text:s/>morning,<text:s/>Briala<text:s/>handed<text:s/>her<text:s/>another<text:s/>basket.</text:span></text:p>
        <text:p text:style-name="P357"><text:span text:style-name="T357_1">"Today,<text:s/>you'll<text:s/>go<text:s/>a<text:s/>little<text:s/>further<text:s/>in.<text:s/>There's<text:s/>lemon<text:s/>balm<text:s/>and<text:s/>coltsfoot<text:s/>not<text:s/>far<text:s/>from<text:s/>the<text:s/>clearing<text:s/>just<text:s/>past<text:s/>the<text:s/>first<text:s/>row<text:s/>of<text:s/>trees.<text:s/>Shouldn</text:span><text:span text:style-name="T357_2">’t<text:s/>take<text:s/>long."</text:span></text:p>
        <text:p text:style-name="P358"><text:span text:style-name="T358_1">Eryn's<text:s/>breath<text:s/>hitched.<text:s/>She<text:s/>stared<text:s/>at<text:s/>Briala,<text:s/>waiting<text:s/>for<text:s/>an<text:s/>explanation,<text:s/>a<text:s/>reassurance.<text:s/>But<text:s/>the<text:s/>woman<text:s/>just<text:s/>stirred<text:s/>a<text:s/>pot,<text:s/>acting<text:s/>as<text:s/>though<text:s/>it<text:s/>was<text:s/>the<text:s/>most<text:s/>ordinary<text:s/>request<text:s/>in<text:s/>the<text:s/>world.</text:span></text:p>
        <text:p text:style-name="P359"><text:span text:style-name="T359_1">Eryn<text:s/>hesitated,<text:s/>gripping<text:s/>the<text:s/>basket<text:s/>tightly,<text:s/>then<text:s/>nodded<text:s/>and<text:s/>went.</text:span></text:p>
        <text:p text:style-name="P360"/>
        <text:p text:style-name="P361"><text:span text:style-name="T361_1">An<text:s/>Exchange</text:span></text:p>
        <text:p text:style-name="P362"><text:span text:style-name="T362_1">Eryn<text:s/>returned,<text:s/>heart<text:s/>pounding<text:s/>but<text:s/>triumphant.<text:s/>She'd<text:s/>done<text:s/>it.<text:s/>Briala<text:s/>took<text:s/>the<text:s/>basket<text:s/>with<text:s/>an<text:s/>approving<text:s/>nod,<text:s/>then<text:s/>casually<text:s/>asked,<text:s/>"Did<text:s/>you<text:s/>see<text:s/>any<text:s/>iridescent<text:s/>butterflies?"</text:span></text:p>
        <text:p text:style-name="P363"><text:span text:style-name="T363_1">Eryn<text:s/>blinked.<text:s/>"No...?"</text:span></text:p>
        <text:p text:style-name="P364"><text:span text:style-name="T364_1">Briala<text:s/>smirked.<text:s/>"Then<text:s/>you</text:span><text:span text:style-name="T364_2">’ve<text:s/>nothing<text:s/>to<text:s/>worry<text:s/>about."</text:span></text:p>
        <text:p text:style-name="P365"><text:span text:style-name="T365_1">Eryn<text:s/>frowned,<text:s/>unsure<text:s/>if<text:s/>she<text:s/>was<text:s/>being<text:s/>teased<text:s/>or<text:s/>warned.<text:s/>But<text:s/>Briala<text:s/>said<text:s/>nothing<text:s/>more.</text:span></text:p>
        <text:p text:style-name="P366"/>
        <text:p text:style-name="P367"><text:span text:style-name="T367_1">The<text:s/>Third<text:s/>Task:<text:s/>The<text:s/>Ring<text:s/>of<text:s/>Pale<text:s/>Caps</text:span></text:p>
        <text:p text:style-name="P368"><text:span text:style-name="T368_1">The<text:s/>next<text:s/>morning,<text:s/>Briala<text:s/>handed<text:s/>Eryn<text:s/>a<text:s/>woven<text:s/>satchel<text:s/>and<text:s/>a<text:s/>small,<text:s/>curved<text:s/>knife.<text:line-break/>"Your<text:s/>next<text:s/>job's<text:s/>simple:<text:s/>find<text:s/>me<text:s/>a<text:s/>ring<text:s/>of<text:s/>pale<text:s/>caps<text:s/>before<text:s/>dusk.<text:s/>White,<text:s/>smooth,<text:s/>like<text:s/>moonlight<text:s/>on<text:s/>snow.<text:s/>Shouldn't<text:s/>be<text:s/>hard."</text:span></text:p>
        <text:p text:style-name="P369"><text:span text:style-name="T369_1">Eryn's<text:s/>shoulders<text:s/>loosened<text:s/>with<text:s/>relief.<text:s/></text:span><text:span text:style-name="T369_2">Mushrooms</text:span><text:span text:style-name="T369_3">.<text:s/>Just<text:s/>mushrooms.<text:s/>No<text:s/>riddles,<text:s/>no<text:s/>strange<text:s/>visions,<text:s/>no<text:s/>uncanny<text:s/>threads<text:s/>or<text:s/>whispered<text:s/>voices.<text:s/></text:span><text:span text:style-name="T369_4">Finally.</text:span></text:p>
        <text:p text:style-name="P370"><text:span text:style-name="T370_1">"I<text:s/>can<text:s/>do<text:s/>that,"<text:s/>she<text:s/>said,<text:s/>forcing<text:s/>confidence<text:s/>into<text:s/>her<text:s/>voice.</text:span></text:p>
        <text:p text:style-name="P371"><text:span text:style-name="T371_1">"Can<text:s/>you?"<text:s/>Briala<text:s/>murmured,<text:s/>but<text:s/>her<text:s/>smile<text:s/>was<text:s/>unreadable.</text:span></text:p>
        <text:p text:style-name="P372"/>
        <text:p text:style-name="P373"><text:span text:style-name="T373_1">The<text:s/>Search</text:span></text:p>
        <text:p text:style-name="P374"><text:span text:style-name="T374_1">Eryn<text:s/>trudged<text:s/>into<text:s/>the<text:s/>forest<text:s/>with<text:s/>her<text:s/>satchel<text:s/>slung<text:s/>across<text:s/>her<text:s/>shoulder.<text:s/>The<text:s/>earthy<text:s/>scent<text:s/>of<text:s/>damp<text:s/>leaves<text:s/>filled<text:s/>her<text:s/>nose,<text:s/>grounding<text:s/>her<text:s/>in<text:s/>normalcy.<text:s/>She<text:s/>breathed<text:s/>deeply.<text:s/>If<text:s/>she<text:s/>could<text:s/>just<text:s/>find<text:s/>these<text:s/>mushrooms,<text:s/>she'd<text:s/>prove<text:s/>she<text:s/>could<text:s/>handle<text:s/>herself.<text:s/>Maybe<text:s/>even<text:s/>live<text:s/>a<text:s/>life<text:s/>where<text:s/>no<text:s/>one<text:s/>called<text:s/>her<text:s/>cursed.</text:span></text:p>
        <text:p text:style-name="P375"><text:span text:style-name="T375_1">But<text:s/>as<text:s/>the<text:s/>sun<text:s/>climbed<text:s/>and<text:s/>then<text:s/>dipped<text:s/>toward<text:s/>afternoon,<text:s/>doubt<text:s/>crept<text:s/>in.<text:s/>White<text:s/>mushrooms<text:s/>dotted<text:s/>the<text:s/>forest<text:s/>floor</text:span><text:span text:style-name="T375_2">—</text:span><text:span text:style-name="T375_3">some<text:s/>wide<text:s/>and<text:s/>flat<text:s/>like<text:s/>dinner<text:s/>plates,<text:s/>others<text:s/>clustered<text:s/>like<text:s/>tiny<text:s/>soldiers<text:s/>in<text:s/>formation.<text:s/>But<text:s/>none<text:s/>formed<text:s/>the<text:s/></text:span><text:span text:style-name="T375_4">ring</text:span><text:span text:style-name="T375_5"><text:s/>Briala<text:s/>described.</text:span></text:p>
        <text:p text:style-name="P376"><text:span text:style-name="T376_1">Her<text:s/>frustration<text:s/>grew.<text:s/>Her<text:s/>back<text:s/>ached.<text:s/>Her<text:s/>right<text:s/>eye<text:s/>burned<text:s/>from<text:s/>squinting<text:s/>at<text:s/>shadowed<text:s/>undergrowth.<text:s/>The<text:s/>patch<text:s/>over<text:s/>her<text:s/>left<text:s/>eye<text:s/>chafed<text:s/>her<text:s/>temple,<text:s/>the<text:s/>skin<text:s/>beneath<text:s/>always<text:s/>hot<text:s/>and<text:s/>tender<text:s/>since<text:s/>the<text:s/>butterfly's<text:s/>sting.<text:s/>She'd<text:s/>resisted<text:s/>scratching<text:s/>at<text:s/>it<text:s/>all<text:s/>day.</text:span></text:p>
        <text:p text:style-name="P377"><text:span text:style-name="T377_1">Finally,<text:s/>she<text:s/>collapsed<text:s/>beside<text:s/>a<text:s/>fallen<text:s/>log<text:s/>and<text:s/>rubbed<text:s/>her<text:s/>face.<text:s/>Her<text:s/>fingers<text:s/>found<text:s/>the<text:s/>knot<text:s/>behind<text:s/>her<text:s/>head,<text:s/>and<text:s/>before<text:s/>she<text:s/>could<text:s/>stop<text:s/>herself,<text:s/>she<text:s/>tugged<text:s/>the<text:s/>eyepatch<text:s/>free.</text:span></text:p>
        <text:p text:style-name="P378"><text:span text:style-name="T378_1">Cool<text:s/>air<text:s/>washed<text:s/>over<text:s/>her<text:s/>skin.<text:s/>The<text:s/>relief<text:s/>was<text:s/>immediate.<text:s/>She<text:s/>rubbed<text:s/>both<text:s/>eyes<text:s/>and<text:s/>sighed.</text:span></text:p>
        <text:p text:style-name="P379"><text:span text:style-name="T379_1">Just<text:s/>mushrooms,</text:span><text:span text:style-name="T379_2"><text:s/>she<text:s/>thought.<text:s/></text:span><text:span text:style-name="T379_3">Why<text:s/>can't<text:s/>anything<text:s/>ever<text:s/>just<text:s/>be<text:s/>simple?</text:span></text:p>
        <text:p text:style-name="P380"/>
        <text:p text:style-name="P381"><text:span text:style-name="T381_1">The<text:s/>First<text:s/>Glimpse</text:span></text:p>
        <text:p text:style-name="P382"><text:span text:style-name="T382_1">When<text:s/>she<text:s/>opened<text:s/>her<text:s/>eyes,<text:s/>the<text:s/>world<text:s/>felt...<text:s/>wrong.</text:span></text:p>
        <text:p text:style-name="P383"><text:span text:style-name="T383_1">The<text:s/>right<text:s/>eye<text:s/>saw<text:s/>the<text:s/>forest<text:s/>as<text:s/>it<text:s/>should<text:s/>be:<text:s/>tangled<text:s/>roots,<text:s/>damp<text:s/>earth,<text:s/>a<text:s/>scattering<text:s/>of<text:s/>pale<text:s/>fungi.</text:span></text:p>
        <text:p text:style-name="P384"><text:span text:style-name="T384_1">But<text:s/>through<text:s/>her<text:s/></text:span><text:span text:style-name="T384_2">left<text:s/>eye</text:span><text:span text:style-name="T384_3">,<text:s/>faint<text:s/>lines<text:s/>shimmered<text:s/>across<text:s/>the<text:s/>ground</text:span><text:span text:style-name="T384_4">—</text:span><text:span text:style-name="T384_5">like<text:s/>silver<text:s/>threads<text:s/>drawn<text:s/>from<text:s/>the<text:s/>earth<text:s/>itself.<text:s/>They<text:s/>wove<text:s/>beneath<text:s/>the<text:s/>leaf<text:s/>litter,<text:s/>connecting<text:s/>the<text:s/>mushrooms<text:s/>into<text:s/>patterns<text:s/>she<text:s/>couldn't<text:s/>quite<text:s/>grasp.<text:s/>The<text:s/>lines<text:s/>pulsed<text:s/>softly,<text:s/>like<text:s/>a<text:s/>heartbeat<text:s/>in<text:s/>the<text:s/>soil.</text:span></text:p>
        <text:p text:style-name="P385"><text:span text:style-name="T385_1">Eryn<text:s/>froze.<text:s/></text:span><text:span text:style-name="T385_2">No.</text:span></text:p>
        <text:p text:style-name="P386"><text:span text:style-name="T386_1">Her<text:s/>heart<text:s/>raced.<text:s/>This<text:s/>was<text:s/>exactly<text:s/>what<text:s/>she<text:s/>didn't<text:s/>want.<text:s/>The<text:s/>left<text:s/>eye,<text:s/>this<text:s/>cursed<text:s/>eye,<text:s/>had<text:s/>haunted<text:s/>her<text:s/>since<text:s/>the<text:s/>butterfly's<text:s/>sting.<text:s/>It<text:s/>showed<text:s/>her<text:s/>things<text:s/>she<text:s/>couldn't<text:s/>explain</text:span><text:span text:style-name="T386_2">—</text:span><text:span text:style-name="T386_3">glimpses<text:s/>of<text:s/>strange<text:s/>shadows<text:s/>in<text:s/>the<text:s/>village<text:s/>square,<text:s/>patterns<text:s/>in<text:s/>candle<text:s/>flames.<text:s/>She<text:s/>thought<text:s/>if<text:s/>she<text:s/>wore<text:s/>the<text:s/>eyepatch<text:s/>long<text:s/>enough,<text:s/>the<text:s/>visions<text:s/>would<text:s/>stop.</text:span></text:p>
        <text:p text:style-name="P387"><text:span text:style-name="T387_1">She<text:s/>squeezed<text:s/>her<text:s/>eyes<text:s/>shut.<text:s/>When<text:s/>she<text:s/>opened<text:s/>them<text:s/>again,<text:s/>the<text:s/>threads<text:s/>had<text:s/>dimmed<text:s/>but<text:s/>hadn't<text:s/>vanished.</text:span></text:p>
        <text:p text:style-name="P388"><text:span text:style-name="T388_1">Then<text:s/>she<text:s/>noticed<text:s/>something<text:s/>else:<text:s/>the<text:s/>faintest<text:s/>glimmer<text:s/>of<text:s/>pale<text:s/>shapes<text:s/>ahead,<text:s/>just<text:s/>beyond<text:s/>the<text:s/>fallen<text:s/>log.<text:s/>She<text:s/>climbed<text:s/>to<text:s/>her<text:s/>feet,<text:s/>breath<text:s/>held,<text:s/>and<text:s/>moved<text:s/>toward<text:s/>them.<text:s/>As<text:s/>she<text:s/>stepped<text:s/>closer,<text:s/>the<text:s/>silver<text:s/>threads<text:s/>brightened,<text:s/>guiding<text:s/>her<text:s/>steps.<text:s/>She<text:s/>reached<text:s/>the<text:s/>log<text:s/>and<text:s/>peered<text:s/>over.</text:span></text:p>
        <text:p text:style-name="P389"><text:span text:style-name="T389_1">There,<text:s/>in<text:s/>a<text:s/>soft<text:s/>hollow<text:s/>of<text:s/>earth,<text:s/>was<text:s/>a<text:s/>perfect<text:s/>circle<text:s/>of<text:s/>pale<text:s/>mushrooms.</text:span></text:p>
        <text:p text:style-name="P390"/>
        <text:p text:style-name="P391"><text:span text:style-name="T391_1">The<text:s/>Return</text:span></text:p>
        <text:p text:style-name="P392"><text:span text:style-name="T392_1">Eryn<text:s/>returned<text:s/>to<text:s/>the<text:s/>cottage<text:s/>and<text:s/>set<text:s/>the<text:s/>satchel<text:s/>beside<text:s/>Briala,<text:s/>who<text:s/>was<text:s/>grinding<text:s/>something<text:s/>in<text:s/>a<text:s/>stone<text:s/>mortar.<text:s/>The<text:s/>woman<text:s/>peered<text:s/>into<text:s/>the<text:s/>bag,<text:s/>raised<text:s/>an<text:s/>eyebrow,<text:s/>and<text:s/>gave<text:s/>a<text:s/>low<text:s/>whistle.</text:span></text:p>
        <text:p text:style-name="P393"><text:span text:style-name="T393_1">"Moonveil<text:s/>caps,"<text:s/>she<text:s/>said.<text:s/>"Impressive.<text:s/>You<text:s/>found<text:s/>these<text:s/>without<text:s/>digging<text:s/>up<text:s/>half<text:s/>the<text:s/>forest?"</text:span></text:p>
        <text:p text:style-name="P394"><text:span text:style-name="T394_1">"I...<text:s/>I<text:s/>just<text:s/>followed<text:s/>the<text:s/>threads,"<text:s/>Eryn<text:s/>said<text:s/>softly,<text:s/>unsure<text:s/>whether<text:s/>to<text:s/>feel<text:s/>proud<text:s/>or<text:s/>afraid.</text:span></text:p>
        <text:p text:style-name="P395"><text:span text:style-name="T395_1">Briala<text:s/>smiled,<text:s/>setting<text:s/>the<text:s/>mortar<text:s/>aside.<text:s/>"Well,<text:s/>they're<text:s/>fresh<text:s/>and<text:s/>unbruised.<text:s/>Good<text:s/>work.<text:s/>Moonveil<text:s/>caps<text:s/>like<text:s/>these<text:s/>fetch<text:s/>a<text:s/>high<text:s/>price."</text:span></text:p>
        <text:p text:style-name="P396"><text:span text:style-name="T396_1">"So...<text:s/>it<text:s/>worked?"<text:s/>Eryn<text:s/>asked.</text:span></text:p>
        <text:p text:style-name="P397"><text:span text:style-name="T397_1">"It<text:s/>worked,"<text:s/>Briala<text:s/>confirmed.<text:s/>"But<text:s/>mushrooms<text:s/>don't<text:s/>lie,<text:s/>girl.<text:s/>The<text:s/>forest<text:s/>showed<text:s/>you<text:s/>something<text:s/>today.<text:s/>Pay<text:s/>attention<text:s/>next<text:s/>time."</text:span></text:p>
        <text:p text:style-name="P398"><text:span text:style-name="T398_1">She<text:s/>turned<text:s/>back<text:s/>to<text:s/>her<text:s/>mortar<text:s/>and<text:s/>pestle<text:s/>and<text:s/>began<text:s/>humming</text:span><text:span text:style-name="T398_2">—</text:span><text:span text:style-name="T398_3">a<text:s/>low,<text:s/>lilting<text:s/>tune,<text:s/>the<text:s/>melody<text:s/>winding<text:s/>like<text:s/>a<text:s/>vine.<text:s/>Eryn<text:s/>caught<text:s/>fragments<text:s/>of<text:s/>the<text:s/>words<text:s/>as<text:s/>she<text:s/>turned<text:s/>away:</text:span></text:p>
        <text:p text:style-name="P399"><text:span text:style-name="T399_1">"Where<text:s/>roots<text:s/>entwine<text:s/>and<text:s/>shadows<text:s/>play,<text:line-break/>The<text:s/>unseen<text:s/>walks<text:s/>in<text:s/>light<text:s/>of<text:s/>day..."</text:span></text:p>
        <text:p text:style-name="P400"><text:span text:style-name="T400_1">The<text:s/>tune<text:s/>followed<text:s/>Eryn<text:s/>to<text:s/>her<text:s/>mat,<text:s/>curling<text:s/>in<text:s/>the<text:s/>edges<text:s/>of<text:s/>her<text:s/>mind.<text:s/>She<text:s/>burrowed<text:s/>into<text:s/>the<text:s/>blankets,<text:s/>exhausted,<text:s/>but<text:s/>sleep<text:s/>wouldn't<text:s/>come<text:s/>easily.<text:s/>Every<text:s/>time<text:s/>she<text:s/>closed<text:s/>her<text:s/>eyes,<text:s/>she<text:s/>saw<text:s/>those<text:s/>silver<text:s/>threads<text:s/>again.</text:span></text:p>
        <text:p text:style-name="P401"><text:span text:style-name="T401_1">By<text:s/>dawn,<text:s/>she<text:s/>convinced<text:s/>herself<text:s/>it<text:s/>was<text:s/>just<text:s/>an<text:s/>odd<text:s/>trick<text:s/>of<text:s/>the<text:s/>light.<text:s/>The<text:s/>tune,<text:s/>too</text:span><text:span text:style-name="T401_2">—</text:span><text:span text:style-name="T401_3">just<text:s/>a<text:s/>silly<text:s/>rhyme<text:s/>from<text:s/>an<text:s/>eccentric<text:s/>herbalist.</text:span></text:p>
        <text:p text:style-name="P402"><text:span text:style-name="T402_1">But<text:s/>weeks<text:s/>from<text:s/>now,<text:s/>when<text:s/>she<text:s/>heard<text:s/>the<text:s/>same<text:s/>melody<text:s/>whispered<text:s/>by<text:s/>a<text:s/>stranger<text:s/>deep<text:s/>in<text:s/>the<text:s/>forest,<text:s/>she'd<text:s/>know<text:s/>better.")<text:s/>]<text:s/>}</text:span></text:p>
        <text:p text:style-name="P403"><text:bookmark-start text:name="The_Flute_and_the_Forest"/></text:p>
        <text:p text:style-name="P404"><text:span text:style-name="T404_1">The<text:s/>Flute<text:s/>and<text:s/>the<text:s/>Forest</text:span><text:bookmark-end text:name="The_Flute_and_the_Forest"/></text:p>
        <text:p text:style-name="P405"><text:span text:style-name="T405_1">It<text:s/>had<text:s/>been<text:s/>a<text:s/>week<text:s/>since<text:s/>Eryn<text:s/>found<text:s/>the<text:s/></text:span><text:span text:style-name="T405_2">Moonveil<text:s/>caps</text:span><text:span text:style-name="T405_3">.<text:s/>Since<text:s/>then,<text:s/>Briala<text:s/>had<text:s/>kept<text:s/>her<text:s/>busy<text:s/>with<text:s/>practical<text:s/>tasks</text:span><text:span text:style-name="T405_4">—</text:span><text:span text:style-name="T405_5">grinding<text:s/>herbs,<text:s/>bottling<text:s/>tinctures,<text:s/>and<text:s/>learning<text:s/>how<text:s/>to<text:s/>bind<text:s/>simple<text:s/>wounds.<text:s/>The<text:s/>forest<text:s/>no<text:s/>longer<text:s/>felt<text:s/>quite<text:s/>as<text:s/>threatening.</text:span></text:p>
        <text:p text:style-name="P406"><text:span text:style-name="T406_1">Still,<text:s/>Eryn<text:s/>hadn</text:span><text:span text:style-name="T406_2">’t<text:s/>ventured<text:s/>back<text:s/>into<text:s/>the<text:s/>woods</text:span><text:span text:style-name="T406_3">—</text:span><text:span text:style-name="T406_4">not<text:s/>since<text:s/>she’d<text:s/>seen<text:s/>those<text:s/></text:span><text:span text:style-name="T406_5">silver<text:s/>threads</text:span><text:span text:style-name="T406_6"><text:s/>with<text:s/>her<text:s/>Twilight<text:s/>Eye.<text:s/>Part<text:s/>of<text:s/>her<text:s/>itched<text:s/>to<text:s/>go<text:s/>back,<text:s/>to<text:s/></text:span><text:span text:style-name="T406_7">see</text:span><text:span text:style-name="T406_8"><text:s/>more.<text:s/>Another<text:s/>part<text:s/>was<text:s/>terrified<text:s/>of<text:s/>what<text:s/>else<text:s/>might<text:s/>be<text:s/>waiting.</text:span></text:p>
        <text:p text:style-name="P407"><text:span text:style-name="T407_1">Briala,<text:s/>of<text:s/>course,<text:s/>noticed.</text:span></text:p>
        <text:p text:style-name="P408"><text:span text:style-name="T408_1">That<text:s/>morning,<text:s/>as<text:s/>the<text:s/>mist<text:s/>curled<text:s/>low<text:s/>around<text:s/>the<text:s/>cottage,<text:s/>Briala<text:s/>set<text:s/>down<text:s/>a<text:s/>bundle<text:s/>of<text:s/>fresh-picked<text:s/>herbs<text:s/>and<text:s/>tilted<text:s/>her<text:s/>head<text:s/>at<text:s/>Eryn.<text:s/></text:span><text:span text:style-name="T408_2">“You’ve<text:s/>been<text:s/>watching<text:s/>the<text:s/>woods<text:s/>more<text:s/>than<text:s/>usual.”</text:span></text:p>
        <text:p text:style-name="P409"><text:span text:style-name="T409_1">Eryn<text:s/>glanced<text:s/>away.<text:s/></text:span><text:span text:style-name="T409_2">“They’re...<text:s/>quieter<text:s/>than<text:s/>before.”</text:span></text:p>
        <text:p text:style-name="P410"><text:span text:style-name="T410_1">Briala</text:span><text:span text:style-name="T410_2">’s<text:s/>lips<text:s/>twitched<text:s/>into<text:s/>a<text:s/>faint<text:s/>smile.<text:s/>“That’s<text:s/>because<text:s/>they’re<text:s/>waiting.”</text:span></text:p>
        <text:p text:style-name="P411"><text:span text:style-name="T411_1">Eryn<text:s/>frowned.<text:s/></text:span><text:span text:style-name="T411_2">“Waiting<text:s/>for<text:s/>what?”</text:span></text:p>
        <text:p text:style-name="P412"><text:span text:style-name="T412_1">Briala<text:s/>pointed<text:s/>to<text:s/>the<text:s/>flute<text:s/>resting<text:s/>by<text:s/>Eryn</text:span><text:span text:style-name="T412_2">’s<text:s/>satchel.<text:s/>“For<text:s/>you<text:s/>to<text:s/>speak<text:s/>their<text:s/>language.”</text:span></text:p>
        <text:p text:style-name="P413"><text:span text:style-name="T413_1">Eryn<text:s/>blinked.<text:s/></text:span><text:span text:style-name="T413_2">“You<text:s/>want<text:s/>me<text:s/>to...<text:s/>play?<text:s/>In<text:s/>the<text:s/>forest?”</text:span></text:p>
        <text:p text:style-name="P414"><text:span text:style-name="T414_1">Briala<text:s/>nodded.<text:s/></text:span><text:span text:style-name="T414_2">“Music<text:s/>carries<text:s/>differently<text:s/>there.<text:s/>It<text:s/>moves<text:s/>through<text:s/>the<text:s/>roots,<text:s/>the<text:s/>branches.<text:s/>It<text:s/></text:span><text:span text:style-name="T414_3">calls</text:span><text:span text:style-name="T414_4"><text:s/>things.</text:span><text:span text:style-name="T414_5">”<text:s/></text:span></text:p>
        <text:p text:style-name="P415"><text:span text:style-name="T415_1">Eryn<text:s/>hesitated,<text:s/>fingers<text:s/>trailing<text:s/>over<text:s/>the<text:s/>smooth<text:s/>wood<text:s/>of<text:s/>the<text:s/>flute.</text:span></text:p>
        <text:p text:style-name="P416"><text:span text:style-name="T416_1">Then<text:s/>Briala<text:s/>added,<text:s/>voice<text:s/>soft<text:s/>but<text:s/>firm,<text:s/></text:span><text:span text:style-name="T416_2">“Go.<text:s/>Let’s<text:s/>see<text:s/>who’s<text:s/>listening.<text:s/>And<text:s/>leave<text:s/>the<text:s/>eyepatch<text:s/>behind.”</text:span></text:p>
        <text:p text:style-name="P417"><text:span text:style-name="T417_1">Eryn</text:span><text:span text:style-name="T417_2">’s<text:s/>hand<text:s/>flew<text:s/>instinctively<text:s/>to<text:s/>the<text:s/>patch<text:s/>covering<text:s/>her<text:s/>Twilight<text:s/>Eye.<text:s/>“I...<text:s/>can’t!”</text:span></text:p>
        <text:p text:style-name="P418"><text:span text:style-name="T418_1">“You<text:s/>can.”<text:s/>Briala’s<text:s/>moss-green<text:s/>eyes<text:s/>locked<text:s/>onto<text:s/>hers.<text:s/>“You<text:s/>need<text:s/>to.”</text:span></text:p>
        <text:p text:style-name="P419"><text:span text:style-name="T419_1">A<text:s/>knot<text:s/>formed<text:s/>in<text:s/>Eryn</text:span><text:span text:style-name="T419_2">’s<text:s/>throat,<text:s/>but<text:s/>she<text:s/>understood.<text:s/>If<text:s/>the<text:s/>forest<text:s/>was<text:s/>to<text:s/>hear<text:s/>her,<text:s/></text:span><text:span text:style-name="T419_3">all</text:span><text:span text:style-name="T419_4"><text:s/>of<text:s/>her<text:s/>had<text:s/>to<text:s/>be<text:s/>present</text:span><text:span text:style-name="T419_5">—</text:span><text:span text:style-name="T419_6">including<text:s/>the<text:s/>part<text:s/>she<text:s/>feared<text:s/>most.</text:span></text:p>
        <text:p text:style-name="P420"><text:span text:style-name="T420_1">With<text:s/>trembling<text:s/>fingers,<text:s/>she<text:s/>reached<text:s/>behind<text:s/>her<text:s/>head<text:s/>and<text:s/>untied<text:s/>the<text:s/>eyepatch.<text:s/>The<text:s/>cool<text:s/>air<text:s/>hit<text:s/>the<text:s/>sensitive<text:s/>skin<text:s/>around<text:s/>her<text:s/>left<text:s/>eye,<text:s/>and<text:s/>for<text:s/>a<text:s/>moment,<text:s/>she<text:s/>felt<text:s/>raw<text:s/>and<text:s/>exposed</text:span><text:span text:style-name="T420_2">—</text:span><text:span text:style-name="T420_3">as<text:s/>if<text:s/>the<text:s/>forest<text:s/>itself<text:s/>was<text:s/>already<text:s/>watching.</text:span></text:p>
        <text:p text:style-name="P421"><text:span text:style-name="T421_1">She<text:s/>tucked<text:s/>the<text:s/>eyepatch<text:s/>into<text:s/>her<text:s/>satchel,<text:s/>picked<text:s/>up<text:s/>the<text:s/>flute,<text:s/>and<text:s/>turned<text:s/>toward<text:s/>the<text:s/>trees.</text:span></text:p>
        <text:p text:style-name="P422"><text:span text:style-name="T422_1">Eryn<text:s/>walked<text:s/>deeper<text:s/>into<text:s/>the<text:s/>woods<text:s/>than<text:s/>she<text:s/>ever<text:s/>had<text:s/>before.<text:s/>Without<text:s/>the<text:s/>eyepatch,<text:s/>her<text:s/>Twilight<text:s/>Eye<text:s/>ached,<text:s/>the<text:s/>overlapping<text:s/>visions<text:s/>of<text:s/>both<text:s/>worlds<text:s/>disorienting<text:s/>at<text:s/>first</text:span><text:span text:style-name="T422_2">—</text:span><text:span text:style-name="T422_3">the<text:s/>real<text:s/>and<text:s/>the<text:s/>hidden<text:s/>layered<text:s/>atop<text:s/>each<text:s/>other<text:s/>like<text:s/>mismatched<text:s/>glass.</text:span></text:p>
        <text:p text:style-name="P423"><text:span text:style-name="T423_1">The<text:s/>silver<text:s/>threads<text:s/>that<text:s/>had<text:s/>once<text:s/>flickered<text:s/>faintly<text:s/>now<text:s/>pulsed<text:s/>with<text:s/>life<text:s/>beneath<text:s/>her<text:s/>left<text:s/>eye,<text:s/>snaking<text:s/>through<text:s/>the<text:s/>earth<text:s/>and<text:s/>around<text:s/>the<text:s/>roots,<text:s/>guiding<text:s/>her<text:s/>forward.</text:span></text:p>
        <text:p text:style-name="P424"><text:span text:style-name="T424_1">She<text:s/>found<text:s/>a<text:s/>small<text:s/>clearing</text:span><text:span text:style-name="T424_2">—</text:span><text:span text:style-name="T424_3">a<text:s/>perfect<text:s/>circle<text:s/>rimmed<text:s/>with<text:s/>white-barked<text:s/>trees.<text:s/>It<text:s/>felt...<text:s/>expectant,<text:s/>as<text:s/>though<text:s/>the<text:s/>forest<text:s/>itself<text:s/>held<text:s/>its<text:s/>breath.</text:span></text:p>
        <text:p text:style-name="P425"><text:span text:style-name="T425_1">She<text:s/>sat<text:s/>on<text:s/>a<text:s/>mossy<text:s/>stone,<text:s/>pulling<text:s/>the<text:s/>flute<text:s/>from<text:s/>her<text:s/>satchel.<text:s/>Her<text:s/>fingers<text:s/>hovered<text:s/>over<text:s/>the<text:s/>instrument,<text:s/>but<text:s/>her<text:s/>left<text:s/>eye<text:s/>burned,<text:s/>making<text:s/>her<text:s/>hesitate.</text:span></text:p>
        <text:p text:style-name="P426"><text:span text:style-name="T426_1">What<text:s/>am<text:s/>I<text:s/>doing?</text:span></text:p>
        <text:p text:style-name="P427"><text:span text:style-name="T427_1">But<text:s/>then,<text:s/>she<text:s/>remembered<text:s/>Briala</text:span><text:span text:style-name="T427_2">’s<text:s/>words</text:span><text:span text:style-name="T427_3">—</text:span><text:span text:style-name="T427_4">“Let’s<text:s/>see<text:s/>who’s<text:s/>listening.”</text:span><text:span text:style-name="T427_5"><text:s/>She<text:s/>took<text:s/>a<text:s/>deep<text:s/>breath,<text:s/>forcing<text:s/>her<text:s/>shoulders<text:s/>to<text:s/>relax,<text:s/>and<text:s/>lifted<text:s/>the<text:s/>flute<text:s/>to<text:s/>her<text:s/>lips.</text:span></text:p>
        <text:p text:style-name="P428"><text:span text:style-name="T428_1">The<text:s/>first<text:s/>notes<text:s/>were<text:s/>soft,<text:s/>faltering.<text:s/>The<text:s/>twin<text:s/>visions<text:s/>from<text:s/>her<text:s/>eyes<text:s/>made<text:s/>it<text:s/>hard<text:s/>to<text:s/>focus</text:span><text:span text:style-name="T428_2">—</text:span><text:span text:style-name="T428_3">the<text:s/>forest<text:s/>as<text:s/>her<text:s/>right<text:s/>eye<text:s/>saw<text:s/>it,<text:s/>tangled<text:s/>and<text:s/>familiar,<text:s/>and<text:s/>the<text:s/>shimmering<text:s/>patterns<text:s/>of<text:s/>her<text:s/>left,<text:s/>alive<text:s/>with<text:s/>unseen<text:s/>energy.</text:span></text:p>
        <text:p text:style-name="P429"><text:span text:style-name="T429_1">But<text:s/>as<text:s/>her<text:s/>fingers<text:s/>found<text:s/>the<text:s/>melody,<text:s/>her<text:s/>breath<text:s/>deepened,<text:s/>and<text:s/>the<text:s/>two<text:s/>worlds<text:s/>began<text:s/>to<text:s/>overlap<text:s/>in<text:s/>rhythm.<text:s/>The<text:s/>music<text:s/>smoothed<text:s/>into<text:s/>something<text:s/>older<text:s/>than<text:s/>she<text:s/>could<text:s/>name</text:span><text:span text:style-name="T429_2">—</text:span><text:span text:style-name="T429_3">a<text:s/>tune<text:s/>her<text:s/>grandfather<text:s/>used<text:s/>to<text:s/>play<text:s/>long<text:s/>ago,<text:s/>now<text:s/>reshaped<text:s/>by<text:s/>the<text:s/>forest.</text:span></text:p>
        <text:p text:style-name="P430"><text:span text:style-name="T430_1">The<text:s/>sound<text:s/>drifted<text:s/>through<text:s/>the<text:s/>clearing,<text:s/>weaving<text:s/>between<text:s/>the<text:s/>trees,<text:s/>and<text:s/>the<text:s/>silver<text:s/>threads<text:s/>began<text:s/>to<text:s/>pulse<text:s/>in<text:s/>time<text:s/>with<text:s/>the<text:s/>melody.</text:span></text:p>
        <text:p text:style-name="P431"><text:span text:style-name="T431_1">And<text:s/>then,<text:s/>something<text:s/>answered.</text:span></text:p>
        <text:p text:style-name="P432"><text:span text:style-name="T432_1">Tiny<text:s/>orbs<text:s/>of<text:s/>light<text:s/>flickered<text:s/>into<text:s/>existence,<text:s/>floating<text:s/>like<text:s/>fireflies<text:s/>but<text:s/>brighter,<text:s/>more<text:s/>deliberate.<text:s/>They<text:s/>spiraled<text:s/>toward<text:s/>her,<text:s/>twining<text:s/>around<text:s/>the<text:s/>flute<text:s/>and<text:s/>her<text:s/>hands.<text:s/>The<text:s/>lights<text:s/>danced<text:s/>to<text:s/>the<text:s/>melody,<text:s/>illuminating<text:s/>the<text:s/>silver<text:s/>threads<text:s/>until<text:s/>the<text:s/>entire<text:s/>clearing<text:s/>shimmered<text:s/>with<text:s/>a<text:s/>soft<text:s/>glow.</text:span></text:p>
        <text:p text:style-name="P433"><text:span text:style-name="T433_1">Eryn</text:span><text:span text:style-name="T433_2">’s<text:s/>heart<text:s/>pounded,<text:s/>but<text:s/>she<text:s/>didn’t<text:s/>stop<text:s/>playing.</text:span></text:p>
        <text:p text:style-name="P434"><text:span text:style-name="T434_1">Then,<text:s/>from<text:s/>the<text:s/>edge<text:s/>of<text:s/>the<text:s/>clearing,<text:s/>something<text:s/>flickered</text:span><text:span text:style-name="T434_2">—</text:span><text:span text:style-name="T434_3">an<text:s/>iridescent<text:s/>shimmer.</text:span></text:p>
        <text:p text:style-name="P435"><text:span text:style-name="T435_1">No!</text:span></text:p>
        <text:p text:style-name="P436"><text:span text:style-name="T436_1">Her<text:s/>Twilight<text:s/>Eye<text:s/>locked<text:s/>onto<text:s/>it</text:span><text:span text:style-name="T436_2">—</text:span><text:span text:style-name="T436_3">the<text:s/>familiar<text:s/>form<text:s/>of<text:s/></text:span><text:span text:style-name="T436_4">her</text:span><text:span text:style-name="T436_5"><text:s/>butterfly,<text:s/>its<text:s/>wings<text:s/>glowing<text:s/>with<text:s/>that<text:s/>same<text:s/>impossible<text:s/>light<text:s/>she</text:span><text:span text:style-name="T436_6">’d<text:s/>seen<text:s/>the<text:s/>day<text:s/>she<text:s/>was<text:s/>stung.</text:span></text:p>
        <text:p text:style-name="P437"><text:span text:style-name="T437_1">But<text:s/>this<text:s/>time,<text:s/>it<text:s/>hovered<text:s/>at<text:s/>a<text:s/>distance,<text:s/>watching.<text:s/>It<text:s/>didn</text:span><text:span text:style-name="T437_2">’t<text:s/>attack,<text:s/>didn’t<text:s/>approach.<text:s/>It<text:s/>simply...<text:s/>listened.</text:span></text:p>
        <text:p text:style-name="P438"><text:span text:style-name="T438_1">Eryn</text:span><text:span text:style-name="T438_2">’s<text:s/>fingers<text:s/>trembled<text:s/>on<text:s/>the<text:s/>flute.<text:s/>The<text:s/>urge<text:s/>to<text:s/>run<text:s/>surged<text:s/>inside<text:s/>her,<text:s/>but<text:s/>instead,<text:s/>she<text:s/>closed<text:s/>her<text:s/>eyes</text:span><text:span text:style-name="T438_3">—</text:span><text:span text:style-name="T438_4">both</text:span><text:span text:style-name="T438_5"><text:s/>of<text:s/>them</text:span><text:span text:style-name="T438_6">—</text:span><text:span text:style-name="T438_7">and<text:s/>shifted<text:s/>the<text:s/>melody.<text:s/>She<text:s/>played<text:s/>softer,<text:s/>gentler,<text:s/>turning<text:s/>the<text:s/>tune<text:s/>into<text:s/>a<text:s/>lullaby<text:s/>her<text:s/>mother<text:s/>used<text:s/>to<text:s/>hum<text:s/>at<text:s/>night.</text:span></text:p>
        <text:p text:style-name="P439"><text:span text:style-name="T439_1">When<text:s/>she<text:s/>opened<text:s/>her<text:s/>eyes,<text:s/>the<text:s/>butterfly<text:s/>was<text:s/>gone.</text:span></text:p>
        <text:p text:style-name="P440"><text:span text:style-name="T440_1">But<text:s/>the<text:s/>lights<text:s/>remained,<text:s/>still<text:s/>dancing.</text:span></text:p>
        <text:p text:style-name="P441"><text:span text:style-name="T441_1">Briala<text:s/>was<text:s/>waiting<text:s/>by<text:s/>the<text:s/>hearth<text:s/>when<text:s/>Eryn<text:s/>returned,<text:s/>the<text:s/>flute<text:s/>still<text:s/>clutched<text:s/>tightly<text:s/>in<text:s/>her<text:s/>hand,<text:s/>her<text:s/>left<text:s/>eye<text:s/>bare.</text:span></text:p>
        <text:p text:style-name="P442"><text:span text:style-name="T442_1">Briala<text:s/>arched<text:s/>a<text:s/>brow.<text:s/></text:span><text:span text:style-name="T442_2">“Well?”</text:span></text:p>
        <text:p text:style-name="P443"><text:span text:style-name="T443_1">Eryn<text:s/>hesitated,<text:s/>then<text:s/>said<text:s/>softly,<text:s/></text:span><text:span text:style-name="T443_2">“I<text:s/>played.<text:s/>And...<text:s/>the<text:s/>forest<text:s/>answered.”</text:span></text:p>
        <text:p text:style-name="P444"><text:span text:style-name="T444_1">Briala</text:span><text:span text:style-name="T444_2">’s<text:s/>gaze<text:s/>flicked<text:s/>to<text:s/>Eryn’s<text:s/>uncovered<text:s/>eye,<text:s/>a<text:s/>small,<text:s/>knowing<text:s/>smile<text:s/>forming.<text:s/>“And?”</text:span></text:p>
        <text:p text:style-name="P445"><text:span text:style-name="T445_1">Eryn<text:s/>swallowed<text:s/>hard.<text:s/></text:span><text:span text:style-name="T445_2">“The<text:s/>butterfly</text:span><text:span text:style-name="T445_3">—</text:span><text:span text:style-name="T445_4">it<text:s/>was<text:s/>there.<text:s/>It<text:s/>listened.”</text:span></text:p>
        <text:p text:style-name="P446"><text:span text:style-name="T446_1">Briala</text:span><text:span text:style-name="T446_2">’s<text:s/>smile<text:s/>didn’t<text:s/>falter.<text:s/>“Good.<text:s/>It<text:s/>means<text:s/>you’re<text:s/>being<text:s/>seen.<text:s/>And<text:s/>now,<text:s/>maybe<text:s/>you’re<text:s/>starting<text:s/>to<text:s/></text:span><text:span text:style-name="T446_3">see</text:span><text:span text:style-name="T446_4"><text:s/>in<text:s/>return.</text:span><text:span text:style-name="T446_5">”</text:span></text:p>
        <text:p text:style-name="P447"><text:span text:style-name="T447_1">Eryn</text:span><text:span text:style-name="T447_2">’s<text:s/>grip<text:s/>tightened<text:s/>on<text:s/>the<text:s/>flute.<text:s/>“Why<text:s/>didn’t<text:s/>it<text:s/>come<text:s/>closer?”</text:span></text:p>
        <text:p text:style-name="P448"><text:span text:style-name="T448_1">Briala<text:s/>shrugged.<text:s/></text:span><text:span text:style-name="T448_2">“Not<text:s/>everything<text:s/>that<text:s/>marks<text:s/>you<text:s/>is<text:s/>meant<text:s/>to<text:s/>harm<text:s/>you,<text:s/>Eryn.<text:s/>Some<text:s/>things<text:s/>just...<text:s/>watch.<text:s/>Waiting<text:s/>to<text:s/>see<text:s/>what<text:s/>you’ll<text:s/>become.”</text:span></text:p>
        <text:p text:style-name="P449"><text:span text:style-name="T449_1">The<text:s/>words<text:s/>lingered<text:s/>in<text:s/>Eryn</text:span><text:span text:style-name="T449_2">’s<text:s/>mind<text:s/>as<text:s/>she<text:s/>sat<text:s/>by<text:s/>the<text:s/>fire<text:s/>that<text:s/>night,<text:s/>the<text:s/>flute<text:s/>resting<text:s/>across<text:s/>her<text:s/>knees,<text:s/>her<text:s/>left<text:s/>eye<text:s/>uncovered<text:s/>and<text:s/>burning</text:span><text:span text:style-name="T449_3">—</text:span><text:span text:style-name="T449_4">but<text:s/>no<text:s/>longer<text:s/>hidden.</text:span></text:p>
        <text:p text:style-name="P450"><text:bookmark-start text:name="You_are_cliamed_why_me"/></text:p>
        <text:p text:style-name="P451"><text:span text:style-name="T451_1">You<text:s/>are<text:s/>cliamed<text:s/>--<text:s/>why<text:s/>me?</text:span><text:bookmark-end text:name="You_are_cliamed_why_me"/></text:p>
        <text:p text:style-name="P452"><text:span text:style-name="T452_1">“You<text:s/>are<text:s/>claimed.”<text:s/>Why<text:s/>me?</text:span></text:p>
        <text:p text:style-name="P453"><text:bookmark-start text:name="Advanced_Flute_And_Forest"/></text:p>
        <text:p text:style-name="P454"><text:span text:style-name="T454_1">Advanced<text:s/>Flute<text:s/>And<text:s/>Forest</text:span><text:bookmark-end text:name="Advanced_Flute_And_Forest"/></text:p>
        <text:p text:style-name="P455"><text:span text:style-name="T455_1">In<text:s/>the<text:s/>days<text:s/>and<text:s/>weeks<text:s/>that<text:s/>followed<text:s/>her<text:s/>first<text:s/>musical<text:s/>episode<text:s/>in<text:s/>the<text:s/>forest,<text:s/>Eryn<text:s/>found<text:s/>herself<text:s/>returning<text:s/>to<text:s/>its<text:s/>clearings</text:span><text:span text:style-name="T455_2">—</text:span><text:span text:style-name="T455_3">sometimes<text:s/>at<text:s/>Briala</text:span><text:span text:style-name="T455_4">’s<text:s/>request,<text:s/>but<text:s/>more<text:s/>often<text:s/>driven<text:s/>by<text:s/>a<text:s/>subtle<text:s/>pull<text:s/>she<text:s/>couldn’t<text:s/>fully<text:s/>explain.</text:span></text:p>
        <text:p text:style-name="P456"><text:span text:style-name="T456_1">The<text:s/>flute,<text:s/>once<text:s/>tucked<text:s/>away<text:s/>like<text:s/>a<text:s/>forgotten<text:s/>trinket,<text:s/>now<text:s/>hung<text:s/>from<text:s/>her<text:s/>side,<text:s/>always<text:s/>within<text:s/>reach.<text:s/>Its<text:s/>smooth<text:s/>wood<text:s/>felt<text:s/>alive<text:s/>beneath<text:s/>her<text:s/>fingers.<text:s/>Music<text:s/>had<text:s/>become<text:s/>her<text:s/>bridge</text:span><text:span text:style-name="T456_2">—</text:span><text:span text:style-name="T456_3">a<text:s/>way<text:s/>to<text:s/>speak<text:s/>to<text:s/>the<text:s/>forest<text:s/>in<text:s/>a<text:s/>language<text:s/>beyond<text:s/>words.</text:span></text:p>
        <text:p text:style-name="P457"><text:span text:style-name="T457_1">At<text:s/>first,<text:s/>her<text:s/>notes<text:s/>were<text:s/>tentative,<text:s/>fragile<text:s/>as<text:s/>spider<text:s/>silk.<text:s/>But<text:s/>with<text:s/>each<text:s/>visit,<text:s/>her<text:s/>fingers<text:s/>grew<text:s/>steadier,<text:s/>her<text:s/>melodies<text:s/>deeper,<text:s/>richer.<text:s/>And<text:s/>the<text:s/>forest<text:s/>listened.</text:span></text:p>
        <text:p text:style-name="P458"><text:span text:style-name="T458_1">One<text:s/>misty<text:s/>morning,<text:s/>with<text:s/>dew<text:s/>still<text:s/>clinging<text:s/>to<text:s/>the<text:s/>leaves,<text:s/>Eryn<text:s/>sat<text:s/>in<text:s/>a<text:s/>hollow<text:s/>where<text:s/>tree<text:s/>roots<text:s/>rose<text:s/>and<text:s/>twisted<text:s/>like<text:s/>the<text:s/>ribs<text:s/>of<text:s/>a<text:s/>sleeping<text:s/>giant.<text:s/>She<text:s/>raised<text:s/>her<text:s/>flute<text:s/>and<text:s/>played<text:s/>a<text:s/>slow,<text:s/>deep<text:s/>melody</text:span><text:span text:style-name="T458_2">—</text:span><text:span text:style-name="T458_3">notes<text:s/>that<text:s/>sank<text:s/>low<text:s/>into<text:s/>the<text:s/>earth,<text:s/>echoing<text:s/>in<text:s/>her<text:s/>chest.</text:span></text:p>
        <text:p text:style-name="P459"><text:span text:style-name="T459_1">Her<text:s/>Twilight<text:s/>Eye<text:s/>flickered<text:s/>to<text:s/>life,<text:s/>revealing<text:s/>silver<text:s/>threads<text:s/>beneath<text:s/>the<text:s/>soil,<text:s/>pulsing<text:s/>faintly.<text:s/>As<text:s/>she<text:s/>played,<text:s/>the<text:s/>threads<text:s/>thickened,<text:s/>glowing<text:s/>brighter,<text:s/>winding<text:s/>through<text:s/>the<text:s/>roots<text:s/>in<text:s/>an<text:s/>intricate<text:s/>network.</text:span></text:p>
        <text:p text:style-name="P460"><text:span text:style-name="T460_1">The<text:s/>melody<text:s/>deepened,<text:s/>vibrating<text:s/>through<text:s/>the<text:s/>ground,<text:s/>and<text:s/>Eryn<text:s/>watched<text:s/>as<text:s/>mushrooms</text:span><text:span text:style-name="T460_2">—</text:span><text:span text:style-name="T460_3">pale<text:s/>and<text:s/>delicate</text:span><text:span text:style-name="T460_4">—</text:span><text:span text:style-name="T460_5">bloomed<text:s/>in<text:s/>slow<text:s/>motion<text:s/>along<text:s/>the<text:s/>gnarled<text:s/>roots.<text:s/>Vines<text:s/>shifted<text:s/>slightly,<text:s/>repositioning<text:s/>themselves<text:s/>as<text:s/>if<text:s/>reaching<text:s/>for<text:s/>the<text:s/>music.<text:s/>She<text:s/>could<text:s/>feel<text:s/>the<text:s/>pull<text:s/>beneath<text:s/>the<text:s/>earth,<text:s/>the<text:s/>silent<text:s/>conversations<text:s/>between<text:s/>the<text:s/>roots<text:s/>and<text:s/>stones,<text:s/>old<text:s/>as<text:s/>time<text:s/>itself.</text:span></text:p>
        <text:p text:style-name="P461"><text:span text:style-name="T461_1">When<text:s/>she<text:s/>stopped<text:s/>playing,<text:s/>the<text:s/>forest<text:s/>grew<text:s/>still,<text:s/>but<text:s/>her<text:s/>Twilight<text:s/>Eye<text:s/>still<text:s/>caught<text:s/>the<text:s/>silver<text:s/>threads</text:span><text:span text:style-name="T461_2">—</text:span><text:span text:style-name="T461_3">thicker<text:s/>now,<text:s/>more<text:s/>vivid.</text:span></text:p>
        <text:p text:style-name="P462"><text:span text:style-name="T462_1">Later,<text:s/>back<text:s/>at<text:s/>the<text:s/>cottage,<text:s/>Briala<text:s/>examined<text:s/>the<text:s/>mushrooms<text:s/>Eryn<text:s/>had<text:s/>gathered.</text:span></text:p>
        <text:p text:style-name="P463"><text:span text:style-name="T463_1">“The<text:s/>forest’s<text:s/>roots<text:s/>carry<text:s/>memories.<text:s/>You<text:s/>played<text:s/>to<text:s/>them,<text:s/>and<text:s/>they<text:s/>remembered.”</text:span></text:p>
        <text:p text:style-name="P464"><text:span text:style-name="T464_1">Eryn<text:s/>nodded,<text:s/>feeling<text:s/>a<text:s/>strange<text:s/>warmth<text:s/>in<text:s/>her<text:s/>chest.<text:s/>For<text:s/>the<text:s/>first<text:s/>time,<text:s/>she</text:span><text:span text:style-name="T464_2">’d<text:s/>made<text:s/>something<text:s/>grow</text:span><text:span text:style-name="T464_3">—</text:span><text:span text:style-name="T464_4">not<text:s/>with<text:s/>potions<text:s/>or<text:s/>herbs,<text:s/>but<text:s/>with<text:s/>music.</text:span></text:p>
        <text:p text:style-name="P465"><text:span text:style-name="T465_1">A<text:s/>few<text:s/>days<text:s/>later,<text:s/>beneath<text:s/>a<text:s/>bright,<text:s/>cloudless<text:s/>sky,<text:s/>Eryn<text:s/>chose<text:s/>a<text:s/>clearing<text:s/>filled<text:s/>with<text:s/>wildflowers.<text:s/>The<text:s/>air<text:s/>buzzed<text:s/>with<text:s/>bees<text:s/>and<text:s/>dragonflies.<text:s/>She<text:s/>lifted<text:s/>her<text:s/>flute<text:s/>and<text:s/>played<text:s/>a<text:s/>higher,<text:s/>lilting<text:s/>melody</text:span><text:span text:style-name="T465_2">—</text:span><text:span text:style-name="T465_3">quick<text:s/>and<text:s/>playful,<text:s/>like<text:s/>the<text:s/>laughter<text:s/>of<text:s/>running<text:s/>water.</text:span></text:p>
        <text:p text:style-name="P466"><text:span text:style-name="T466_1">Almost<text:s/>immediately,<text:s/>the<text:s/>silver<text:s/>threads<text:s/>in<text:s/>her<text:s/>Twilight<text:s/>Eye<text:s/>lifted<text:s/>into<text:s/>the<text:s/>air,<text:s/>becoming<text:s/>shimmering<text:s/>filaments<text:s/>that<text:s/>wove<text:s/>through<text:s/>branches<text:s/>and<text:s/>petals.</text:span></text:p>
        <text:p text:style-name="P467"><text:span text:style-name="T467_1">Tiny<text:s/>orbs<text:s/>of<text:s/>light<text:s/>flickered<text:s/>into<text:s/>existence</text:span><text:span text:style-name="T467_2">—</text:span><text:span text:style-name="T467_3">like<text:s/>fireflies,<text:s/>but<text:s/>brighter</text:span><text:span text:style-name="T467_4">—</text:span><text:span text:style-name="T467_5">and<text:s/>flitted<text:s/>in<text:s/>time<text:s/>with<text:s/>her<text:s/>music.<text:s/>Birds<text:s/>appeared,<text:s/>their<text:s/>feathers<text:s/>shimmering<text:s/>with<text:s/>faint<text:s/>auras<text:s/>only<text:s/>her<text:s/>left<text:s/>eye<text:s/>could<text:s/>see.<text:s/>A<text:s/>flock<text:s/>of<text:s/>delicate<text:s/>moths<text:s/>joined<text:s/>them,<text:s/>swirling<text:s/>above<text:s/>her<text:s/>head.</text:span></text:p>
        <text:p text:style-name="P468"><text:span text:style-name="T468_1">Then,<text:s/>out<text:s/>of<text:s/>the<text:s/>corner<text:s/>of<text:s/>her<text:s/>Twilight<text:s/>Eye,<text:s/>she<text:s/>caught<text:s/>a<text:s/>flicker</text:span><text:span text:style-name="T468_2">—</text:span><text:span text:style-name="T468_3">an<text:s/>iridescent<text:s/>shimmer.</text:span></text:p>
        <text:p text:style-name="P469"><text:span text:style-name="T469_1">A<text:s/>butterfly.</text:span></text:p>
        <text:p text:style-name="P470"><text:span text:style-name="T470_1">Not<text:s/>The<text:s/>Butterfly,<text:s/>but<text:s/>one<text:s/>similar.<text:s/>Its<text:s/>wings<text:s/>pulsed<text:s/>with<text:s/>impossible<text:s/>hues</text:span><text:span text:style-name="T470_2">—</text:span><text:span text:style-name="T470_3">sapphire,<text:s/>emerald,<text:s/>gold.<text:s/>It<text:s/>hovered<text:s/>at<text:s/>the<text:s/>edge<text:s/>of<text:s/>the<text:s/>clearing,<text:s/>observing.</text:span></text:p>
        <text:p text:style-name="P471"><text:span text:style-name="T471_1">Eryn<text:s/>hesitated,<text:s/>her<text:s/>heart<text:s/>racing.<text:s/>Then,<text:s/>she<text:s/>shifted<text:s/>her<text:s/>melody,<text:s/>adding<text:s/>a<text:s/>soft<text:s/>trill,<text:s/>inviting<text:s/>the<text:s/>butterfly<text:s/>closer.</text:span></text:p>
        <text:p text:style-name="P472"><text:span text:style-name="T472_1">It<text:s/>fluttered<text:s/>forward,<text:s/>circling<text:s/>her<text:s/>once<text:s/>before<text:s/>landing<text:s/>gently<text:s/>on<text:s/>the<text:s/>flute</text:span><text:span text:style-name="T472_2">’s<text:s/>end.</text:span></text:p>
        <text:p text:style-name="P473"><text:span text:style-name="T473_1">Her<text:s/>breath<text:s/>caught,<text:s/>but<text:s/>she<text:s/>kept<text:s/>playing.<text:s/>The<text:s/>butterfly</text:span><text:span text:style-name="T473_2">’s<text:s/>wings<text:s/>beat<text:s/>in<text:s/>rhythm<text:s/>with<text:s/>the<text:s/>tune,<text:s/>and<text:s/>for<text:s/>a<text:s/>moment,<text:s/>it<text:s/>felt<text:s/>as<text:s/>though<text:s/>they<text:s/>shared<text:s/>a<text:s/>fragile,<text:s/>unspoken<text:s/>connection.</text:span></text:p>
        <text:p text:style-name="P474"><text:span text:style-name="T474_1">When<text:s/>the<text:s/>song<text:s/>ended,<text:s/>the<text:s/>butterfly<text:s/>lifted<text:s/>off,<text:s/>its<text:s/>shimmer<text:s/>fading<text:s/>as<text:s/>it<text:s/>vanished<text:s/>into<text:s/>the<text:s/>trees.</text:span></text:p>
        <text:p text:style-name="P475"><text:span text:style-name="T475_1">She<text:s/>sat<text:s/>in<text:s/>stunned<text:s/>silence,<text:s/>her<text:s/>heart<text:s/>still<text:s/>racing.<text:s/>This<text:s/>moment<text:s/>felt<text:s/>like<text:s/>a<text:s/>gift</text:span><text:span text:style-name="T475_2">—</text:span><text:span text:style-name="T475_3">an<text:s/>offering<text:s/>from<text:s/>the<text:s/>forest.</text:span></text:p>
        <text:p text:style-name="P476"><text:span text:style-name="T476_1">On<text:s/>anothe<text:s/>evening,<text:s/>as<text:s/>dusk<text:s/>settled<text:s/>over<text:s/>the<text:s/>forest<text:s/>and<text:s/>the<text:s/>first<text:s/>stars<text:s/>blinked<text:s/>to<text:s/>life,<text:s/>Eryn<text:s/>chose<text:s/>a<text:s/>different<text:s/>melody</text:span><text:span text:style-name="T476_2">—</text:span><text:span text:style-name="T476_3">slower,<text:s/>mournful,<text:s/>laced<text:s/>with<text:s/>dissonant<text:s/>notes<text:s/>that<text:s/>lingered<text:s/>like<text:s/>smoke.</text:span></text:p>
        <text:p text:style-name="P477"><text:span text:style-name="T477_1">The<text:s/>forest<text:s/>responded<text:s/>differently.</text:span></text:p>
        <text:p text:style-name="P478"><text:span text:style-name="T478_1">The<text:s/>silver<text:s/>threads<text:s/>dulled,<text:s/>replaced<text:s/>by<text:s/>shadowy<text:s/>tendrils<text:s/>that<text:s/>coiled<text:s/>along<text:s/>the<text:s/>ground,<text:s/>writhing<text:s/>as<text:s/>if<text:s/>alive.<text:s/>Her<text:s/>Twilight<text:s/>Eye<text:s/>revealed<text:s/>shapes<text:s/>lurking<text:s/>just<text:s/>beyond<text:s/>the<text:s/>edges<text:s/>of<text:s/>the<text:s/>clearing</text:span><text:span text:style-name="T478_2">—</text:span><text:span text:style-name="T478_3">figures<text:s/>formed<text:s/>of<text:s/>mist<text:s/>and<text:s/>shadow,<text:s/>half-seen,<text:s/>whispering<text:s/>to<text:s/>one<text:s/>another<text:s/>in<text:s/>voices<text:s/>too<text:s/>faint<text:s/>to<text:s/>understand.</text:span></text:p>
        <text:p text:style-name="P479"><text:span text:style-name="T479_1">Eryn</text:span><text:span text:style-name="T479_2">’s<text:s/>fingers<text:s/>trembled,<text:s/>but<text:s/>she<text:s/>didn’t<text:s/>stop.<text:s/>The<text:s/>shadows<text:s/>circled<text:s/>her,<text:s/>some<text:s/>flickering<text:s/>closer,<text:s/>others<text:s/>retreating.<text:s/>Fear<text:s/>surged<text:s/>in<text:s/>her<text:s/>chest,<text:s/>but<text:s/>she<text:s/>pushed<text:s/>it<text:s/>down,<text:s/>letting<text:s/>the<text:s/>melody<text:s/>carry<text:s/>her<text:s/>forward.</text:span></text:p>
        <text:p text:style-name="P480"><text:span text:style-name="T480_1">As<text:s/>she<text:s/>continued<text:s/>playing,<text:s/>the<text:s/>shadows<text:s/>slowed.<text:s/>They<text:s/>no<text:s/>longer<text:s/>seemed<text:s/>menacing</text:span><text:span text:style-name="T480_2">—</text:span><text:span text:style-name="T480_3">just...<text:s/>curious.<text:s/>One<text:s/>reached<text:s/>a<text:s/>tendril-like<text:s/>hand<text:s/>toward<text:s/>her<text:s/>flute<text:s/>before<text:s/>dissolving<text:s/>into<text:s/>mist.</text:span></text:p>
        <text:p text:style-name="P481"><text:span text:style-name="T481_1">When<text:s/>the<text:s/>melody<text:s/>faded,<text:s/>the<text:s/>clearing<text:s/>grew<text:s/>still<text:s/>again.<text:s/>The<text:s/>darkness<text:s/>retreated,<text:s/>but<text:s/>a<text:s/>lingering<text:s/>presence<text:s/>remained</text:span><text:span text:style-name="T481_2">—</text:span><text:span text:style-name="T481_3">a<text:s/>reminder<text:s/>that<text:s/>the<text:s/>forest<text:s/>held<text:s/>more<text:s/>than<text:s/>roots<text:s/>and<text:s/>light.<text:s/>It<text:s/>carried<text:s/>its<text:s/>own<text:s/>sorrows<text:s/>and<text:s/>secrets,<text:s/>waiting<text:s/>for<text:s/>someone<text:s/>brave<text:s/>enough<text:s/>to<text:s/>listen.</text:span></text:p>
        <text:p text:style-name="P482"><text:span text:style-name="T482_1">Through<text:s/>these<text:s/>sessions,<text:s/>Eryn<text:s/>grew<text:s/>more<text:s/>comfortable<text:s/>with<text:s/>her<text:s/>Twilight<text:s/>Eye.<text:s/>At<text:s/>first,<text:s/>she</text:span><text:span text:style-name="T482_2">’d<text:s/>been<text:s/>disoriented</text:span><text:span text:style-name="T482_3">—</text:span><text:span text:style-name="T482_4">her<text:s/>right<text:s/>eye<text:s/>showing<text:s/>the<text:s/>physical<text:s/>world,<text:s/>while<text:s/>her<text:s/>left<text:s/>eye<text:s/>layered<text:s/>shimmering<text:s/>threads<text:s/>and<text:s/>hidden<text:s/>energies<text:s/>atop<text:s/>it.<text:s/>But<text:s/>with<text:s/>time,<text:s/>she<text:s/>learned<text:s/>to<text:s/>shift<text:s/>her<text:s/>focus,<text:s/>blending<text:s/>the<text:s/>two.</text:span></text:p>
        <text:p text:style-name="P483"><text:span text:style-name="T483_1">One<text:s/>day,<text:s/>while<text:s/>playing<text:s/>in<text:s/>a<text:s/>clearing,<text:s/>she<text:s/>noticed<text:s/>a<text:s/>simple<text:s/>fern<text:s/>beneath<text:s/>her<text:s/>feet.<text:s/>Her<text:s/>right<text:s/>eye<text:s/>saw<text:s/>it<text:s/>as<text:s/>it<text:s/>was</text:span><text:span text:style-name="T483_2">—</text:span><text:span text:style-name="T483_3">green,<text:s/>delicate.<text:s/>But<text:s/>through<text:s/>her<text:s/>Twilight<text:s/>Eye,<text:s/>the<text:s/>fern<text:s/>glowed<text:s/>faintly,<text:s/>silver<text:s/>veins<text:s/>pulsing<text:s/>beneath<text:s/>its<text:s/>surface.</text:span></text:p>
        <text:p text:style-name="P484"><text:span text:style-name="T484_1">Eryn<text:s/>blinked,<text:s/>focusing<text:s/>both<text:s/>eyes<text:s/>together.</text:span></text:p>
        <text:p text:style-name="P485"><text:span text:style-name="T485_1">Suddenly,<text:s/>she<text:s/>saw<text:s/>the<text:s/>fern<text:s/>in<text:s/>its<text:s/>entirety</text:span><text:span text:style-name="T485_2">—</text:span><text:span text:style-name="T485_3">not<text:s/>just<text:s/>as<text:s/>a<text:s/>plant,<text:s/>but<text:s/>as<text:s/>a<text:s/>living<text:s/>node<text:s/>in<text:s/>the<text:s/>forest</text:span><text:span text:style-name="T485_4">’s<text:s/>vast<text:s/>network,<text:s/>connected<text:s/>to<text:s/>every<text:s/>root,<text:s/>branch,<text:s/>and<text:s/>stone<text:s/>around<text:s/>it.</text:span></text:p>
        <text:p text:style-name="P486"><text:span text:style-name="T486_1">For<text:s/>the<text:s/>first<text:s/>time,<text:s/>she<text:s/>didn</text:span><text:span text:style-name="T486_2">’t<text:s/>feel<text:s/>the<text:s/>urge<text:s/>to<text:s/>cover<text:s/>her<text:s/>left<text:s/>eye.</text:span></text:p>
        <text:p text:style-name="P487"><text:span text:style-name="T487_1">The<text:s/>sun<text:s/>hung<text:s/>low<text:s/>on<text:s/>the<text:s/>horizon<text:s/>as<text:s/>Eryn<text:s/>trudged<text:s/>back<text:s/>to<text:s/>Briala</text:span><text:span text:style-name="T487_2">’s<text:s/>cottage,<text:s/>the<text:s/>flute<text:s/>swaying<text:s/>at<text:s/>her<text:s/>side,<text:s/>her<text:s/>left<text:s/>eye<text:s/>uncovered.<text:s/>The<text:s/>path<text:s/>beneath<text:s/>her<text:s/>feet<text:s/>felt<text:s/>different</text:span><text:span text:style-name="T487_3">—</text:span><text:span text:style-name="T487_4">lighter<text:s/>somehow</text:span><text:span text:style-name="T487_5">—</text:span><text:span text:style-name="T487_6">as<text:s/>though<text:s/>the<text:s/>earth<text:s/>itself<text:s/>had<text:s/>softened,<text:s/>welcoming<text:s/>her<text:s/>steps.</text:span></text:p>
        <text:p text:style-name="P488"><text:span text:style-name="T488_1">The<text:s/>cottage<text:s/>door<text:s/>stood<text:s/>ajar,<text:s/>and<text:s/>the<text:s/>scent<text:s/>of<text:s/>herbs<text:s/>and<text:s/>woodsmoke<text:s/>drifted<text:s/>out<text:s/>to<text:s/>meet<text:s/>her.<text:s/>Inside,<text:s/>Briala<text:s/>stirred<text:s/>a<text:s/>pot<text:s/>over<text:s/>the<text:s/>hearth,<text:s/>her<text:s/>moss-green<text:s/>eyes<text:s/>catching<text:s/>the<text:s/>flicker<text:s/>of<text:s/>the<text:s/>flames.<text:s/>She<text:s/>didn</text:span><text:span text:style-name="T488_2">’t<text:s/>turn<text:s/>as<text:s/>Eryn<text:s/>entered<text:s/>but<text:s/>spoke<text:s/>softly,<text:s/>her<text:s/>voice<text:s/>as<text:s/>calm<text:s/>and<text:s/>steady<text:s/>as<text:s/>the<text:s/>wind<text:s/>through<text:s/>the<text:s/>trees.</text:span></text:p>
        <text:p text:style-name="P489"><text:span text:style-name="T489_1">“You<text:s/>kept<text:s/>the<text:s/>eye<text:s/>uncovered<text:s/>the<text:s/>whole<text:s/>time,<text:s/>didn’t<text:s/>you?”</text:span></text:p>
        <text:p text:style-name="P490"><text:span text:style-name="T490_1">Eryn<text:s/>paused<text:s/>in<text:s/>the<text:s/>doorway,<text:s/>one<text:s/>hand<text:s/>resting<text:s/>on<text:s/>the<text:s/>flute.<text:s/>She<text:s/>hesitated<text:s/>before<text:s/>answering.</text:span></text:p>
        <text:p text:style-name="P491"><text:span text:style-name="T491_1">“Yes.<text:s/>It...<text:s/>it<text:s/>didn’t<text:s/>feel<text:s/>like<text:s/>a<text:s/>curse<text:s/>anymore,”<text:s/>Eryn<text:s/>said<text:s/>softly.</text:span></text:p>
        <text:p text:style-name="P492"><text:span text:style-name="T492_1">Briala<text:s/>finally<text:s/>turned,<text:s/>her<text:s/>face<text:s/>shadowed<text:s/>by<text:s/>the<text:s/>firelight,<text:s/>but<text:s/>her<text:s/>eyes<text:s/>shone<text:s/>with<text:s/>something<text:s/>warmer</text:span><text:span text:style-name="T492_2">—</text:span><text:span text:style-name="T492_3">approval,<text:s/>perhaps,<text:s/>or<text:s/>understanding.<text:s/>She<text:s/>set<text:s/>the<text:s/>wooden<text:s/>spoon<text:s/>aside<text:s/>and<text:s/>crossed<text:s/>the<text:s/>room<text:s/>to<text:s/>where<text:s/>Eryn<text:s/>stood.</text:span></text:p>
        <text:p text:style-name="P493"><text:span text:style-name="T493_1">“It<text:s/>was<text:s/>never<text:s/>a<text:s/>curse,<text:s/>child.<text:s/>Just<text:s/>a<text:s/>door<text:s/>you<text:s/>weren’t<text:s/>ready<text:s/>to<text:s/>walk<text:s/>through.”</text:span></text:p>
        <text:p text:style-name="P494"><text:span text:style-name="T494_1">Eryn<text:s/>lowered<text:s/>her<text:s/>gaze,<text:s/>tracing<text:s/>the<text:s/>grain<text:s/>of<text:s/>the<text:s/>wooden<text:s/>floor<text:s/>with<text:s/>her<text:s/>toe.</text:span></text:p>
        <text:p text:style-name="P495"><text:span text:style-name="T495_1"><text:s/></text:span><text:span text:style-name="T495_2">“I<text:s/>thought...<text:s/>I<text:s/>thought<text:s/>if<text:s/>I<text:s/>ignored<text:s/>it,<text:s/>if<text:s/>I<text:s/>kept<text:s/>it<text:s/>covered,<text:s/>maybe<text:s/>it<text:s/>would<text:s/>go<text:s/>away.<text:s/>But<text:s/>today,<text:s/>I<text:s/>didn’t<text:s/>want<text:s/>to<text:s/>hide.<text:s/>The<text:s/>forest</text:span><text:span text:style-name="T495_3">—</text:span><text:span text:style-name="T495_4">when<text:s/>I<text:s/>played</text:span><text:span text:style-name="T495_5">—</text:span><text:span text:style-name="T495_6">it<text:s/>felt<text:s/>like<text:s/>it<text:s/>saw<text:s/>me.<text:s/>Not<text:s/>just<text:s/>the<text:s/>me<text:s/>with<text:s/>two<text:s/>eyes,<text:s/>but...<text:s/>all<text:s/>of<text:s/>me.”</text:span></text:p>
        <text:p text:style-name="P496"><text:span text:style-name="T496_1">Briala</text:span><text:span text:style-name="T496_2">’s<text:s/>lips<text:s/>curled<text:s/>into<text:s/>a<text:s/>faint<text:s/>smile.<text:s/>She<text:s/>reached<text:s/>out<text:s/>and<text:s/>gently<text:s/>tucked<text:s/>a<text:s/>stray<text:s/>lock<text:s/>of<text:s/>hair<text:s/>behind<text:s/>Eryn’s<text:s/>ear,<text:s/>her<text:s/>fingers<text:s/>rough<text:s/>from<text:s/>years<text:s/>of<text:s/>grinding<text:s/>herbs<text:s/>and<text:s/>working<text:s/>the<text:s/>land.</text:span></text:p>
        <text:p text:style-name="P497"><text:span text:style-name="T497_1">“You’re<text:s/>beginning<text:s/>to<text:s/>see</text:span><text:span text:style-name="T497_2">—</text:span><text:span text:style-name="T497_3">not<text:s/>just<text:s/>with<text:s/>your<text:s/>eyes,<text:s/>but<text:s/>with<text:s/>your<text:s/>heart.<text:s/>That’s<text:s/>what<text:s/>the<text:s/>Twilight<text:s/>Eye<text:s/>is<text:s/>for.<text:s/>It<text:s/>shows<text:s/>you<text:s/>the<text:s/>threads<text:s/>that<text:s/>run<text:s/>deeper<text:s/>than<text:s/>roots<text:s/>or<text:s/>rivers.”</text:span></text:p>
        <text:p text:style-name="P498"><text:span text:style-name="T498_1">Eryn</text:span><text:span text:style-name="T498_2">’s<text:s/>throat<text:s/>tightened.<text:s/>A<text:s/>strange<text:s/>mixture<text:s/>of<text:s/>pride<text:s/>and<text:s/>sadness<text:s/>swirled<text:s/>in<text:s/>her<text:s/>chest.<text:s/>She<text:s/>had<text:s/>been<text:s/>so<text:s/>afraid<text:s/>of<text:s/>this<text:s/>eye,<text:s/>of<text:s/>what<text:s/>it<text:s/>revealed.<text:s/>But<text:s/>now,<text:s/>it<text:s/>felt<text:s/>like<text:s/>a<text:s/>part<text:s/>of<text:s/>her<text:s/>she<text:s/>could<text:s/>no<text:s/>longer<text:s/>live<text:s/>without.</text:span></text:p>
        <text:p text:style-name="P499"><text:span text:style-name="T499_1">“I<text:s/>think...<text:s/>I’m<text:s/>starting<text:s/>to<text:s/>see<text:s/>people<text:s/>differently<text:s/>too.<text:s/>Not<text:s/>just<text:s/>the<text:s/>forest.”</text:span></text:p>
        <text:p text:style-name="P500"><text:span text:style-name="T500_1">Briala<text:s/>raised<text:s/>an<text:s/>eyebrow,<text:s/>curious.</text:span></text:p>
        <text:p text:style-name="P501"><text:span text:style-name="T501_1">“Oh?”</text:span></text:p>
        <text:p text:style-name="P502"><text:span text:style-name="T502_1">Eryn<text:s/>shifted,<text:s/>her<text:s/>hands<text:s/>gripping<text:s/>the<text:s/>flute<text:s/>tightly.</text:span></text:p>
        <text:p text:style-name="P503"><text:span text:style-name="T503_1">“When<text:s/>I<text:s/>passed<text:s/>a<text:s/>traveler<text:s/>on<text:s/>the<text:s/>road<text:s/>today,<text:s/>I<text:s/>saw<text:s/>something<text:s/>in<text:s/>him</text:span><text:span text:style-name="T503_2">—</text:span><text:span text:style-name="T503_3">not<text:s/>with<text:s/>my<text:s/>right<text:s/>eye,<text:s/>but<text:s/>the<text:s/>left.<text:s/>A<text:s/>kind<text:s/>of<text:s/>thread,<text:s/>faint<text:s/>and<text:s/>frayed,<text:s/>tugging<text:s/>at<text:s/>his<text:s/>chest.<text:s/>He<text:s/>looked<text:s/>fine<text:s/>on<text:s/>the<text:s/>outside,<text:s/>but...<text:s/>I<text:s/>could<text:s/>feel<text:s/>how<text:s/>lonely<text:s/>he<text:s/>was.<text:s/>How<text:s/>heavy<text:s/>it<text:s/>was<text:s/>for<text:s/>him<text:s/>to<text:s/>carry.”</text:span></text:p>
        <text:p text:style-name="P504"><text:span text:style-name="T504_1">Briala</text:span><text:span text:style-name="T504_2">’s<text:s/>expression<text:s/>softened,<text:s/>her<text:s/>gaze<text:s/>turning<text:s/>inward<text:s/>for<text:s/>a<text:s/>moment<text:s/>as<text:s/>if<text:s/>considering<text:s/>her<text:s/>own<text:s/>memories.</text:span></text:p>
        <text:p text:style-name="P505"><text:span text:style-name="T505_1">“The<text:s/>threads<text:s/>run<text:s/>through<text:s/>all<text:s/>things,<text:s/>Eryn.<text:s/>Plants,<text:s/>rivers,<text:s/>people.<text:s/>When<text:s/>you<text:s/>see<text:s/>deeply<text:s/>enough,<text:s/>you’ll<text:s/>find<text:s/>there’s<text:s/>no<text:s/>true<text:s/>separation.”</text:span></text:p>
        <text:p text:style-name="P506"><text:span text:style-name="T506_1">The<text:s/>room<text:s/>filled<text:s/>with<text:s/>a<text:s/>deep<text:s/>stillness,<text:s/>broken<text:s/>only<text:s/>by<text:s/>the<text:s/>crackling<text:s/>fire.</text:span></text:p>
        <text:p text:style-name="P507"><text:span text:style-name="T507_1">Eryn<text:s/>let<text:s/>the<text:s/>words<text:s/>sink<text:s/>in,<text:s/>feeling<text:s/>their<text:s/>truth<text:s/>ripple<text:s/>through<text:s/>her<text:s/>like<text:s/>the<text:s/>silver<text:s/>threads<text:s/>she<text:s/>now<text:s/>saw<text:s/>in<text:s/>the<text:s/>forest.<text:s/>It<text:s/>was<text:s/>all<text:s/>connected</text:span><text:span text:style-name="T507_2">—</text:span><text:span text:style-name="T507_3">every<text:s/>root,<text:s/>every<text:s/>person,<text:s/>every<text:s/>hidden<text:s/>sorrow<text:s/>and<text:s/>secret<text:s/>joy.<text:s/>Nothing<text:s/>truly<text:s/>stood<text:s/>alone.</text:span></text:p>
        <text:p text:style-name="P508"><text:span text:style-name="T508_1">She<text:s/>took<text:s/>a<text:s/>deep<text:s/>breath,<text:s/>then<text:s/>moved<text:s/>to<text:s/>sit<text:s/>by<text:s/>the<text:s/>hearth.<text:s/>Briala<text:s/>ladled<text:s/>steaming<text:s/>stew<text:s/>into<text:s/>a<text:s/>bowl<text:s/>and<text:s/>handed<text:s/>it<text:s/>to<text:s/>her<text:s/>without<text:s/>a<text:s/>word.<text:s/>They<text:s/>ate<text:s/>in<text:s/>companionable<text:s/>silence,<text:s/>the<text:s/>weight<text:s/>between<text:s/>them<text:s/>lighter<text:s/>now,<text:s/>transformed.</text:span></text:p>
        <text:p text:style-name="P509"><text:span text:style-name="T509_1">Later,<text:s/>as<text:s/>Eryn<text:s/>lay<text:s/>on<text:s/>her<text:s/>pallet<text:s/>by<text:s/>the<text:s/>window,<text:s/>staring<text:s/>at<text:s/>the<text:s/>stars<text:s/>beyond<text:s/>the<text:s/>wooden<text:s/>beams,<text:s/>Briala</text:span><text:span text:style-name="T509_2">’s<text:s/>voice<text:s/>drifted<text:s/>through<text:s/>the<text:s/>dark.</text:span></text:p>
        <text:p text:style-name="P510"><text:span text:style-name="T510_1">“You’re<text:s/>ready,<text:s/>Eryn.<text:s/>The<text:s/>forest<text:s/>has<text:s/>taught<text:s/>you<text:s/>well.<text:s/>But<text:s/>there’s<text:s/>more<text:s/>waiting<text:s/>beyond<text:s/>these<text:s/>woods.<text:s/>Deeper<text:s/>threads.<text:s/>Stronger<text:s/>songs.”</text:span></text:p>
        <text:p text:style-name="P511"><text:span text:style-name="T511_1">Eryn<text:s/>didn</text:span><text:span text:style-name="T511_2">’t<text:s/>reply.<text:s/>She<text:s/>knew<text:s/>it<text:s/>was<text:s/>true.<text:s/>The<text:s/>thought<text:s/>filled<text:s/>her<text:s/>with<text:s/>both<text:s/>fear<text:s/>and<text:s/>excitement</text:span><text:span text:style-name="T511_3">—</text:span><text:span text:style-name="T511_4">a<text:s/>strange,<text:s/>wild<text:s/>melody<text:s/>of<text:s/>its<text:s/>own.<text:s/>But<text:s/>for<text:s/>now,<text:s/>under<text:s/>the<text:s/>soft<text:s/>hum<text:s/>of<text:s/>the<text:s/>forest<text:s/>and<text:s/>the<text:s/>gentle<text:s/>rhythm<text:s/>of<text:s/>her<text:s/>breathing,<text:s/>she<text:s/>allowed<text:s/>herself<text:s/>a<text:s/>rare<text:s/>moment<text:s/>of<text:s/>peace.</text:span></text:p>
        <text:p text:style-name="P512"><text:span text:style-name="T512_1">Her<text:s/>Twilight<text:s/>Eye<text:s/>remained<text:s/>open,<text:s/>watching<text:s/>the<text:s/>stars,<text:s/>but<text:s/>for<text:s/>the<text:s/>first<text:s/>time,<text:s/>they<text:s/>didn</text:span><text:span text:style-name="T512_2">’t<text:s/>seem<text:s/>distant<text:s/>or<text:s/>cold.</text:span></text:p>
        <text:p text:style-name="P513"><text:span text:style-name="T513_1">They<text:s/>seemed...<text:s/>familiar.<text:s/>Like<text:s/>old<text:s/>friends,<text:s/>waiting<text:s/>patiently<text:s/>for<text:s/>her<text:s/>to<text:s/>see<text:s/>them.</text:span></text:p>
        <text:p text:style-name="P514"><text:span text:style-name="T514_1">That<text:s/>night,<text:s/>lying<text:s/>beneath<text:s/>the<text:s/>stars<text:s/>outside<text:s/>Briala</text:span><text:span text:style-name="T514_2">’s<text:s/>cottage,<text:s/>Eryn<text:s/>placed<text:s/>the<text:s/>flute<text:s/>beside<text:s/>her<text:s/>and<text:s/>closed<text:s/>her<text:s/>eyes.<text:s/>She<text:s/>listened</text:span><text:span text:style-name="T514_3">—</text:span><text:span text:style-name="T514_4">not<text:s/>with<text:s/>her<text:s/>ears,<text:s/>but<text:s/>with<text:s/>the<text:s/>stillness<text:s/>she’d<text:s/>learned<text:s/>in<text:s/>the<text:s/>forest.</text:span></text:p>
        <text:p text:style-name="P515"><text:span text:style-name="T515_1">She<text:s/>felt<text:s/>the<text:s/>gentle<text:s/>pulse<text:s/>of<text:s/>the<text:s/>earth<text:s/>beneath<text:s/>her,<text:s/>the<text:s/>faint<text:s/>hum<text:s/>of<text:s/>life<text:s/>in<text:s/>the<text:s/>trees,<text:s/>and<text:s/>the<text:s/>quiet<text:s/>song<text:s/>of<text:s/>the<text:s/>stars<text:s/>above.</text:span></text:p>
        <text:p text:style-name="P516"><text:span text:style-name="T516_1">For<text:s/>the<text:s/>first<text:s/>time<text:s/>since<text:s/>the<text:s/>butterfly</text:span><text:span text:style-name="T516_2">’s<text:s/>sting,<text:s/>she<text:s/>didn’t<text:s/>feel<text:s/>lost.</text:span></text:p>
        <text:p text:style-name="P517"><text:span text:style-name="T517_1">She<text:s/>felt<text:s/>found.</text:span><text:bookmark-start text:name="This_cursed_eye_saved_my_life"/></text:p>
        <text:p text:style-name="P518"><text:span text:style-name="T518_1">This<text:s/>cursed<text:s/>eye<text:s/>saved<text:s/>my<text:s/>life.</text:span><text:bookmark-end text:name="This_cursed_eye_saved_my_life"/></text:p>
        <text:p text:style-name="P519"><text:span text:style-name="T519_1">“What<text:s/>is<text:s/>truly<text:s/>strange,”<text:s/>said<text:s/>Eryn,<text:s/>“is<text:s/>that<text:s/>if<text:s/>it<text:s/>weren’t<text:s/>for<text:s/>this<text:s/>cursed<text:s/>eye,<text:s/>I’d<text:s/>be<text:s/>dead<text:s/>with<text:s/>the<text:s/>rest<text:s/>of<text:s/>my<text:s/>family.<text:s/>It’s<text:s/>because<text:s/>of<text:s/>the<text:s/>Butterfly’s<text:s/>sting<text:s/>that<text:s/>I<text:s/>was<text:s/>with<text:s/>the<text:s/>Weaver<text:s/>and<text:s/>not<text:s/>out<text:s/>in<text:s/>the<text:s/>fields<text:s/>with<text:s/>my<text:s/>family<text:s/>that<text:s/>day.<text:s/>It’s<text:s/>both<text:s/>my<text:s/>great<text:s/>blessing<text:s/>and<text:s/>great<text:s/>curse!”</text:span><text:bookmark-start text:name="Eryns_Departure"/></text:p>
        <text:p text:style-name="P520"><text:span text:style-name="T520_1">Eryn's<text:s/>Departure</text:span><text:bookmark-end text:name="Eryns_Departure"/></text:p>
        <text:p text:style-name="P521"><text:span text:style-name="T521_1">The<text:s/>morning<text:s/>sun<text:s/>crept<text:s/>through<text:s/>the<text:s/>trees,<text:s/>its<text:s/>pale<text:s/>light<text:s/>streaming<text:s/>into<text:s/>Briala</text:span><text:span text:style-name="T521_2">’s<text:s/>cottage<text:s/>in<text:s/>soft,<text:s/>golden<text:s/>slants.<text:s/>The<text:s/>smell<text:s/>of<text:s/>dew-soaked<text:s/>earth<text:s/>mingled<text:s/>with<text:s/>the<text:s/>familiar<text:s/>aroma<text:s/>of<text:s/>dried<text:s/>herbs<text:s/>hanging<text:s/>from<text:s/>the<text:s/>rafters.<text:s/>Eryn<text:s/>stood<text:s/>by<text:s/>the<text:s/>small<text:s/>wooden<text:s/>table,<text:s/>her<text:s/>satchel<text:s/>half-packed,<text:s/>the<text:s/>worn<text:s/>edges<text:s/>of<text:s/>her<text:s/>flute<text:s/>peeking<text:s/>out<text:s/>from<text:s/>its<text:s/>folds.</text:span></text:p>
        <text:p text:style-name="P522"/>
        <text:p text:style-name="P523"><text:span text:style-name="T523_1">She<text:s/>hesitated,<text:s/>fingers<text:s/>tracing<text:s/>the<text:s/>rim<text:s/>of<text:s/>a<text:s/>clay<text:s/>bowl<text:s/>on<text:s/>the<text:s/>table,<text:s/>feeling<text:s/>the<text:s/>smoothness<text:s/>beneath<text:s/>her<text:s/>thumb.<text:s/>It<text:s/>was<text:s/>strange<text:s/>how<text:s/>familiar<text:s/>this<text:s/>place<text:s/>had<text:s/>become.<text:s/>When<text:s/>she<text:s/>had<text:s/>first<text:s/>arrived,<text:s/>the<text:s/>very<text:s/>thought<text:s/>of<text:s/>the<text:s/>forest<text:s/>had<text:s/>filled<text:s/>her<text:s/>with<text:s/>dread.<text:s/>But<text:s/>now,<text:s/>the<text:s/>walls<text:s/>of<text:s/>the<text:s/>cottage,<text:s/>the<text:s/>soft<text:s/>creak<text:s/>of<text:s/>the<text:s/>beams,<text:s/>even<text:s/>the<text:s/>stubborn<text:s/>herbs<text:s/>that<text:s/>refused<text:s/>to<text:s/>dry<text:s/>properly</text:span><text:span text:style-name="T523_2">—</text:span><text:span text:style-name="T523_3">it<text:s/>all<text:s/>felt<text:s/>like<text:s/>a<text:s/>second<text:s/>skin.<text:s text:c="2"/></text:span></text:p>
        <text:p text:style-name="P524"/>
        <text:p text:style-name="P525"><text:span text:style-name="T525_1">Briala<text:s/>moved<text:s/>quietly<text:s/>around<text:s/>the<text:s/>room,<text:s/>grinding<text:s/>something<text:s/>fragrant<text:s/>in<text:s/>her<text:s/>mortar,<text:s/>though<text:s/>Eryn<text:s/>noticed<text:s/>she<text:s/>hadn</text:span><text:span text:style-name="T525_2">’t<text:s/>spoken<text:s/>much<text:s/>that<text:s/>morning.<text:s/>The<text:s/>silence<text:s/>between<text:s/>them<text:s/>was<text:s/>not<text:s/>heavy,<text:s/>but<text:s/>thoughtful</text:span><text:span text:style-name="T525_3">—</text:span><text:span text:style-name="T525_4">like<text:s/>the<text:s/>air<text:s/>just<text:s/>before<text:s/>rain.</text:span></text:p>
        <text:p text:style-name="P526"/>
        <text:p text:style-name="P527"><text:span text:style-name="T527_1">Finally,<text:s/>Eryn<text:s/>cleared<text:s/>her<text:s/>throat.<text:s text:c="2"/></text:span><text:span text:style-name="T527_2">“I<text:s/>think...<text:s/>I<text:s/>should<text:s/>go.”<text:s text:c="2"/></text:span></text:p>
        <text:p text:style-name="P528"/>
        <text:p text:style-name="P529"><text:span text:style-name="T529_1">Briala<text:s/>didn</text:span><text:span text:style-name="T529_2">’t<text:s/>look<text:s/>up<text:s/>right<text:s/>away.<text:s/>She<text:s/>pressed<text:s/>the<text:s/>pestle<text:s/>into<text:s/>the<text:s/>mortar<text:s/>one<text:s/>last<text:s/>time<text:s/>before<text:s/>setting<text:s/>it<text:s/>aside.<text:s/>Her<text:s/>moss-green<text:s/>eyes<text:s/>met<text:s/>Eryn’s.<text:s text:c="2"/></text:span></text:p>
        <text:p text:style-name="P530"/>
        <text:p text:style-name="P531"><text:span text:style-name="T531_1">“I<text:s/>thought<text:s/>you<text:s/>might<text:s/>say<text:s/>that<text:s/>today.”<text:s text:c="2"/></text:span></text:p>
        <text:p text:style-name="P532"/>
        <text:p text:style-name="P533"><text:span text:style-name="T533_1">Eryn</text:span><text:span text:style-name="T533_2">’s<text:s/>brow<text:s/>furrowed.<text:s text:c="2"/>“You<text:s/>knew?”<text:s text:c="2"/></text:span></text:p>
        <text:p text:style-name="P534"/>
        <text:p text:style-name="P535"><text:span text:style-name="T535_1">Briala<text:s/>smiled<text:s/>faintly,<text:s/>the<text:s/>corners<text:s/>of<text:s/>her<text:s/>lips<text:s/>softening.<text:s text:c="2"/></text:span><text:span text:style-name="T535_2">“The<text:s/>forest<text:s/>has<text:s/>been<text:s/>quieter<text:s/>these<text:s/>past<text:s/>few<text:s/>days.<text:s/>It<text:s/>doesn’t<text:s/>pull<text:s/>at<text:s/>you<text:s/>like<text:s/>it<text:s/>did<text:s/>before.<text:s/>It’s<text:s/>a<text:s/>sign.”<text:s text:c="2"/></text:span></text:p>
        <text:p text:style-name="P536"/>
        <text:p text:style-name="P537"><text:span text:style-name="T537_1">Eryn<text:s/>swallowed,<text:s/>her<text:s/>throat<text:s/>suddenly<text:s/>dry.<text:s text:c="2"/></text:span></text:p>
        <text:p text:style-name="P538"/>
        <text:p text:style-name="P539"><text:span text:style-name="T539_1">“I’ve<text:s/>learned<text:s/>so<text:s/>much<text:s/>here…<text:s/>more<text:s/>than<text:s/>I<text:s/>thought<text:s/>I<text:s/>could.<text:s/>But<text:s/>I<text:s/>feel<text:s/>like<text:s/>there’s<text:s/>more<text:s/>waiting<text:s/>for<text:s/>me</text:span><text:span text:style-name="T539_2">—</text:span><text:span text:style-name="T539_3">more<text:s/>I<text:s/>need<text:s/>to<text:s/>understand<text:s/>about<text:s/>healing,<text:s/>about<text:s/>the<text:s/>Left<text:s/>Eye…<text:s/>about<text:s/>myself.”<text:s text:c="2"/></text:span></text:p>
        <text:p text:style-name="P540"/>
        <text:p text:style-name="P541"><text:span text:style-name="T541_1">She<text:s/>hesitated,<text:s/>fingers<text:s/>grazing<text:s/>the<text:s/>satchel<text:s/>again.<text:s text:c="2"/></text:span><text:span text:style-name="T541_2">“I<text:s/>thought<text:s/>I<text:s/>might<text:s/>find<text:s/>another<text:s/>herbalist.<text:s/>Someone<text:s/>more<text:s/>advanced.<text:s/>Keep<text:s/>growing<text:s/>as<text:s/>a<text:s/>healer.”<text:s text:c="2"/></text:span></text:p>
        <text:p text:style-name="P542"/>
        <text:p text:style-name="P543"><text:span text:style-name="T543_1">Briala<text:s/>nodded<text:s/>but<text:s/>didn</text:span><text:span text:style-name="T543_2">’t<text:s/>speak<text:s/>for<text:s/>a<text:s/>moment.<text:s/>Instead,<text:s/>she<text:s/>crossed<text:s/>the<text:s/>room<text:s/>and<text:s/>reached<text:s/>up<text:s/>to<text:s/>a<text:s/>shelf,<text:s/>retrieving<text:s/>a<text:s/>small<text:s/>bundle<text:s/>wrapped<text:s/>in<text:s/>green<text:s/>cloth.<text:s/>She<text:s/>handed<text:s/>it<text:s/>to<text:s/>Eryn.</text:span></text:p>
        <text:p text:style-name="P544"/>
        <text:p text:style-name="P545"><text:span text:style-name="T545_1">“Dried<text:s/>moonveil<text:s/>caps.<text:s/>You<text:s/>found<text:s/>them<text:s/>with<text:s/>your<text:s/>Eye</text:span><text:span text:style-name="T545_2">—</text:span><text:span text:style-name="T545_3">you<text:s/>might<text:s/>need<text:s/>them.”<text:s text:c="3"/></text:span></text:p>
        <text:p text:style-name="P546"/>
        <text:p text:style-name="P547"><text:span text:style-name="T547_1">Eryn<text:s/>accepted<text:s/>the<text:s/>bundle,<text:s/>feeling<text:s/>its<text:s/>soft<text:s/>weight<text:s/>in<text:s/>her<text:s/>hand.<text:s text:c="2"/></text:span><text:span text:style-name="T547_2">“Thank<text:s/>you.<text:s/>For<text:s/>everything.”<text:s text:c="2"/></text:span></text:p>
        <text:p text:style-name="P548"/>
        <text:p text:style-name="P549"><text:span text:style-name="T549_1">Briala</text:span><text:span text:style-name="T549_2">’s<text:s/>face<text:s/>softened<text:s/>further,<text:s/>her<text:s/>sharp<text:s/>edges<text:s/>dulled<text:s/>by<text:s/>something<text:s/>deeper</text:span><text:span text:style-name="T549_3">—</text:span><text:span text:style-name="T549_4">pride,<text:s/>perhaps,<text:s/>or<text:s/>a<text:s/>kind<text:s/>of<text:s/>motherly<text:s/>affection<text:s/>that<text:s/>had<text:s/>grown<text:s/>quietly<text:s/>between<text:s/>them.<text:s text:c="2"/></text:span></text:p>
        <text:p text:style-name="P550"/>
        <text:p text:style-name="P551"><text:span text:style-name="T551_1">“You<text:s/>found<text:s/>more<text:s/>than<text:s/>herbs<text:s/>here,<text:s/>girl.<text:s/>You<text:s/>found<text:s/>yourself.<text:s/>And<text:s/>you’ll<text:s/>keep<text:s/>finding<text:s/>more,<text:s/>if<text:s/>you<text:s/>let<text:s/>the<text:s/>threads<text:s/>guide<text:s/>you.”<text:s text:c="2"/></text:span></text:p>
        <text:p text:style-name="P552"/>
        <text:p text:style-name="P553"><text:span text:style-name="T553_1">Eryn<text:s/>slung<text:s/>her<text:s/>satchel<text:s/>over<text:s/>her<text:s/>shoulder,<text:s/>adjusting<text:s/>the<text:s/>weight.<text:s/>She<text:s/>hesitated<text:s/>again<text:s/>at<text:s/>the<text:s/>doorway,<text:s/>glancing<text:s/>back<text:s/>at<text:s/>the<text:s/>hearth<text:s/>where<text:s/>she<text:s/>had<text:s/>spent<text:s/>so<text:s/>many<text:s/>nights,<text:s/>and<text:s/>the<text:s/>small<text:s/>mat<text:s/>where<text:s/>she<text:s/>had<text:s/>slept.</text:span></text:p>
        <text:p text:style-name="P554"/>
        <text:p text:style-name="P555"><text:span text:style-name="T555_1">“I<text:s/>was<text:s/>scared<text:s/>when<text:s/>I<text:s/>first<text:s/>came<text:s/>here.<text:s/>Of<text:s/>the<text:s/>forest.<text:s/>Of<text:s/>the<text:s/>Eye.<text:s/>Of<text:s/>myself.”<text:s text:c="2"/></text:span></text:p>
        <text:p text:style-name="P556"/>
        <text:p text:style-name="P557"><text:span text:style-name="T557_1">“And<text:s/>now?”<text:s/>said<text:s/>Briala,<text:s/>smiling<text:s/>gently.</text:span></text:p>
        <text:p text:style-name="P558"/>
        <text:p text:style-name="P559"><text:span text:style-name="T559_1">Eryn<text:s/>paused.</text:span><text:span text:style-name="T559_2">“I’m<text:s/>still<text:s/>scared.<text:s/>But<text:s/>I’m<text:s/>not<text:s/>letting<text:s/>it<text:s/>stop<text:s/>me<text:s/>anymore.”<text:s text:c="2"/></text:span></text:p>
        <text:p text:style-name="P560"/>
        <text:p text:style-name="P561"><text:span text:style-name="T561_1">Briala<text:s/>chuckled<text:s/>softly<text:s/>and<text:s/>crossed<text:s/>the<text:s/>room,<text:s/>pulling<text:s/>Eryn<text:s/>into<text:s/>a<text:s/>brief<text:s/>but<text:s/>fierce<text:s/>hug.<text:s text:c="2"/></text:span></text:p>
        <text:p text:style-name="P562"><text:span text:style-name="T562_1">“Good.<text:s/>That’s<text:s/>all<text:s/>the<text:s/>forest<text:s/>ever<text:s/>asked<text:s/>of<text:s/>you.”<text:s text:c="2"/></text:span></text:p>
        <text:p text:style-name="P563"/>
        <text:p text:style-name="P564"><text:span text:style-name="T564_1">The<text:s/>door<text:s/>creaked<text:s/>as<text:s/>Eryn<text:s/>stepped<text:s/>outside.<text:s/>Morning<text:s/>mist<text:s/>still<text:s/>hung<text:s/>low<text:s/>over<text:s/>the<text:s/>ground,<text:s/>curling<text:s/>around<text:s/>the<text:s/>roots<text:s/>and<text:s/>stones.<text:s/>She<text:s/>could<text:s/>hear<text:s/>the<text:s/>distant<text:s/>calls<text:s/>of<text:s/>birds<text:s/>and<text:s/>the<text:s/>soft<text:s/>rustle<text:s/>of<text:s/>leaves,<text:s/>almost<text:s/>as<text:s/>if<text:s/>the<text:s/>forest<text:s/>itself<text:s/>was<text:s/>offering<text:s/>a<text:s/>quiet<text:s/>goodbye.</text:span></text:p>
        <text:p text:style-name="P565"/>
        <text:p text:style-name="P566"><text:span text:style-name="T566_1">She<text:s/>turned<text:s/>back<text:s/>one<text:s/>last<text:s/>time.<text:s text:c="2"/></text:span></text:p>
        <text:p text:style-name="P567"/>
        <text:p text:style-name="P568"><text:span text:style-name="T568_1">“Goodbye,<text:s/>Briala,”<text:s text:c="2"/>embracing<text:s/>her.</text:span></text:p>
        <text:p text:style-name="P569"/>
        <text:p text:style-name="P570"><text:span text:style-name="T570_1">“There’s<text:s/>no<text:s/>such<text:s/>thing<text:s/>as<text:s/>goodbye<text:s/>in<text:s/>the<text:s/>forest.<text:s/>Only...<text:s/>‘until<text:s/>next<text:s/>time.’”<text:s text:c="2"/></text:span></text:p>
        <text:p text:style-name="P571"/>
        <text:p text:style-name="P572"><text:span text:style-name="T572_1">Eryn<text:s/>smiled,<text:s/>blinking<text:s/>back<text:s/>the<text:s/>sting<text:s/>in<text:s/>her<text:s/>eyes,<text:s/>and<text:s/>then<text:s/>she<text:s/>turned,<text:s/>her<text:s/>feet<text:s/>crunching<text:s/>along<text:s/>the<text:s/>path<text:s/>that<text:s/>wound<text:s/>away<text:s/>from<text:s/>the<text:s/>cottage.<text:s text:c="2"/></text:span></text:p>
        <text:p text:style-name="P573"/>
        <text:p text:style-name="P574"><text:span text:style-name="T574_1">The<text:s/>satchel<text:s/>felt<text:s/>heavier<text:s/>than<text:s/>before,<text:s/>but<text:s/>in<text:s/>her<text:s/>chest,<text:s/>something<text:s/>felt<text:s/>lighter</text:span><text:span text:style-name="T574_2">—</text:span><text:span text:style-name="T574_3">open.<text:s/>The<text:s/>road<text:s/>ahead<text:s/>stretched<text:s/>wide,<text:s/>uncertain,<text:s/>but<text:s/>she<text:s/>no<text:s/>longer<text:s/>felt<text:s/>the<text:s/>same<text:s/>hollow<text:s/>fear<text:s/>that<text:s/>had<text:s/>once<text:s/>filled<text:s/>her.</text:span></text:p>
        <text:p text:style-name="P575"/>
        <text:p text:style-name="P576"><text:span text:style-name="T576_1">She<text:s/>placed<text:s/>her<text:s/>hand<text:s/>on<text:s/>her<text:s/>flute<text:s/>as<text:s/>she<text:s/>walked,<text:s/>feeling<text:s/>the<text:s/>smooth<text:s/>wood<text:s/>beneath<text:s/>her<text:s/>fingers.<text:s/>The<text:s/>path<text:s/>forward<text:s/>was<text:s/>hers<text:s/>to<text:s/>choose.<text:s/>And<text:s/>for<text:s/>the<text:s/>first<text:s/>time<text:s/>since<text:s/>the<text:s/>butterfly</text:span><text:span text:style-name="T576_2">’s<text:s/>sting,<text:s/>she<text:s/>felt<text:s/>ready<text:s/>to<text:s/>take<text:s/>it.</text:span><text:bookmark-start text:name="They_only_wanted_useful_Eryn"/></text:p>
        <text:p text:style-name="P577"><text:span text:style-name="T577_1">They<text:s/>only<text:s/>wanted<text:s/>useful<text:s/>Eryn</text:span><text:bookmark-end text:name="They_only_wanted_useful_Eryn"/></text:p>
        <text:p text:style-name="P578"><text:span text:style-name="T578_1">Eryn:</text:span><text:span text:style-name="T578_2"><text:s/></text:span><text:span text:style-name="T578_3">“They<text:s/>only<text:s/>wanted<text:s/>me<text:s/>when<text:s/>I<text:s/>was<text:s/>useful.<text:s/>It<text:s/>wasn’t…<text:s/>it<text:s/>wasn’t<text:s/>me<text:s/>they<text:s/>accepted.<text:s/>It<text:s/>was<text:s/>the<text:s/>eye.<text:s/>The<text:s/>curse.”</text:span></text:p>
        <text:p text:style-name="P579"><text:span text:style-name="T579_1">Mentor:</text:span><text:span text:style-name="T579_2"><text:s/></text:span><text:span text:style-name="T579_3">“And<text:s/>what<text:s/>do<text:s/></text:span><text:span text:style-name="T579_4">you</text:span><text:span text:style-name="T579_5"><text:s/>want?</text:span><text:span text:style-name="T579_6">”</text:span></text:p>
        <text:p text:style-name="P580"><text:span text:style-name="T580_1">Eryn:</text:span><text:span text:style-name="T580_2"><text:s/></text:span><text:span text:style-name="T580_3">[long<text:s/>pause]</text:span><text:span text:style-name="T580_4"><text:s/></text:span><text:span text:style-name="T580_5">“To<text:s/>be<text:s/>seen.<text:s/>Not<text:s/>through<text:s/>the<text:s/>eye,<text:s/>not<text:s/>for<text:s/>the<text:s/>things<text:s/>I<text:s/>can<text:s/>do.<text:s/>Just…<text:s/>seen.”</text:span><text:bookmark-start text:name="Master_Herbalist"/></text:p>
      </text:section>
      <text:section text:style-name="S6" text:name="S6">
        <text:p text:style-name="P581"/>
        <text:p text:style-name="P582"><text:span text:style-name="T582_1">Master<text:s/>Herbalist</text:span><text:bookmark-end text:name="Master_Herbalist"/></text:p>
        <text:p text:style-name="P583"><text:bookmark-start text:name="The_Master_Herbalist"/><text:span text:style-name="T583_1">The<text:s/>Master<text:s/>Herbalist</text:span><text:bookmark-end text:name="The_Master_Herbalist"/></text:p>
        <text:p text:style-name="P584"><text:span text:style-name="T584_1">The<text:s/>path<text:s/>wound<text:s/>steeply<text:s/>upward,<text:s/>its<text:s/>edges<text:s/>lined<text:s/>with<text:s/>moss-covered<text:s/>stones<text:s/>and<text:s/>wildflowers<text:s/>that<text:s/>glowed<text:s/>faintly<text:s/>in<text:s/>the<text:s/>morning<text:s/>sun.<text:s/>Eryn<text:s/>adjusted<text:s/>the<text:s/>strap<text:s/>of<text:s/>her<text:s/>satchel<text:s/>and<text:s/>took<text:s/>a<text:s/>breath<text:s/>of<text:s/>the<text:s/>crisp<text:s/>mountain<text:s/>air.<text:s/>With<text:s/>every<text:s/>step,<text:s/>she<text:s/>felt<text:s/>a<text:s/>growing<text:s/>sense<text:s/>of<text:s/>purpose</text:span><text:span text:style-name="T584_2">—</text:span><text:span text:style-name="T584_3">each<text:s/>stride<text:s/>carrying<text:s/>her<text:s/>farther<text:s/>from<text:s/>the<text:s/>timid<text:s/>girl<text:s/>who<text:s/>had<text:s/>once<text:s/>been<text:s/>too<text:s/>afraid<text:s/>to<text:s/>venture<text:s/>into<text:s/>the<text:s/>forest.</text:span></text:p>
        <text:p text:style-name="P585"/>
        <text:p text:style-name="P586"><text:span text:style-name="T586_1">Briala</text:span><text:span text:style-name="T586_2">’s<text:s/>parting<text:s/>words<text:s/>still<text:s/>echoed<text:s/>in<text:s/>her<text:s/>mind:<text:s text:c="2"/>“You’ve<text:s/>learned<text:s/>to<text:s/>listen<text:s/>to<text:s/>the<text:s/>forest.<text:s/>Now<text:s/>it’s<text:s/>time<text:s/>to<text:s/>listen<text:s/>to<text:s/>yourself.”<text:s text:c="2"/></text:span></text:p>
        <text:p text:style-name="P587"/>
        <text:p text:style-name="P588"><text:span text:style-name="T588_1">It<text:s/>had<text:s/>taken<text:s/>her<text:s/>days<text:s/>of<text:s/>wandering<text:s/>to<text:s/>hear<text:s/>whispers<text:s/>of<text:s/>the<text:s/>Master<text:s/>Herbalist</text:span><text:span text:style-name="T588_2">—</text:span><text:span text:style-name="T588_3">a<text:s/>healer<text:s/>unlike<text:s/>any<text:s/>other,<text:s/>who<text:s/>lived<text:s/>deep<text:s/>in<text:s/>the<text:s/>mountains<text:s/>near<text:s/>sacred<text:s/>springs<text:s/>said<text:s/>to<text:s/>hold<text:s/>restorative<text:s/>powers.<text:s/>People<text:s/>spoke<text:s/>of<text:s/>him<text:s/>in<text:s/>hushed<text:s/>voices,<text:s/>as<text:s/>if<text:s/>unsure<text:s/>whether<text:s/>the<text:s/>old<text:s/>healer<text:s/>was<text:s/>myth<text:s/>or<text:s/>reality.</text:span></text:p>
        <text:p text:style-name="P589"/>
        <text:p text:style-name="P590"><text:span text:style-name="T590_1">With<text:s/>her<text:s/>Twilight<text:s/>Eye<text:s/>uncovered,<text:s/>Eryn<text:s/>had<text:s/>followed<text:s/>the<text:s/>faint,<text:s/>silvery<text:s/>threads<text:s/>of<text:s/>energy<text:s/>woven<text:s/>into<text:s/>the<text:s/>landscape,<text:s/>letting<text:s/>them<text:s/>guide<text:s/>her.<text:s/>When<text:s/>she<text:s/>came<text:s/>upon<text:s/>a<text:s/>wounded<text:s/>hare,<text:s/>its<text:s/>leg<text:s/>twisted<text:s/>at<text:s/>an<text:s/>unnatural<text:s/>angle,<text:s/>she<text:s/>had<text:s/>knelt,<text:s/>coaxing<text:s/>it<text:s/>close<text:s/>with<text:s/>soft<text:s/>notes<text:s/>from<text:s/>her<text:s/>flute.<text:s/>The<text:s/>threads<text:s/>around<text:s/>the<text:s/>animal<text:s/>pulsed<text:s/>in<text:s/>rhythm<text:s/>with<text:s/>her<text:s/>song,<text:s/>guiding<text:s/>her<text:s/>hands<text:s/>as<text:s/>she<text:s/>wrapped<text:s/>herbs<text:s/>around<text:s/>its<text:s/>injured<text:s/>limb.<text:s/>When<text:s/>the<text:s/>hare<text:s/>bounded<text:s/>away<text:s/>moments<text:s/>later,<text:s/>she<text:s/>felt<text:s/>a<text:s/>swelling<text:s/>warmth<text:s/>in<text:s/>her<text:s/>chest</text:span><text:span text:style-name="T590_2">—</text:span><text:span text:style-name="T590_3">confirmation<text:s/>that<text:s/>she<text:s/>was<text:s/>on<text:s/>the<text:s/>right<text:s/>path.</text:span></text:p>
        <text:p text:style-name="P591"/>
        <text:p text:style-name="P592"><text:span text:style-name="T592_1">The<text:s/>journey<text:s/>had<text:s/>felt<text:s/>lighter<text:s/>than<text:s/>any<text:s/>before.<text:s/>She<text:s/>was<text:s/>healing.<text:s/>Not<text:s/>just<text:s/>others</text:span><text:span text:style-name="T592_2">—</text:span><text:span text:style-name="T592_3">but<text:s/>maybe,<text:s/>finally,<text:s/>herself.</text:span></text:p>
        <text:p text:style-name="P593"/>
        <text:p text:style-name="P594"><text:span text:style-name="T594_1">Eryn<text:s/>arrived<text:s/>at<text:s/>the<text:s/>edge<text:s/>of<text:s/>a<text:s/>glen,<text:s/>where<text:s/>the<text:s/>trees<text:s/>opened<text:s/>to<text:s/>reveal<text:s/>a<text:s/>small<text:s/>stone<text:s/>cottage<text:s/>nestled<text:s/>among<text:s/>ancient<text:s/>oaks.<text:s/>A<text:s/>gentle<text:s/>stream<text:s/>wound<text:s/>through<text:s/>the<text:s/>clearing,<text:s/>its<text:s/>waters<text:s/>clear<text:s/>and<text:s/>shimmering,<text:s/>and<text:s/>in<text:s/>the<text:s/>center<text:s/>stood<text:s/>the<text:s/>cottage,<text:s/>its<text:s/>roof<text:s/>covered<text:s/>in<text:s/>flowering<text:s/>vines.<text:s/>The<text:s/>air<text:s/>was<text:s/>thick<text:s/>with<text:s/>the<text:s/>scent<text:s/>of<text:s/>crushed<text:s/>herbs<text:s/>and<text:s/>wild<text:s/>mint.</text:span></text:p>
        <text:p text:style-name="P595"/>
        <text:p text:style-name="P596"><text:span text:style-name="T596_1">She<text:s/>hesitated<text:s/>at<text:s/>the<text:s/>entrance,<text:s/>then<text:s/>raised<text:s/>her<text:s/>hand<text:s/>to<text:s/>knock<text:s/>on<text:s/>the<text:s/>weathered<text:s/>wooden<text:s/>door.<text:s/>Before<text:s/>her<text:s/>knuckles<text:s/>touched<text:s/>it,<text:s/>the<text:s/>door<text:s/>creaked<text:s/>open.</text:span></text:p>
        <text:p text:style-name="P597"/>
        <text:p text:style-name="P598"><text:span text:style-name="T598_1">An<text:s/>old<text:s/>man<text:s/>stood<text:s/>there.<text:s/>His<text:s/>face<text:s/>was<text:s/>deeply<text:s/>lined,<text:s/>but<text:s/>his<text:s/>eyes<text:s/>were<text:s/>bright<text:s/>and<text:s/>kind</text:span><text:span text:style-name="T598_2">—</text:span><text:span text:style-name="T598_3">a<text:s/>deep<text:s/>blue<text:s/>that<text:s/>sparkled<text:s/>with<text:s/>warmth<text:s/>and<text:s/>mischief.<text:s/>A<text:s/>tangle<text:s/>of<text:s/>white<text:s/>hair<text:s/>framed<text:s/>his<text:s/>face,<text:s/>and<text:s/>a<text:s/>long,<text:s/>well-worn<text:s/>cloak<text:s/>hung<text:s/>from<text:s/>his<text:s/>shoulders,<text:s/>its<text:s/>pockets<text:s/>bulging<text:s/>with<text:s/>bundles<text:s/>of<text:s/>herbs<text:s/>and<text:s/>tiny<text:s/>vials.</text:span></text:p>
        <text:p text:style-name="P599"/>
        <text:p text:style-name="P600"><text:span text:style-name="T600_1">“Ah!<text:s/>There<text:s/>you<text:s/>are.<text:s/>I<text:s/>was<text:s/>beginning<text:s/>to<text:s/>wonder<text:s/>when<text:s/>you’d<text:s/>arrive.”<text:s text:c="2"/></text:span></text:p>
        <text:p text:style-name="P601"/>
        <text:p text:style-name="P602"><text:span text:style-name="T602_1">The<text:s/>words<text:s/>startled<text:s/>her.<text:s text:c="2"/></text:span><text:span text:style-name="T602_2">“You…<text:s/>you<text:s/>were<text:s/>expecting<text:s/>me?”<text:s text:c="2"/></text:span></text:p>
        <text:p text:style-name="P603"/>
        <text:p text:style-name="P604"><text:span text:style-name="T604_1">The<text:s/>old<text:s/>man<text:s/>chuckled,<text:s/>a<text:s/>soft,<text:s/>rolling<text:s/>sound<text:s/>like<text:s/>water<text:s/>over<text:s/>stones.<text:s text:c="2"/></text:span></text:p>
        <text:p text:style-name="P605"><text:span text:style-name="T605_1">“Of<text:s/>course!<text:s/>The<text:s/>threads<text:s/>said<text:s/>you<text:s/>were<text:s/>on<text:s/>your<text:s/>way.<text:s/>Not<text:s/>that<text:s/>they<text:s/>ever<text:s/>tell<text:s/>me<text:s/>when.<text:s/>Silly<text:s/>things.”<text:s text:c="2"/></text:span></text:p>
        <text:p text:style-name="P606"/>
        <text:p text:style-name="P607"><text:span text:style-name="T607_1">Eryn<text:s/>blinked,<text:s/>unsure<text:s/>whether<text:s/>he<text:s/>was<text:s/>teasing<text:s/>or<text:s/>serious.<text:s text:c="2"/></text:span><text:span text:style-name="T607_2">“I</text:span><text:span text:style-name="T607_3">—</text:span><text:span text:style-name="T607_4">I<text:s/>heard<text:s/>you<text:s/>were<text:s/>a<text:s/>Master<text:s/>Herbalist.<text:s/>I<text:s/>want<text:s/>to<text:s/>learn.<text:s/>To<text:s/>heal.”<text:s text:c="2"/></text:span></text:p>
        <text:p text:style-name="P608"/>
        <text:p text:style-name="P609"><text:span text:style-name="T609_1">The<text:s/>Herbalist</text:span><text:span text:style-name="T609_2">’s<text:s/>eyes<text:s/>softened<text:s/>as<text:s/>he<text:s/>studied<text:s/>her,<text:s/>his<text:s/>gaze<text:s/>lingering<text:s/>briefly<text:s/>on<text:s/>her<text:s/>Twilight<text:s/>Eye</text:span><text:span text:style-name="T609_3">—</text:span><text:span text:style-name="T609_4">but<text:s/>without<text:s/>fear<text:s/>or<text:s/>reverence.<text:s/>Instead,<text:s/>there<text:s/>was<text:s/>simple<text:s/>understanding.<text:s text:c="2"/></text:span></text:p>
        <text:p text:style-name="P610"/>
        <text:p text:style-name="P611"><text:span text:style-name="T611_1">“I<text:s/>can<text:s/>see<text:s/>that.<text:s/>And<text:s/>you’ve<text:s/>been<text:s/>carrying<text:s/>quite<text:s/>a<text:s/>weight,<text:s/>haven’t<text:s/>you?”<text:s text:c="2"/></text:span></text:p>
        <text:p text:style-name="P612"/>
        <text:p text:style-name="P613"><text:span text:style-name="T613_1">Eryn</text:span><text:span text:style-name="T613_2">’s<text:s/>throat<text:s/>tightened,<text:s/>but<text:s/>she<text:s/>only<text:s/>nodded.</text:span></text:p>
        <text:p text:style-name="P614"/>
        <text:p text:style-name="P615"><text:span text:style-name="T615_1">The<text:s/>Herbalist<text:s/>stepped<text:s/>aside,<text:s/>waving<text:s/>her<text:s/>in.<text:s text:c="2"/></text:span><text:span text:style-name="T615_2">“Well,<text:s/>come<text:s/>in,<text:s/>come<text:s/>in!<text:s/>No<text:s/>point<text:s/>in<text:s/>standing<text:s/>out<text:s/>there<text:s/>like<text:s/>a<text:s/>lost<text:s/>kitten.”<text:s text:c="2"/></text:span></text:p>
        <text:p text:style-name="P616"/>
        <text:p text:style-name="P617"><text:span text:style-name="T617_1">The<text:s/>inside<text:s/>of<text:s/>the<text:s/>cottage<text:s/>was<text:s/>warm<text:s/>and<text:s/>filled<text:s/>with<text:s/>the<text:s/>mingling<text:s/>scents<text:s/>of<text:s/>dried<text:s/>herbs<text:s/>and<text:s/>woodsmoke.<text:s/>Jars<text:s/>lined<text:s/>the<text:s/>shelves,<text:s/>filled<text:s/>with<text:s/>roots,<text:s/>leaves,<text:s/>and<text:s/>strange<text:s/>powders.<text:s/>Dried<text:s/>flowers<text:s/>hung<text:s/>from<text:s/>the<text:s/>beams<text:s/>overhead,<text:s/>swaying<text:s/>gently<text:s/>in<text:s/>the<text:s/>draft.</text:span></text:p>
        <text:p text:style-name="P618"/>
        <text:p text:style-name="P619"><text:span text:style-name="T619_1">The<text:s/>Herbalist<text:s/>bustled<text:s/>about,<text:s/>setting<text:s/>a<text:s/>kettle<text:s/>over<text:s/>the<text:s/>fire.<text:s text:c="2"/></text:span><text:span text:style-name="T619_2">“I’m<text:s/>called<text:s/>Thalen,<text:s/>by<text:s/>the<text:s/>way.<text:s/>You<text:s/>look<text:s/>half-starved.<text:s/>Tea<text:s/>first,<text:s/>lessons<text:s/>later.”<text:s text:c="2"/></text:span></text:p>
        <text:p text:style-name="P620"/>
        <text:p text:style-name="P621"><text:span text:style-name="T621_1">Eryn<text:s/>sat<text:s/>by<text:s/>the<text:s/>hearth,<text:s/>grateful<text:s/>for<text:s/>the<text:s/>warmth<text:s/>and<text:s/>his<text:s/>easy<text:s/>manner.<text:s/>It<text:s/>felt<text:s/>like<text:s/>a<text:s/>home</text:span><text:span text:style-name="T621_2">—</text:span><text:span text:style-name="T621_3">a<text:s/>place<text:s/>of<text:s/>safety.<text:s text:c="2"/></text:span></text:p>
        <text:p text:style-name="P622"/>
        <text:p text:style-name="P623"><text:span text:style-name="T623_1">Over<text:s/>the<text:s/>days<text:s/>that<text:s/>followed,<text:s/>Thalen<text:s/>taught<text:s/>her<text:s/>more<text:s/>than<text:s/>she<text:s/>had<text:s/>ever<text:s/>imagined.<text:s/>He<text:s/>was<text:s/>patient<text:s/>and<text:s/>gentle,<text:s/>guiding<text:s/>her<text:s/>through<text:s/>advanced<text:s/>herbal<text:s/>practices.<text:s/>Under<text:s/>his<text:s/>tutelage,<text:s/>Eryn<text:s/>learned<text:s/>not<text:s/>only<text:s/>how<text:s/>to<text:s/>mend<text:s/>broken<text:s/>bones<text:s/>and<text:s/>cure<text:s/>fevers<text:s/>but<text:s/>also<text:s/>how<text:s/>to<text:s/>heal<text:s/>deeper<text:s/>wounds</text:span><text:span text:style-name="T623_2">—</text:span><text:span text:style-name="T623_3">the<text:s/>kind<text:s/>that<text:s/>festered<text:s/>unseen<text:s/>in<text:s/>the<text:s/>heart<text:s/>and<text:s/>mind.</text:span></text:p>
        <text:p text:style-name="P624"/>
        <text:p text:style-name="P625"><text:span text:style-name="T625_1">“A<text:s/>good<text:s/>healer<text:s/>sees<text:s/>the<text:s/>whole<text:s/>person,<text:s/>not<text:s/>just<text:s/>the<text:s/>sickness,”<text:s/>he<text:s/>told<text:s/>her<text:s/>one<text:s/>afternoon,<text:s/>as<text:s/>they<text:s/>gathered<text:s/>herbs<text:s/>near<text:s/>the<text:s/>sacred<text:s/>springs.<text:s/>“Body,<text:s/>heart,<text:s/>and<text:s/>spirit</text:span><text:span text:style-name="T625_2">—</text:span><text:span text:style-name="T625_3">they’re<text:s/>all<text:s/>woven<text:s/>together.”<text:s text:c="2"/></text:span></text:p>
        <text:p text:style-name="P626"/>
        <text:p text:style-name="P627"><text:span text:style-name="T627_1">Eryn<text:s/>began<text:s/>to<text:s/>align<text:s/>her<text:s/>flute</text:span><text:span text:style-name="T627_2">’s<text:s/>melodies<text:s/>with<text:s/>the<text:s/>energies<text:s/>of<text:s/>healing.<text:s/>Thalen<text:s/>showed<text:s/>her<text:s/>how<text:s/>each<text:s/>note<text:s/>could<text:s/>touch<text:s/>the<text:s/>threads<text:s/>of<text:s/>life<text:s/>in<text:s/>different<text:s/>ways</text:span><text:span text:style-name="T627_3">—</text:span><text:span text:style-name="T627_4">a<text:s/>soft<text:s/>harmony<text:s/>to<text:s/>soothe<text:s/>pain,<text:s/>a<text:s/>bright<text:s/>trill<text:s/>to<text:s/>restore<text:s/>strength,<text:s/>a<text:s/>gentle<text:s/>hum<text:s/>to<text:s/>calm<text:s/>restless<text:s/>spirits.</text:span></text:p>
        <text:p text:style-name="P628"/>
        <text:p text:style-name="P629"><text:span text:style-name="T629_1">The<text:s/>sacred<text:s/>springs<text:s/>became<text:s/>their<text:s/>sanctuary.<text:s/>The<text:s/>water<text:s/>shimmered<text:s/>with<text:s/>subtle<text:s/>hues<text:s/>that<text:s/>only<text:s/>her<text:s/>Twilight<text:s/>Eye<text:s/>could<text:s/>fully<text:s/>see,<text:s/>threads<text:s/>of<text:s/>energy<text:s/>running<text:s/>deep<text:s/>beneath<text:s/>the<text:s/>earth.</text:span></text:p>
        <text:p text:style-name="P630"/>
        <text:p text:style-name="P631"><text:span text:style-name="T631_1">For<text:s/>the<text:s/>first<text:s/>time<text:s/>since<text:s/>the<text:s/>flood,<text:s/>Eryn<text:s/>felt<text:s/>truly<text:s/>whole.<text:s/>Her<text:s/>Twilight<text:s/>Eye<text:s/>no<text:s/>longer<text:s/>felt<text:s/>like<text:s/>a<text:s/>curse<text:s/>but<text:s/>a<text:s/>tool</text:span><text:span text:style-name="T631_2">—</text:span><text:span text:style-name="T631_3">an<text:s/>extension<text:s/>of<text:s/>her<text:s/>growing<text:s/>understanding.</text:span></text:p>
        <text:p text:style-name="P632"/>
        <text:p text:style-name="P633"><text:span text:style-name="T633_1">She<text:s/>found<text:s/>herself<text:s/>laughing<text:s/>more,<text:s/>her<text:s/>steps<text:s/>lighter,<text:s/>her<text:s/>heart<text:s/>less<text:s/>burdened.<text:s/>The<text:s/>guilt<text:s/>she<text:s/>had<text:s/>carried<text:s/>since<text:s/>the<text:s/>flood<text:s/>began<text:s/>to<text:s/>loosen<text:s/>its<text:s/>hold,<text:s/>like<text:s/>brittle<text:s/>leaves<text:s/>breaking<text:s/>free<text:s/>in<text:s/>a<text:s/>strong<text:s/>wind.</text:span></text:p>
        <text:p text:style-name="P634"/>
        <text:p text:style-name="P635"><text:span text:style-name="T635_1">One<text:s/>afternoon,<text:s/>as<text:s/>sunlight<text:s/>dappled<text:s/>through<text:s/>the<text:s/>trees,<text:s/>Thalen<text:s/>brought<text:s/>her<text:s/>to<text:s/>the<text:s/>edge<text:s/>of<text:s/>the<text:s/>springs.<text:s/>They<text:s/>sat<text:s/>in<text:s/>silence,<text:s/>the<text:s/>water<text:s/>murmuring<text:s/>at<text:s/>their<text:s/>feet.</text:span></text:p>
        <text:p text:style-name="P636"/>
        <text:p text:style-name="P637"><text:span text:style-name="T637_1">“You’ve<text:s/>come<text:s/>far,<text:s/>Eryn.<text:s/>I<text:s/>see<text:s/>it<text:s/>in<text:s/>the<text:s/>way<text:s/>you<text:s/>play<text:s/>your<text:s/>flute,<text:s/>in<text:s/>how<text:s/>you<text:s/>walk<text:s/>through<text:s/>the<text:s/>woods.<text:s/>But<text:s/>there’s<text:s/>something<text:s/>you’re<text:s/>still<text:s/>holding<text:s/>onto.”<text:s text:c="2"/></text:span></text:p>
        <text:p text:style-name="P638"/>
        <text:p text:style-name="P639"><text:span text:style-name="T639_1">Eryn</text:span><text:span text:style-name="T639_2">’s<text:s/>fingers<text:s/>curled<text:s/>around<text:s/>the<text:s/>flute<text:s/>in<text:s/>her<text:s/>lap.<text:s/>She<text:s/>hesitated,<text:s/>then<text:s/>spoke.<text:s text:c="2"/></text:span></text:p>
        <text:p text:style-name="P640"><text:span text:style-name="T640_1">“The<text:s/>flood.<text:s/>I<text:s/>still…<text:s/>I<text:s/>still<text:s/>think<text:s/>about<text:s/>it.<text:s/>I<text:s/>wonder<text:s/>if<text:s/>I’d<text:s/>understood<text:s/>the<text:s/>dream<text:s/>sooner</text:span><text:span text:style-name="T640_2">—</text:span><text:span text:style-name="T640_3">if<text:s/>I<text:s/>could<text:s/>have<text:s/>saved<text:s/>them.”<text:s text:c="2"/></text:span></text:p>
        <text:p text:style-name="P641"/>
        <text:p text:style-name="P642"><text:span text:style-name="T642_1">Thalen<text:s/>was<text:s/>quiet<text:s/>for<text:s/>a<text:s/>long<text:s/>moment.<text:s text:c="2"/></text:span></text:p>
        <text:p text:style-name="P643"/>
        <text:p text:style-name="P644"><text:span text:style-name="T644_1">“Every<text:s/>healer<text:s/>carries<text:s/>a<text:s/>moment<text:s/>like<text:s/>that.<text:s/>The<text:s/>one<text:s/>we<text:s/>wish<text:s/>we<text:s/>could<text:s/>go<text:s/>back<text:s/>and<text:s/>change.<text:s/>But<text:s/>Eryn,<text:s/>even<text:s/>the<text:s/>most<text:s/>skilled<text:s/>among<text:s/>us<text:s/>can’t<text:s/>stop<text:s/>death<text:s/>when<text:s/>it<text:s/>comes.<text:s/>We<text:s/>do<text:s/>what<text:s/>we<text:s/>can,<text:s/>but<text:s/>we<text:s/>aren’t<text:s/>gods.<text:s/>Sooner<text:s/>or<text:s/>later,<text:s/>death<text:s/>comes<text:s/>for<text:s/>us<text:s/>all<text:s/></text:span><text:span text:style-name="T644_2">—</text:span><text:span text:style-name="T644_3"><text:s/>every<text:s/>plant,<text:s/>every<text:s/>animal,<text:s/>every<text:s/>tree,<text:s/>every<text:s/>person.”<text:s text:c="2"/></text:span></text:p>
        <text:p text:style-name="P645"/>
        <text:p text:style-name="P646"><text:span text:style-name="T646_1">Thalen<text:s/>sighed,<text:s/>placing<text:s/>a<text:s/>gentle<text:s/>hand<text:s/>on<text:s/>her<text:s/>shoulder.<text:s text:c="2"/></text:span></text:p>
        <text:p text:style-name="P647"/>
        <text:p text:style-name="P648"><text:span text:style-name="T648_1">“There’s<text:s/>the<text:s/>real<text:s/>wound.<text:s/>You’re<text:s/>not<text:s/>here<text:s/>to<text:s/>fix<text:s/>the<text:s/>past.<text:s/>You’re<text:s/>here<text:s/>to<text:s/>help<text:s/>where<text:s/>you<text:s/>can</text:span><text:span text:style-name="T648_2">—</text:span><text:span text:style-name="T648_3">and<text:s/>to<text:s/>forgive<text:s/>yourself<text:s/>when<text:s/>you<text:s/>can’t.”<text:s text:c="2"/></text:span></text:p>
        <text:p text:style-name="P649"/>
        <text:p text:style-name="P650"><text:span text:style-name="T650_1">The<text:s/>words<text:s/>sank<text:s/>deep,<text:s/>but<text:s/>they<text:s/>weren</text:span><text:span text:style-name="T650_2">’t<text:s/>enough.<text:s/>Not<text:s/>yet.<text:s/>Eryn<text:s/>felt<text:s/>the<text:s/>old<text:s/>ache<text:s/>return</text:span><text:span text:style-name="T650_3">—</text:span><text:span text:style-name="T650_4">the<text:s/>weight<text:s/>of<text:s/>failure,<text:s/>of<text:s/>not<text:s/>being<text:s/>enough.<text:s/>She<text:s/>nodded<text:s/>silently,<text:s/>but<text:s/>inside,<text:s/>doubt<text:s/>stirred.</text:span></text:p>
        <text:p text:style-name="P651"/>
        <text:p text:style-name="P652"><text:bookmark-start text:name="The_Dying_Deer"/></text:p>
        <text:p text:style-name="P653"><text:span text:style-name="T653_1">The<text:s/>Dying<text:s/>Deer</text:span><text:bookmark-end text:name="The_Dying_Deer"/></text:p>
        <text:p text:style-name="P654"><text:span text:style-name="T654_1">Eryn<text:s/>crouched<text:s/>among<text:s/>the<text:s/>tall<text:s/>grass,<text:s/>fingers<text:s/>brushing<text:s/>the<text:s/>soft<text:s/>leaves<text:s/>of<text:s/>wild<text:s/>marjoram.<text:s/>Her<text:s/>Twilight<text:s/>Eye<text:s/>flickered<text:s/>open,<text:s/>revealing<text:s/>the<text:s/>familiar<text:s/></text:span><text:span text:style-name="T654_2">silver<text:s/>threads</text:span><text:span text:style-name="T654_3"><text:s/>beneath<text:s/>the<text:s/>soil<text:s/></text:span><text:span text:style-name="T654_4">—</text:span><text:span text:style-name="T654_5"><text:s/>the<text:s/>interconnected<text:s/>lifelines<text:s/>that<text:s/>bound<text:s/>the<text:s/>forest<text:s/>together.</text:span></text:p>
        <text:p text:style-name="P655"><text:span text:style-name="T655_1">But<text:s/>then,<text:s/>something<text:s/>shifted.</text:span></text:p>
        <text:p text:style-name="P656"><text:span text:style-name="T656_1">Her<text:s/>gaze<text:s/>caught<text:s/>a<text:s/>cluster<text:s/>of<text:s/>threads<text:s/>ahead<text:s/></text:span><text:span text:style-name="T656_2">—</text:span><text:span text:style-name="T656_3"><text:s/>vibrant<text:s/>at<text:s/>first,<text:s/>but<text:s/>fraying,<text:s/>strands<text:s/>unraveling<text:s/>in<text:s/>slow<text:s/>motion.<text:s/>Curiosity<text:s/>piqued,<text:s/>she<text:s/>followed<text:s/>them,<text:s/>weaving<text:s/>between<text:s/>the<text:s/>trees<text:s/>until<text:s/>she<text:s/>found<text:s/>the<text:s/>source.</text:span></text:p>
        <text:p text:style-name="P657"><text:span text:style-name="T657_1">A<text:s/>small<text:s/>deer,<text:s/>no<text:s/>older<text:s/>than<text:s/>a<text:s/>fawn,<text:s/>lay<text:s/>beneath<text:s/>a<text:s/>twisted<text:s/>oak.<text:s/>Its<text:s/>chest<text:s/>rose<text:s/>and<text:s/>fell<text:s/>in<text:s/>labored<text:s/>breaths,<text:s/>eyes<text:s/>half-closed.<text:s/>A<text:s/>crimson<text:s/>stain<text:s/>darkened<text:s/>its<text:s/>flank<text:s/></text:span><text:span text:style-name="T657_2">—</text:span><text:span text:style-name="T657_3"><text:s/>a<text:s/>wound<text:s/>from<text:s/>a<text:s/>predator,<text:s/>perhaps.</text:span></text:p>
        <text:p text:style-name="P658"><text:span text:style-name="T658_1">Eryn</text:span><text:span text:style-name="T658_2">’s<text:s/>heart<text:s/>ached.<text:s/>Instinctively,<text:s/>she<text:s/>stepped<text:s/>forward,<text:s/>kneeling<text:s/>beside<text:s/>it.<text:s/>Her<text:s/>Twilight<text:s/>Eye<text:s/>revealed<text:s/>the<text:s/>fawn’s<text:s/></text:span><text:span text:style-name="T658_3">life<text:s/>thread</text:span><text:span text:style-name="T658_4">,<text:s/>now<text:s/>thin<text:s/>and<text:s/>tattered,<text:s/>delicate<text:s/>filaments<text:s/>snapping<text:s/>one<text:s/>by<text:s/>one.</text:span></text:p>
        <text:p text:style-name="P659"><text:span text:style-name="T659_1">She<text:s/>reached<text:s/>out,<text:s/>her<text:s/>hand<text:s/>hovering<text:s/>over<text:s/>its<text:s/>fragile<text:s/>body.</text:span></text:p>
        <text:p text:style-name="P660"><text:span text:style-name="T660_1">Could<text:s/>she<text:s/>mend<text:s/>it?</text:span></text:p>
        <text:p text:style-name="P661"><text:span text:style-name="T661_1">Her<text:s/>mind<text:s/>raced<text:s/></text:span><text:span text:style-name="T661_2">—</text:span><text:span text:style-name="T661_3"><text:s/>maybe<text:s/>with<text:s/>the<text:s/>right<text:s/>herbs,<text:s/>maybe<text:s/>with<text:s/>the<text:s/>right<text:s/>melody,<text:s/>she<text:s/>could<text:s/>weave<text:s/>the<text:s/>thread<text:s/>back<text:s/>together.<text:s/>She<text:s/>fumbled<text:s/>for<text:s/>her<text:s/>flute,<text:s/>but<text:s/>her<text:s/>hands<text:s/>trembled.<text:s/>The<text:s/>fraying<text:s/>continued.</text:span></text:p>
        <text:p text:style-name="P662"><text:span text:style-name="T662_1">Then,<text:s/>a<text:s/>voice<text:s/>behind<text:s/>her.</text:span></text:p>
        <text:p text:style-name="P663"><text:span text:style-name="T663_1">"Let<text:s/>it<text:s/>go."</text:span></text:p>
        <text:p text:style-name="P664"><text:span text:style-name="T664_1">Eryn<text:s/>turned.<text:s/>The<text:s/>master<text:s/>herbalist<text:s/>stood<text:s/>a<text:s/>few<text:s/>paces<text:s/>back,<text:s/>her<text:s/>arms<text:s/>crossed,<text:s/>face<text:s/>unreadable.</text:span></text:p>
        <text:p text:style-name="P665"><text:span text:style-name="T665_1">"But</text:span><text:span text:style-name="T665_2">—</text:span><text:span text:style-name="T665_3">"</text:span><text:span text:style-name="T665_4"><text:s/>Eryn</text:span><text:span text:style-name="T665_5">’s<text:s/>throat<text:s/>tightened.<text:s/></text:span><text:span text:style-name="T665_6">"It</text:span><text:span text:style-name="T665_7">’s<text:s/>dying.<text:s/>I<text:s/>can<text:s/>see<text:s/>it</text:span><text:span text:style-name="T665_8">—</text:span><text:span text:style-name="T665_9">"</text:span></text:p>
        <text:p text:style-name="P666"><text:span text:style-name="T666_1">"And<text:s/>sometimes<text:s/>that</text:span><text:span text:style-name="T666_2">’s<text:s/>all<text:s/>we<text:s/>can<text:s/>do<text:s/></text:span><text:span text:style-name="T666_3">—</text:span><text:span text:style-name="T666_4"><text:s/>see."</text:span></text:p>
        <text:p text:style-name="P667"><text:span text:style-name="T667_1">Eryn</text:span><text:span text:style-name="T667_2">’s<text:s/>fists<text:s/>clenched.<text:s/></text:span><text:span text:style-name="T667_3">"But<text:s/>if<text:s/>I<text:s/>can<text:s/>stop<text:s/>it</text:span><text:span text:style-name="T667_4">—</text:span><text:span text:style-name="T667_5">if<text:s/>I<text:s/>can<text:s/>fix<text:s/>it</text:span><text:span text:style-name="T667_6">—</text:span><text:span text:style-name="T667_7">"</text:span></text:p>
        <text:p text:style-name="P668"><text:span text:style-name="T668_1">The<text:s/>master<text:s/>herbalist<text:s/>walked<text:s/>forward,<text:s/>crouching<text:s/>beside<text:s/>her.</text:span></text:p>
        <text:p text:style-name="P669"><text:span text:style-name="T669_1">"You<text:s/>think<text:s/>death<text:s/>is<text:s/>a<text:s/>mistake<text:s/>to<text:s/>be<text:s/>corrected?"</text:span><text:span text:style-name="T669_2"><text:s/>Her<text:s/>voice<text:s/>was<text:s/>gentle<text:s/>but<text:s/>firm.<text:s/></text:span><text:span text:style-name="T669_3">"This<text:s/>fawn<text:s/>isn</text:span><text:span text:style-name="T669_4">’t<text:s/>afraid.<text:s/>Look<text:s/>at<text:s/>it."</text:span></text:p>
        <text:p text:style-name="P670"><text:span text:style-name="T670_1">Eryn<text:s/>did.<text:s/>Through<text:s/>her<text:s/>Twilight<text:s/>Eye,<text:s/>she<text:s/>saw<text:s/>not<text:s/>just<text:s/>the<text:s/>fraying<text:s/>threads,<text:s/>but<text:s/>a<text:s/>soft<text:s/></text:span><text:span text:style-name="T670_2">silver<text:s/>glow</text:span><text:span text:style-name="T670_3"><text:s/>around<text:s/>the<text:s/>fawn</text:span><text:span text:style-name="T670_4">’s<text:s/>body<text:s/></text:span><text:span text:style-name="T670_5">—</text:span><text:span text:style-name="T670_6"><text:s/>as<text:s/>if<text:s/>the<text:s/>forest<text:s/>itself<text:s/>was<text:s/>cradling<text:s/>it.<text:s/>The<text:s/>tension<text:s/>she’d<text:s/>felt<text:s/>began<text:s/>to<text:s/>ebb,<text:s/>replaced<text:s/>by<text:s/>an<text:s/>odd<text:s/>serenity.</text:span></text:p>
        <text:p text:style-name="P671"><text:span text:style-name="T671_1">"It</text:span><text:span text:style-name="T671_2">’s…<text:s/>peaceful,"</text:span><text:span text:style-name="T671_3"><text:s/>Eryn<text:s/>whispered.</text:span></text:p>
        <text:p text:style-name="P672"><text:span text:style-name="T672_1">The<text:s/>master<text:s/>nodded.<text:s/></text:span><text:span text:style-name="T672_2">"Death<text:s/>isn</text:span><text:span text:style-name="T672_3">’t<text:s/>always<text:s/>violent<text:s/>or<text:s/>wrong.<text:s/>Sometimes,<text:s/>it’s<text:s/>a<text:s/>return.<text:s/>The<text:s/>forest<text:s/>reclaims<text:s/>what<text:s/>it<text:s/>gave."</text:span></text:p>
        <text:p text:style-name="P673"><text:span text:style-name="T673_1">Eryn</text:span><text:span text:style-name="T673_2">’s<text:s/>shoulders<text:s/>sagged,<text:s/>tears<text:s/>prickling<text:s/>her<text:s/>eyes.<text:s/></text:span><text:span text:style-name="T673_3">"But<text:s/>it</text:span><text:span text:style-name="T673_4">’s<text:s/>still<text:s/>so…<text:s/>sad."</text:span></text:p>
        <text:p text:style-name="P674"><text:span text:style-name="T674_1">"Of<text:s/>course<text:s/>it<text:s/>is,"</text:span><text:span text:style-name="T674_2"><text:s/>the<text:s/>master<text:s/>agreed.<text:s/></text:span><text:span text:style-name="T674_3">"But<text:s/>sadness<text:s/>isn</text:span><text:span text:style-name="T674_4">’t<text:s/>something<text:s/>to<text:s/>fix<text:s/>either.<text:s/>It’s<text:s/>something<text:s/>to<text:s/>feel."</text:span></text:p>
        <text:p text:style-name="P675"><text:span text:style-name="T675_1">The<text:s/>fawn</text:span><text:span text:style-name="T675_2">’s<text:s/>breathing<text:s/>slowed<text:s/></text:span><text:span text:style-name="T675_3">—</text:span><text:span text:style-name="T675_4"><text:s/>one<text:s/>final<text:s/>exhale<text:s/></text:span><text:span text:style-name="T675_5">—</text:span><text:span text:style-name="T675_6"><text:s/>and<text:s/>the<text:s/>last<text:s/>of<text:s/>its<text:s/>threads<text:s/>snapped,<text:s/>dissolving<text:s/>into<text:s/>the<text:s/>earth.<text:s/>The<text:s/>silver<text:s/>glow<text:s/>lingered<text:s/>for<text:s/>a<text:s/>moment<text:s/>before<text:s/>fading.</text:span></text:p>
        <text:p text:style-name="P676"><text:span text:style-name="T676_1">Eryn<text:s/>sat<text:s/>in<text:s/>the<text:s/>silence,<text:s/>the<text:s/>flute<text:s/>still<text:s/>in<text:s/>her<text:s/>lap,<text:s/>untouched.</text:span></text:p>
        <text:p text:style-name="P677"><text:span text:style-name="T677_1">"You<text:s/>saw<text:s/>it<text:s/>leave,<text:s/>didn</text:span><text:span text:style-name="T677_2">’t<text:s/>you?"</text:span><text:span text:style-name="T677_3"><text:s/>the<text:s/>master<text:s/>asked<text:s/>softly.</text:span></text:p>
        <text:p text:style-name="P678"><text:span text:style-name="T678_1">Eryn<text:s/>nodded.<text:s/></text:span><text:span text:style-name="T678_2">"I<text:s/>thought<text:s/>I<text:s/>could<text:s/>stop<text:s/>it.<text:s/>But</text:span><text:span text:style-name="T678_3">…<text:s/>maybe<text:s/>I<text:s/>wasn’t<text:s/>meant<text:s/>to."</text:span></text:p>
        <text:p text:style-name="P679"><text:span text:style-name="T679_1">The<text:s/>master<text:s/>placed<text:s/>a<text:s/>hand<text:s/>on<text:s/>her<text:s/>shoulder.<text:s/></text:span><text:span text:style-name="T679_2">"That</text:span><text:span text:style-name="T679_3">’s<text:s/>the<text:s/>hardest<text:s/>part<text:s/>of<text:s/>being<text:s/>a<text:s/>healer,<text:s/>Eryn.<text:s/>Knowing<text:s/>when<text:s/>to<text:s/>fight<text:s/>and<text:s/>when<text:s/>to<text:s/>let<text:s/>go.<text:s/>Death<text:s/>isn’t<text:s/>your<text:s/>enemy</text:span><text:span text:style-name="T679_4">—</text:span><text:span text:style-name="T679_5">it’s<text:s/>part<text:s/>of<text:s/>the<text:s/>pattern.<text:s/>We<text:s/>honor<text:s/>it<text:s/>when<text:s/>it<text:s/>comes,<text:s/>just<text:s/>as<text:s/>we<text:s/>honor<text:s/>life<text:s/>when<text:s/>it<text:s/>thrives."</text:span></text:p>
        <text:p text:style-name="P680"><text:span text:style-name="T680_1">Eryn<text:s/>traced<text:s/>her<text:s/>fingers<text:s/>over<text:s/>the<text:s/>grass<text:s/>where<text:s/>the<text:s/>fawn<text:s/>had<text:s/>been.<text:s/>The<text:s/>threads<text:s/>there<text:s/>shimmered<text:s/>faintly,<text:s/>as<text:s/>if<text:s/>the<text:s/>earth<text:s/>had<text:s/>absorbed<text:s/>the<text:s/>fawn</text:span><text:span text:style-name="T680_2">’s<text:s/>essence.</text:span></text:p>
        <text:p text:style-name="P681"><text:span text:style-name="T681_1">"So</text:span><text:span text:style-name="T681_2">…<text:s/>I<text:s/>couldn’t<text:s/>have<text:s/>saved<text:s/>it?"</text:span></text:p>
        <text:p text:style-name="P682"><text:span text:style-name="T682_1">The<text:s/>master<text:s/>hesitated.<text:s/></text:span><text:span text:style-name="T682_2">"Perhaps.<text:s/>Perhaps<text:s/>not.<text:s/>That</text:span><text:span text:style-name="T682_3">’s<text:s/>not<text:s/>the<text:s/>question.<text:s/>The<text:s/>real<text:s/>question<text:s/>is<text:s/></text:span><text:span text:style-name="T682_4">—</text:span><text:span text:style-name="T682_5"><text:s/>would<text:s/>saving<text:s/>it<text:s/>have<text:s/>been<text:s/>the<text:s/>right<text:s/>thing?"</text:span></text:p>
        <text:p text:style-name="P683"><text:span text:style-name="T683_1">The<text:s/>weight<text:s/>of<text:s/>the<text:s/>moment<text:s/>settled<text:s/>over<text:s/>Eryn.<text:s/>She<text:s/>tucked<text:s/>the<text:s/>flute<text:s/>back<text:s/>into<text:s/>her<text:s/>satchel<text:s/>and<text:s/>stood.</text:span></text:p>
        <text:p text:style-name="P684"><text:span text:style-name="T684_1">"I</text:span><text:span text:style-name="T684_2">…<text:s/>I’m<text:s/>not<text:s/>sure<text:s/>I’m<text:s/>strong<text:s/>enough<text:s/>for<text:s/>this,"</text:span><text:span text:style-name="T684_3"><text:s/>she<text:s/>murmured.</text:span></text:p>
        <text:p text:style-name="P685"><text:span text:style-name="T685_1">The<text:s/>master<text:s/>smiled,<text:s/>bittersweet.<text:s/></text:span><text:span text:style-name="T685_2">"None<text:s/>of<text:s/>us<text:s/>are.<text:s/>Not<text:s/>at<text:s/>first."</text:span><text:bookmark-start text:name="The_gravely_ill_child"/></text:p>
        <text:p text:style-name="P686"><text:span text:style-name="T686_1">The<text:s/>gravely<text:s/>ill<text:s/>child</text:span><text:bookmark-end text:name="The_gravely_ill_child"/></text:p>
        <text:p text:style-name="P687"><text:span text:style-name="T687_1">The<text:s/>morning<text:s/>was<text:s/>crisp,<text:s/>the<text:s/>air<text:s/>filled<text:s/>with<text:s/>the<text:s/>distant<text:s/>calls<text:s/>of<text:s/>birds<text:s/>and<text:s/>the<text:s/>gentle<text:s/>burble<text:s/>of<text:s/>the<text:s/>sacred<text:s/>spring.<text:s/>Eryn<text:s/>was<text:s/>seated<text:s/>beneath<text:s/>an<text:s/>old<text:s/>willow,<text:s/>her<text:s/>flute<text:s/>resting<text:s/>in<text:s/>her<text:s/>lap,<text:s/>when<text:s/>she<text:s/>first<text:s/>heard<text:s/>the<text:s/>desperate<text:s/>shouting.</text:span></text:p>
        <text:p text:style-name="P688"/>
        <text:p text:style-name="P689"><text:span text:style-name="T689_1">She<text:s/>turned<text:s/>as<text:s/>a<text:s/>man<text:s/>emerged<text:s/>from<text:s/>the<text:s/>forest<text:s/>path,<text:s/>his<text:s/>face<text:s/>pale<text:s/>with<text:s/>fear,<text:s/>cradling<text:s/>a<text:s/>bundle<text:s/>wrapped<text:s/>in<text:s/>a<text:s/>worn<text:s/>blanket.<text:s/>His<text:s/>steps<text:s/>were<text:s/>hurried,<text:s/>uneven,<text:s/>as<text:s/>though<text:s/>each<text:s/>one<text:s/>cost<text:s/>him<text:s/>more<text:s/>than<text:s/>he<text:s/>had<text:s/>to<text:s/>give.</text:span></text:p>
        <text:p text:style-name="P690"/>
        <text:p text:style-name="P691"><text:span text:style-name="T691_1">Thalen,<text:s/>the<text:s/>Master<text:s/>Herbalist,<text:s/>stepped<text:s/>from<text:s/>the<text:s/>cottage<text:s/>at<text:s/>the<text:s/>same<text:s/>moment,<text:s/>his<text:s/>eyes<text:s/>narrowing<text:s/>as<text:s/>he<text:s/>took<text:s/>in<text:s/>the<text:s/>scene.<text:s/>The<text:s/>man<text:s/>staggered<text:s/>forward<text:s/>and<text:s/>collapsed<text:s/>to<text:s/>his<text:s/>knees<text:s/>before<text:s/>Thalen.</text:span></text:p>
        <text:p text:style-name="P692"/>
        <text:p text:style-name="P693"><text:span text:style-name="T693_1">“Please!<text:s/>My<text:s/>daughter</text:span><text:span text:style-name="T693_2">—</text:span><text:span text:style-name="T693_3">she’s<text:s/>burning<text:s/>with<text:s/>fever.<text:s/>Nothing<text:s/>I’ve<text:s/>done<text:s/>has<text:s/>helped.<text:s/>I</text:span><text:span text:style-name="T693_4">—</text:span><text:span text:style-name="T693_5">”<text:s/>His<text:s/>voice<text:s/>cracked<text:s/>as<text:s/>he<text:s/>pulled<text:s/>back<text:s/>the<text:s/>blanket,<text:s/>revealing<text:s/>a<text:s/>small<text:s/>girl,<text:s/>her<text:s/>cheeks<text:s/>flushed<text:s/>red,<text:s/>sweat<text:s/>beading<text:s/>on<text:s/>her<text:s/>brow.</text:span></text:p>
        <text:p text:style-name="P694"/>
        <text:p text:style-name="P695"><text:span text:style-name="T695_1">Eryn</text:span><text:span text:style-name="T695_2">’s<text:s/>heart<text:s/>lurched<text:s/>as<text:s/>she<text:s/>stepped<text:s/>closer.<text:s/>The<text:s/>girl’s<text:s/>chest<text:s/>rose<text:s/>and<text:s/>fell<text:s/>in<text:s/>shallow,<text:s/>rapid<text:s/>breaths,<text:s/>her<text:s/>tiny<text:s/>hands<text:s/>clenched<text:s/>tight.</text:span></text:p>
        <text:p text:style-name="P696"/>
        <text:p text:style-name="P697"><text:span text:style-name="T697_1">Thalen<text:s/>knelt,<text:s/>resting<text:s/>a<text:s/>gentle<text:s/>hand<text:s/>on<text:s/>the<text:s/>girl</text:span><text:span text:style-name="T697_2">’s<text:s/>forehead.<text:s/>His<text:s/>brow<text:s/>furrowed,<text:s/>and<text:s/>after<text:s/>a<text:s/>moment,<text:s/>he<text:s/>looked<text:s/>up</text:span><text:span text:style-name="T697_3">—</text:span><text:span text:style-name="T697_4">not<text:s/>at<text:s/>the<text:s/>desperate<text:s/>father,<text:s/>but<text:s/>at<text:s/>Eryn.</text:span></text:p>
        <text:p text:style-name="P698"/>
        <text:p text:style-name="P699"><text:span text:style-name="T699_1">“You<text:s/>can<text:s/>do<text:s/>this.”</text:span></text:p>
        <text:p text:style-name="P700"/>
        <text:p text:style-name="P701"><text:span text:style-name="T701_1">Eryn</text:span><text:span text:style-name="T701_2">’s<text:s/>breath<text:s/>caught<text:s/>in<text:s/>her<text:s/>throat.</text:span></text:p>
        <text:p text:style-name="P702"/>
        <text:p text:style-name="P703"><text:span text:style-name="T703_1">“Me?<text:s/>But</text:span><text:span text:style-name="T703_2">—</text:span><text:span text:style-name="T703_3">”</text:span></text:p>
        <text:p text:style-name="P704"/>
        <text:p text:style-name="P705"><text:span text:style-name="T705_1">“You’re<text:s/>ready.”<text:s/>He<text:s/>placed<text:s/>a<text:s/>reassuring<text:s/>hand<text:s/>on<text:s/>her<text:s/>shoulder.<text:s/>“I’ll<text:s/>be<text:s/>here.<text:s/>But<text:s/>you<text:s/>need<text:s/>to<text:s/>trust<text:s/>yourself.”</text:span></text:p>
        <text:p text:style-name="P706"/>
        <text:p text:style-name="P707"><text:span text:style-name="T707_1">The<text:s/>weight<text:s/>of<text:s/>his<text:s/>faith<text:s/>in<text:s/>her<text:s/>felt<text:s/>both<text:s/>empowering<text:s/>and<text:s/>suffocating.<text:s/>She<text:s/>swallowed<text:s/>hard<text:s/>and<text:s/>nodded.</text:span></text:p>
        <text:p text:style-name="P708"/>
        <text:p text:style-name="P709"><text:span text:style-name="T709_1">Inside<text:s/>the<text:s/>cottage,<text:s/>Eryn<text:s/>laid<text:s/>the<text:s/>child<text:s/>gently<text:s/>on<text:s/>a<text:s/>straw-filled<text:s/>mat<text:s/>near<text:s/>the<text:s/>hearth.<text:s/>The<text:s/>flickering<text:s/>firelight<text:s/>danced<text:s/>across<text:s/>the<text:s/>girl</text:span><text:span text:style-name="T709_2">’s<text:s/>pale<text:s/>face.<text:s/>Thalen<text:s/>moved<text:s/>around<text:s/>the<text:s/>space,<text:s/>gathering<text:s/>herbs</text:span><text:span text:style-name="T709_3">—</text:span><text:span text:style-name="T709_4">marjoram<text:s/>for<text:s/>fever,<text:s/>willowbark<text:s/>for<text:s/>the<text:s/>pain</text:span><text:span text:style-name="T709_5">—</text:span><text:span text:style-name="T709_6">but<text:s/>left<text:s/>them<text:s/>in<text:s/>Eryn’s<text:s/>care.</text:span></text:p>
        <text:p text:style-name="P710"/>
        <text:p text:style-name="P711"><text:span text:style-name="T711_1">Her<text:s/>hands<text:s/>trembled<text:s/>as<text:s/>she<text:s/>crushed<text:s/>the<text:s/>leaves<text:s/>and<text:s/>mixed<text:s/>them<text:s/>into<text:s/>a<text:s/>paste,<text:s/>but<text:s/>she<text:s/>forced<text:s/>herself<text:s/>to<text:s/>steady.<text:s/>This<text:s/>was<text:s/>what<text:s/>she</text:span><text:span text:style-name="T711_2">’d<text:s/>been<text:s/>training<text:s/>for.<text:s/>This<text:s/>was<text:s/>her<text:s/>moment<text:s/>to<text:s/>help</text:span><text:span text:style-name="T711_3">—</text:span><text:span text:style-name="T711_4">to<text:s/>heal.</text:span></text:p>
        <text:p text:style-name="P712"/>
        <text:p text:style-name="P713"><text:span text:style-name="T713_1">Eryn<text:s/>positioned<text:s/>herself<text:s/>at<text:s/>the<text:s/>child</text:span><text:span text:style-name="T713_2">’s<text:s/>head<text:s/>and<text:s/>pulled<text:s/>her<text:s/>flute<text:s/>from<text:s/>its<text:s/>strap.<text:s/>She<text:s/>took<text:s/>a<text:s/>shaky<text:s/>breath,<text:s/>her<text:s/>Twilight<text:s/>Eye<text:s/>flickering<text:s/>open,<text:s/>revealing<text:s/>the<text:s/>glistening<text:s/>silver<text:s/>threads<text:s/>that<text:s/>wove<text:s/>through<text:s/>the<text:s/>girl’s<text:s/>body.<text:s/>But<text:s/>something<text:s/>was<text:s/>wrong</text:span><text:span text:style-name="T713_3">—</text:span><text:span text:style-name="T713_4">she<text:s/>could<text:s/>see<text:s/>dark<text:s/>knots,<text:s/>twisted<text:s/>tangles<text:s/>in<text:s/>the<text:s/>threads,<text:s/>like<text:s/>a<text:s/>creeping<text:s/>rot.</text:span></text:p>
        <text:p text:style-name="P714"/>
        <text:p text:style-name="P715"><text:span text:style-name="T715_1">She<text:s/>began<text:s/>to<text:s/>play.</text:span></text:p>
        <text:p text:style-name="P716"/>
        <text:p text:style-name="P717"><text:span text:style-name="T717_1">The<text:s/>melody<text:s/>was<text:s/>soft<text:s/>at<text:s/>first,<text:s/>a<text:s/>soothing<text:s/>lullaby<text:s/>that<text:s/>filled<text:s/>the<text:s/>room<text:s/>with<text:s/>warmth.<text:s/>The<text:s/>threads<text:s/>responded</text:span><text:span text:style-name="T717_2">—</text:span><text:span text:style-name="T717_3">some<text:s/>of<text:s/>the<text:s/>dark<text:s/>knots<text:s/>loosening,<text:s/>the<text:s/>girl</text:span><text:span text:style-name="T717_4">’s<text:s/>breathing<text:s/>slowing,<text:s/>deepening.<text:s/>The<text:s/>villagers’<text:s/>father<text:s/>hovered<text:s/>in<text:s/>the<text:s/>doorway,<text:s/>hope<text:s/>blooming<text:s/>in<text:s/>his<text:s/>eyes.</text:span></text:p>
        <text:p text:style-name="P718"/>
        <text:p text:style-name="P719"><text:span text:style-name="T719_1">Eryn</text:span><text:span text:style-name="T719_2">’s<text:s/>heart<text:s/>surged<text:s/>with<text:s/>cautious<text:s/>optimism.<text:s text:c="2"/>“It’s<text:s/>working,”<text:s/>she<text:s/>thought.<text:s/>“I’m<text:s/>doing<text:s/>it.”</text:span></text:p>
        <text:p text:style-name="P720"/>
        <text:p text:style-name="P721"><text:span text:style-name="T721_1">She<text:s/>deepened<text:s/>the<text:s/>melody,<text:s/>her<text:s/>fingers<text:s/>moving<text:s/>faster,<text:s/>more<text:s/>urgently,<text:s/>her<text:s/>Twilight<text:s/>Eye<text:s/>guiding<text:s/>her<text:s/>through<text:s/>the<text:s/>tangles<text:s/>of<text:s/>sickness.<text:s/>She<text:s/>saw<text:s/>where<text:s/>the<text:s/>knots<text:s/>were<text:s/>the<text:s/>worst<text:s/>and<text:s/>pushed<text:s/>her<text:s/>focus<text:s/>deeper,<text:s/>willing<text:s/>the<text:s/>threads<text:s/>to<text:s/>unravel.</text:span></text:p>
        <text:p text:style-name="P722"/>
        <text:p text:style-name="P723"><text:span text:style-name="T723_1">But<text:s/>the<text:s/>threads<text:s/>resisted.</text:span></text:p>
        <text:p text:style-name="P724"/>
        <text:p text:style-name="P725"><text:span text:style-name="T725_1">The<text:s/>more<text:s/>she<text:s/>pushed,<text:s/>the<text:s/>more<text:s/>they<text:s/>frayed.<text:s/>The<text:s/>child</text:span><text:span text:style-name="T725_2">’s<text:s/>breathing,<text:s/>which<text:s/>had<text:s/>steadied,<text:s/>began<text:s/>to<text:s/>falter</text:span><text:span text:style-name="T725_3">—</text:span><text:span text:style-name="T725_4">soft<text:s/>gasps<text:s/>now,<text:s/>spaced<text:s/>too<text:s/>far<text:s/>apart.<text:s/>Panic<text:s/>surged<text:s/>in<text:s/>Eryn’s<text:s/>chest.<text:s/>She<text:s/>shifted<text:s/>the<text:s/>melody,<text:s/>adjusted<text:s/>her<text:s/>breath,<text:s/>but<text:s/>the<text:s/>threads<text:s/>slipped<text:s/>from<text:s/>her<text:s/>grasp,<text:s/>like<text:s/>sand<text:s/>through<text:s/>open<text:s/>fingers.</text:span></text:p>
        <text:p text:style-name="P726"/>
        <text:p text:style-name="P727"><text:span text:style-name="T727_1">Her<text:s/>Twilight<text:s/>Eye<text:s/>flared<text:s/>painfully<text:s/>as<text:s/>she<text:s/>strained<text:s/>to<text:s/>see<text:s/>deeper</text:span><text:span text:style-name="T727_2">—</text:span><text:span text:style-name="T727_3">to<text:s/>fix<text:s/>it</text:span><text:span text:style-name="T727_4">—</text:span><text:span text:style-name="T727_5">but<text:s/>the<text:s/>sickness<text:s/>was<text:s/>relentless,<text:s/>spreading<text:s/>faster<text:s/>now,<text:s/>consuming<text:s/>the<text:s/>fragile<text:s/>threads.</text:span></text:p>
        <text:p text:style-name="P728"/>
        <text:p text:style-name="P729"><text:span text:style-name="T729_1">“No…<text:s/>please,<text:s/>hold<text:s/>on.”</text:span></text:p>
        <text:p text:style-name="P730"/>
        <text:p text:style-name="P731"><text:span text:style-name="T731_1">The<text:s/>girl</text:span><text:span text:style-name="T731_2">’s<text:s/>chest<text:s/>lifted<text:s/>once<text:s/>more,<text:s/>then<text:s/>stopped.</text:span></text:p>
        <text:p text:style-name="P732"/>
        <text:p text:style-name="P733"><text:span text:style-name="T733_1">The<text:s/>room<text:s/>was<text:s/>silent,<text:s/>save<text:s/>for<text:s/>the<text:s/>soft,<text:s/>dying<text:s/>echo<text:s/>of<text:s/>Eryn</text:span><text:span text:style-name="T733_2">’s<text:s/>flute.</text:span></text:p>
        <text:p text:style-name="P734"/>
        <text:p text:style-name="P735"><text:span text:style-name="T735_1">She<text:s/>dropped<text:s/>the<text:s/>instrument,<text:s/>scrambling<text:s/>forward,<text:s/>pressing<text:s/>her<text:s/>hands<text:s/>to<text:s/>the<text:s/>girl</text:span><text:span text:style-name="T735_2">’s<text:s/>chest,<text:s/>as<text:s/>if<text:s/>she<text:s/>could<text:s/>physically<text:s/>coax<text:s/>the<text:s/>breath<text:s/>back<text:s/>into<text:s/>her.<text:s/>Tears<text:s/>blurred<text:s/>her<text:s/>vision.</text:span></text:p>
        <text:p text:style-name="P736"/>
        <text:p text:style-name="P737"><text:span text:style-name="T737_1">“Please,<text:s/>no.<text:s/>Not<text:s/>like<text:s/>this.”</text:span></text:p>
        <text:p text:style-name="P738"/>
        <text:p text:style-name="P739"><text:span text:style-name="T739_1">But<text:s/>the<text:s/>child<text:s/>remained<text:s/>still,<text:s/>her<text:s/>face<text:s/>now<text:s/>peaceful<text:s/>in<text:s/>the<text:s/>cruel<text:s/>way<text:s/>death<text:s/>often<text:s/>leaves<text:s/>its<text:s/>victims.</text:span></text:p>
        <text:p text:style-name="P740"/>
        <text:p text:style-name="P741"><text:span text:style-name="T741_1">The<text:s/>father</text:span><text:span text:style-name="T741_2">’s<text:s/>gasp<text:s/>was<text:s/>sharp<text:s/>and<text:s/>guttural,<text:s/>like<text:s/>the<text:s/>final<text:s/>snap<text:s/>of<text:s/>a<text:s/>bowstring.<text:s/>His<text:s/>hope,<text:s/>so<text:s/>fragile,<text:s/>shattered<text:s/>in<text:s/>an<text:s/>instant.</text:span></text:p>
        <text:p text:style-name="P742"/>
        <text:p text:style-name="P743"><text:span text:style-name="T743_1">“What…<text:s/>what<text:s/>did<text:s/>you<text:s/>do?”<text:s/>His<text:s/>voice<text:s/>trembled,<text:s/>stricken<text:s/>with<text:s/>grief<text:s/>and<text:s/>confusion.</text:span></text:p>
        <text:p text:style-name="P744"/>
        <text:p text:style-name="P745"><text:span text:style-name="T745_1">Eryn<text:s/>turned<text:s/>to<text:s/>him,<text:s/>her<text:s/>own<text:s/>face<text:s/>streaked<text:s/>with<text:s/>tears.</text:span></text:p>
        <text:p text:style-name="P746"/>
        <text:p text:style-name="P747"><text:span text:style-name="T747_1">“I</text:span><text:span text:style-name="T747_2">—</text:span><text:span text:style-name="T747_3">I<text:s/>tried<text:s/>everything.<text:s/>I<text:s/>swear.”</text:span></text:p>
        <text:p text:style-name="P748"/>
        <text:p text:style-name="P749"><text:span text:style-name="T749_1">But<text:s/>the<text:s/>father</text:span><text:span text:style-name="T749_2">’s<text:s/>eyes<text:s/>darkened<text:s/>as<text:s/>they<text:s/>drifted<text:s/>to<text:s/>her<text:s/>Twilight<text:s/>Eye,<text:s/>its<text:s/>faint<text:s/>glow<text:s/>still<text:s/>pulsing<text:s/>from<text:s/>the<text:s/>effort.</text:span></text:p>
        <text:p text:style-name="P750"/>
        <text:p text:style-name="P751"><text:span text:style-name="T751_1">“It<text:s/>was<text:s/>the<text:s/>eye.”<text:s/>He<text:s/>backed<text:s/>away,<text:s/>his<text:s/>voice<text:s/>growing<text:s/>louder,<text:s/>harsher.<text:s/>“That<text:s/>cursed<text:s/>eye!<text:s/>She<text:s/>did<text:s/>this!”</text:span></text:p>
        <text:p text:style-name="P752"/>
        <text:p text:style-name="P753"><text:span text:style-name="T753_1">The<text:s/>words<text:s/>hit<text:s/>like<text:s/>a<text:s/>physical<text:s/>blow.</text:span></text:p>
        <text:p text:style-name="P754"/>
        <text:p text:style-name="P755"><text:span text:style-name="T755_1">Thalen,<text:s/>who<text:s/>had<text:s/>been<text:s/>silently<text:s/>watching,<text:s/>stepped<text:s/>forward,<text:s/>placing<text:s/>himself<text:s/>between<text:s/>Eryn<text:s/>and<text:s/>the<text:s/>grieving<text:s/>man.</text:span></text:p>
        <text:p text:style-name="P756"/>
        <text:p text:style-name="P757"><text:span text:style-name="T757_1">“Enough.”<text:s/>His<text:s/>voice<text:s/>was<text:s/>gentle<text:s/>but<text:s/>firm.<text:s/>“This<text:s/>was<text:s/>no<text:s/>one’s<text:s/>fault.<text:s/>Some<text:s/>threads<text:s/>can’t<text:s/>be<text:s/>rewoven,<text:s/>no<text:s/>matter<text:s/>how<text:s/>skilled<text:s/>the<text:s/>hands.”</text:span></text:p>
        <text:p text:style-name="P758"/>
        <text:p text:style-name="P759"><text:span text:style-name="T759_1">But<text:s/>his<text:s/>calm<text:s/>reasoning<text:s/>did<text:s/>little<text:s/>to<text:s/>ease<text:s/>the<text:s/>villager</text:span><text:span text:style-name="T759_2">’s<text:s/>pain.<text:s/>He<text:s/>scooped<text:s/>his<text:s/>daughter’s<text:s/>body<text:s/>into<text:s/>his<text:s/>arms,<text:s/>his<text:s/>eyes<text:s/>filled<text:s/>with<text:s/>sorrow<text:s/>and<text:s/>blame.</text:span></text:p>
        <text:p text:style-name="P760"/>
        <text:p text:style-name="P761"><text:span text:style-name="T761_1">“You<text:s/>said<text:s/>she<text:s/>was<text:s/>ready.<text:s/>You<text:s/>let<text:s/>her<text:s/>kill<text:s/>my<text:s/>daughter.”</text:span></text:p>
        <text:p text:style-name="P762"/>
        <text:p text:style-name="P763"><text:span text:style-name="T763_1">The<text:s/>words<text:s/>echoed<text:s/>in<text:s/>Eryn</text:span><text:span text:style-name="T763_2">’s<text:s/>mind<text:s/>long<text:s/>after<text:s/>the<text:s/>man<text:s/>had<text:s/>left,<text:s/>disappearing<text:s/>into<text:s/>the<text:s/>forest’s<text:s/>shadows<text:s/>with<text:s/>his<text:s/>grief.</text:span></text:p>
        <text:p text:style-name="P764"/>
        <text:p text:style-name="P765"><text:span text:style-name="T765_1">Eryn<text:s/>sat<text:s/>by<text:s/>the<text:s/>hearth<text:s/>long<text:s/>into<text:s/>the<text:s/>night,<text:s/>her<text:s/>flute<text:s/>lying<text:s/>beside<text:s/>her,<text:s/>untouched.<text:s/>Thalen<text:s/>busied<text:s/>himself<text:s/>with<text:s/>silent<text:s/>chores,<text:s/>giving<text:s/>her<text:s/>space,<text:s/>but<text:s/>the<text:s/>weight<text:s/>in<text:s/>the<text:s/>room<text:s/>was<text:s/>suffocating.</text:span></text:p>
        <text:p text:style-name="P766"/>
        <text:p text:style-name="P767"><text:span text:style-name="T767_1">Finally,<text:s/>he<text:s/>sat<text:s/>beside<text:s/>her.</text:span></text:p>
        <text:p text:style-name="P768"/>
        <text:p text:style-name="P769"><text:span text:style-name="T769_1">“You<text:s/>did<text:s/>everything<text:s/>you<text:s/>could.”</text:span></text:p>
        <text:p text:style-name="P770"/>
        <text:p text:style-name="P771"><text:span text:style-name="T771_1">She<text:s/>shook<text:s/>her<text:s/>head,<text:s/>her<text:s/>voice<text:s/>raw.</text:span></text:p>
        <text:p text:style-name="P772"/>
        <text:p text:style-name="P773"><text:span text:style-name="T773_1">“I<text:s/>should<text:s/>have<text:s/>been<text:s/>able<text:s/>to<text:s/>fix<text:s/>it.<text:s/>I<text:s/>saw<text:s/>the<text:s/>threads</text:span><text:span text:style-name="T773_2">—</text:span><text:span text:style-name="T773_3">I<text:s/>almost<text:s/>had<text:s/>them.”</text:span></text:p>
        <text:p text:style-name="P774"/>
        <text:p text:style-name="P775"><text:span text:style-name="T775_1">“Almost<text:s/>isn’t<text:s/>the<text:s/>same<text:s/>as<text:s/>control,<text:s/>Eryn.<text:s/>We<text:s/>aren’t<text:s/>meant<text:s/>to<text:s/>control<text:s/>life<text:s/>and<text:s/>death.<text:s/>We<text:s/>only<text:s/>guide<text:s/>the<text:s/>threads<text:s/>where<text:s/>we<text:s/>can.”</text:span></text:p>
        <text:p text:style-name="P776"/>
        <text:p text:style-name="P777"><text:span text:style-name="T777_1">But<text:s/>the<text:s/>words<text:s/>felt<text:s/>hollow.<text:s/>She<text:s/>had<text:s/>held<text:s/>life<text:s/>in<text:s/>her<text:s/>hands,<text:s/>had<text:s/>felt<text:s/>its<text:s/>fragile<text:s/>weight,<text:s/>and<text:s/>still,<text:s/>she<text:s/>had<text:s/>failed.</text:span></text:p>
        <text:p text:style-name="P778"/>
        <text:p text:style-name="P779"><text:span text:style-name="T779_1">Eryn</text:span><text:span text:style-name="T779_2">’s<text:s/>Twilight<text:s/>Eye<text:s/>flickered<text:s/>shut,<text:s/>the<text:s/>silver<text:s/>threads<text:s/>of<text:s/>the<text:s/>world<text:s/>dimming<text:s/>into<text:s/>darkness.</text:span></text:p>
        <text:p text:style-name="P780"/>
        <text:p text:style-name="P781"><text:span text:style-name="T781_1">Inside<text:s/>her,<text:s/>a<text:s/>deep<text:s/>well<text:s/>of<text:s/>guilt<text:s/>opened<text:s/>wide.</text:span></text:p>
        <text:p text:style-name="P782"/>
        <text:p text:style-name="P783"><text:span text:style-name="T783_1">“I’m<text:s/>not<text:s/>ready,”<text:s/>she<text:s/>thought<text:s/>bitterly.<text:s/>“I’ll<text:s/>never<text:s/>be<text:s/>enough.”</text:span></text:p>
        <text:p text:style-name="P784"/>
        <text:p text:style-name="P785"><text:span text:style-name="T785_1">And<text:s/>as<text:s/>that<text:s/>thought<text:s/>rooted<text:s/>itself<text:s/>deep<text:s/>within<text:s/>her<text:s/>heart,<text:s/>the<text:s/>delicate<text:s/>growth<text:s/>she</text:span><text:span text:style-name="T785_2">’d<text:s/>made</text:span><text:span text:style-name="T785_3">—</text:span><text:span text:style-name="T785_4">the<text:s/>healing,<text:s/>the<text:s/>confidence</text:span><text:span text:style-name="T785_5">—</text:span><text:span text:style-name="T785_6">began<text:s/>to<text:s/>wither,<text:s/>piece<text:s/>by<text:s/>fragile<text:s/>piece.</text:span><text:bookmark-start text:name="Rage_at_the_Herbalist_herself_"/></text:p>
        <text:p text:style-name="P786"><text:span text:style-name="T786_1">Rage<text:s/>at<text:s/>the<text:s/>Herbalist,<text:s/>herself<text:s/>&amp;<text:s/>everything</text:span><text:bookmark-end text:name="Rage_at_the_Herbalist_herself_"/></text:p>
        <text:p text:style-name="P787"><text:span text:style-name="T787_1">The<text:s/>world<text:s/>blurred<text:s/>as<text:s/>Eryn<text:s/>staggered<text:s/>away<text:s/>from<text:s/>the<text:s/>Master<text:s/>Herbalist</text:span><text:span text:style-name="T787_2">’s<text:s/>sanctuary.<text:s/>The<text:s/>towering<text:s/>trees,<text:s/>once<text:s/>gentle<text:s/>guardians,<text:s/>now<text:s/>loomed<text:s/>like<text:s/>silent<text:s/>witnesses<text:s/>to<text:s/>her<text:s/>failure.<text:s/>Her<text:s/>satchel<text:s/>hung<text:s/>limp<text:s/>at<text:s/>her<text:s/>side,<text:s/>barely<text:s/>brushing<text:s/>her<text:s/>hip<text:s/>with<text:s/>each<text:s/>dragging<text:s/>step.<text:s/>The<text:s/>ache<text:s/>in<text:s/>her<text:s/>chest<text:s/>burned<text:s/>hotter<text:s/>than<text:s/>the<text:s/>dull<text:s/>throb<text:s/>radiating<text:s/>from<text:s/>her<text:s/>Twilight<text:s/>Eye</text:span><text:span text:style-name="T787_3">—</text:span><text:span text:style-name="T787_4">a<text:s/>hollow,<text:s/>pulsing<text:s/>reminder<text:s/>of<text:s/>the<text:s/>gift<text:s/>she<text:s/>wished<text:s/>she<text:s/>could<text:s/>tear<text:s/>away.</text:span></text:p>
        <text:p text:style-name="P788"/>
        <text:p text:style-name="P789"><text:span text:style-name="T789_1">The<text:s/>woods<text:s/>stretched<text:s/>endlessly<text:s/>before<text:s/>her.<text:s/>She<text:s/>didn</text:span><text:span text:style-name="T789_2">’t<text:s/>know<text:s/>how<text:s/>far<text:s/>she’d<text:s/>gone,<text:s/>nor<text:s/>did<text:s/>she<text:s/>care.<text:s/>Each<text:s/>step<text:s/>felt<text:s/>heavier,<text:s/>her<text:s/>boots<text:s/>sinking<text:s/>into<text:s/>soft<text:s/>earth,<text:s/>her<text:s/>breath<text:s/>ragged<text:s/>and<text:s/>sharp.</text:span></text:p>
        <text:p text:style-name="P790"/>
        <text:p text:style-name="P791"><text:span text:style-name="T791_1">“I<text:s/>missed<text:s/>it<text:s/>again,”<text:s/>the<text:s/>thought<text:s/>roared<text:s/>in<text:s/>her<text:s/>mind,<text:s/>echoing<text:s/>like<text:s/>a<text:s/>cruel<text:s/>taunt.<text:s/>“I<text:s/>failed<text:s/>her.<text:s/>Just<text:s/>like<text:s/>I<text:s/>failed<text:s/>them.”</text:span></text:p>
        <text:p text:style-name="P792"/>
        <text:p text:style-name="P793"><text:span text:style-name="T793_1">Images<text:s/>flashed<text:s/>unbidden</text:span><text:span text:style-name="T793_2">—</text:span><text:span text:style-name="T793_3">her<text:s/>parents<text:s/>swept<text:s/>away<text:s/>in<text:s/>the<text:s/>flood,<text:s/>the<text:s/>dream<text:s/>she<text:s/>had<text:s/>ignored,<text:s/>the<text:s/>child</text:span><text:span text:style-name="T793_4">’s<text:s/>fragile<text:s/>chest<text:s/>rising<text:s/>and<text:s/>falling<text:s/>beneath<text:s/>her<text:s/>hands,<text:s/>and<text:s/>then…<text:s/>stopping.</text:span></text:p>
        <text:p text:style-name="P794"/>
        <text:p text:style-name="P795"><text:span text:style-name="T795_1">A<text:s/>broken<text:s/>sob<text:s/>tore<text:s/>from<text:s/>her<text:s/>throat.</text:span></text:p>
        <text:p text:style-name="P796"/>
        <text:p text:style-name="P797"><text:span text:style-name="T797_1">She<text:s/>stumbled<text:s/>into<text:s/>a<text:s/>barren<text:s/>clearing,<text:s/>the<text:s/>trees<text:s/>parting<text:s/>in<text:s/>a<text:s/>rough<text:s/>circle<text:s/>as<text:s/>though<text:s/>carved<text:s/>by<text:s/>a<text:s/>storm.<text:s/>The<text:s/>ground<text:s/>here<text:s/>was<text:s/>dry<text:s/>and<text:s/>cracked,<text:s/>roots<text:s/>twisted<text:s/>and<text:s/>bare,<text:s/>jutting<text:s/>like<text:s/>gnarled<text:s/>fingers<text:s/>from<text:s/>the<text:s/>earth.</text:span></text:p>
        <text:p text:style-name="P798"/>
        <text:p text:style-name="P799"><text:span text:style-name="T799_1">Her<text:s/>legs<text:s/>gave<text:s/>out,<text:s/>and<text:s/>she<text:s/>crumpled<text:s/>to<text:s/>her<text:s/>knees,<text:s/>the<text:s/>satchel<text:s/>falling<text:s/>beside<text:s/>her.<text:s/>The<text:s/>weight<text:s/>of<text:s/>her<text:s/>grief<text:s/>swelled,<text:s/>hot<text:s/>and<text:s/>suffocating.</text:span></text:p>
        <text:p text:style-name="P800"/>
        <text:p text:style-name="P801"><text:span text:style-name="T801_1">She<text:s/>reached<text:s/>for<text:s/>her<text:s/>eyepatch,<text:s/>fingers<text:s/>trembling,<text:s/>and<text:s/>ripped<text:s/>it<text:s/>off,<text:s/>hurling<text:s/>it<text:s/>into<text:s/>the<text:s/>dirt.</text:span></text:p>
        <text:p text:style-name="P802"/>
        <text:p text:style-name="P803"><text:span text:style-name="T803_1">The<text:s/>Twilight<text:s/>Eye<text:s/>throbbed,<text:s/>the<text:s/>familiar<text:s/>shimmer<text:s/>of<text:s/>silver<text:s/>threads<text:s/>flickering<text:s/>to<text:s/>life<text:s/>in<text:s/>her<text:s/>vision.<text:s/>But<text:s/>where<text:s/>they<text:s/>usually<text:s/>danced<text:s/>gently,<text:s/>now<text:s/>they<text:s/>were<text:s/>jagged</text:span><text:span text:style-name="T803_2">—</text:span><text:span text:style-name="T803_3">fractured,<text:s/>tangled,<text:s/>chaotic.</text:span></text:p>
        <text:p text:style-name="P804"/>
        <text:p text:style-name="P805"><text:span text:style-name="T805_1">Eryn</text:span><text:span text:style-name="T805_2">’s<text:s/>hands<text:s/>curled<text:s/>into<text:s/>fists.</text:span></text:p>
        <text:p text:style-name="P806"/>
        <text:p text:style-name="P807"><text:span text:style-name="T807_1">She<text:s/>grabbed<text:s/>a<text:s/>stone,<text:s/>rough<text:s/>and<text:s/>jagged,<text:s/>and<text:s/>hurled<text:s/>it<text:s/>across<text:s/>the<text:s/>clearing.<text:s/>It<text:s/>struck<text:s/>a<text:s/>twisted<text:s/>root<text:s/>with<text:s/>a<text:s/>dull<text:s/>crack.</text:span></text:p>
        <text:p text:style-name="P808"/>
        <text:p text:style-name="P809"><text:span text:style-name="T809_1">“WHY?!”<text:s/>she<text:s/>screamed,<text:s/>her<text:s/>voice<text:s/>raw.</text:span></text:p>
        <text:p text:style-name="P810"/>
        <text:p text:style-name="P811"><text:span text:style-name="T811_1">The<text:s/>forest<text:s/>held<text:s/>its<text:s/>breath.</text:span></text:p>
        <text:p text:style-name="P812"/>
        <text:p text:style-name="P813"><text:span text:style-name="T813_1">“Why<text:s/>did<text:s/>you<text:s/>choose<text:s/>me?!”<text:s/>She<text:s/>clawed<text:s/>at<text:s/>her<text:s/>temple,<text:s/>fingers<text:s/>brushing<text:s/>the<text:s/>edge<text:s/>of<text:s/>her<text:s/>Twilight<text:s/>Eye,<text:s/>nails<text:s/>digging<text:s/>into<text:s/>the<text:s/>tender<text:s/>skin<text:s/>around<text:s/>it.</text:span></text:p>
        <text:p text:style-name="P814"/>
        <text:p text:style-name="P815"><text:span text:style-name="T815_1">“I<text:s/>didn’t<text:s/>ask<text:s/>for<text:s/>this!<text:s/>I<text:s/>didn’t<text:s/>want<text:s/>any<text:s/>of<text:s/>it!”<text:s/>Her<text:s/>voice<text:s/>broke<text:s/>into<text:s/>sobs,<text:s/>words<text:s/>spilling<text:s/>out<text:s/>in<text:s/>furious<text:s/>gasps.</text:span></text:p>
        <text:p text:style-name="P816"/>
        <text:p text:style-name="P817"><text:span text:style-name="T817_1">Another<text:s/>stone.<text:s/>Another<text:s/>scream.</text:span></text:p>
        <text:p text:style-name="P818"/>
        <text:p text:style-name="P819"><text:span text:style-name="T819_1">“First<text:s/>my<text:s/>parents…<text:s/>now<text:s/>that<text:s/>child…<text:s/>I<text:s/>ruin<text:s/>everything!”<text:s/>She<text:s/>slammed<text:s/>her<text:s/>fists<text:s/>into<text:s/>the<text:s/>earth,<text:s/>dirt<text:s/>caking<text:s/>beneath<text:s/>her<text:s/>fingernails.</text:span></text:p>
        <text:p text:style-name="P820"/>
        <text:p text:style-name="P821"><text:span text:style-name="T821_1">Her<text:s/>Twilight<text:s/>Eye<text:s/>flared<text:s/>wildly<text:s/>now,<text:s/>without<text:s/>her<text:s/>control.<text:s/>The<text:s/>silver<text:s/>threads<text:s/>writhed<text:s/>around<text:s/>her,<text:s/>reflecting<text:s/>her<text:s/>inner<text:s/>chaos.<text:s/>Some<text:s/>curled<text:s/>in<text:s/>on<text:s/>themselves,<text:s/>fraying<text:s/>into<text:s/>nothingness,<text:s/>while<text:s/>others<text:s/>stretched<text:s/>taut,<text:s/>like<text:s/>they<text:s/>might<text:s/>snap<text:s/>at<text:s/>any<text:s/>moment.</text:span></text:p>
        <text:p text:style-name="P822"/>
        <text:p text:style-name="P823"><text:span text:style-name="T823_1">The<text:s/>earth<text:s/>itself<text:s/>rippled<text:s/>beneath<text:s/>her,<text:s/>and<text:s/>dark<text:s/>tendrils<text:s/>seeped<text:s/>from<text:s/>the<text:s/>ground</text:span><text:span text:style-name="T823_2">’s<text:s/>cracks,<text:s/>creeping<text:s/>toward<text:s/>her<text:s/>like<text:s/>smoke.<text:s/>Shapes<text:s/>twisted<text:s/>at<text:s/>the<text:s/>clearing’s<text:s/>edge</text:span><text:span text:style-name="T823_3">—</text:span><text:span text:style-name="T823_4">half-formed<text:s/>shadows,<text:s/>neither<text:s/>beast<text:s/>nor<text:s/>spirit,<text:s/>drawn<text:s/>to<text:s/>her<text:s/>turmoil.</text:span></text:p>
        <text:p text:style-name="P824"/>
        <text:p text:style-name="P825"><text:span text:style-name="T825_1">Eryn<text:s/>barely<text:s/>noticed.</text:span></text:p>
        <text:p text:style-name="P826"/>
        <text:p text:style-name="P827"/>
        <text:p text:style-name="P828"><text:span text:style-name="T828_1">Out<text:s/>of<text:s/>the<text:s/>swirling<text:s/>chaos,<text:s/>a<text:s/>glimmering<text:s/>light<text:s/>caught<text:s/>her<text:s/>Twilight<text:s/>Eye.</text:span></text:p>
        <text:p text:style-name="P829"/>
        <text:p text:style-name="P830"><text:span text:style-name="T830_1">A<text:s/>butterfly.</text:span></text:p>
        <text:p text:style-name="P831"/>
        <text:p text:style-name="P832"><text:span text:style-name="T832_1">Its<text:s/>wings<text:s/>shimmered</text:span><text:span text:style-name="T832_2">—</text:span><text:span text:style-name="T832_3">iridescent<text:s/>hues<text:s/>of<text:s/>sapphire,<text:s/>emerald,<text:s/>and<text:s/>gold<text:s/>shifting<text:s/>with<text:s/>every<text:s/>beat.<text:s/>It<text:s/>hovered<text:s/>at<text:s/>the<text:s/>clearing</text:span><text:span text:style-name="T832_4">’s<text:s/>edge,<text:s/>silent<text:s/>and<text:s/>still.</text:span></text:p>
        <text:p text:style-name="P833"/>
        <text:p text:style-name="P834"><text:span text:style-name="T834_1">Eryn</text:span><text:span text:style-name="T834_2">’s<text:s/>breath<text:s/>caught,<text:s/>her<text:s/>fury<text:s/>igniting<text:s/>anew.</text:span></text:p>
        <text:p text:style-name="P835"/>
        <text:p text:style-name="P836"><text:span text:style-name="T836_1">“You,”<text:s/>she<text:s/>spat.</text:span></text:p>
        <text:p text:style-name="P837"/>
        <text:p text:style-name="P838"><text:span text:style-name="T838_1">The<text:s/>butterfly<text:s/>fluttered<text:s/>closer,<text:s/>its<text:s/>wings<text:s/>catching<text:s/>the<text:s/>fractured<text:s/>light.</text:span></text:p>
        <text:p text:style-name="P839"/>
        <text:p text:style-name="P840"><text:span text:style-name="T840_1">Her<text:s/>hand<text:s/>shot<text:s/>out,<text:s/>grasping<text:s/>for<text:s/>another<text:s/>stone.<text:s/>She<text:s/>hurled<text:s/>it<text:s/>with<text:s/>all<text:s/>her<text:s/>strength.</text:span></text:p>
        <text:p text:style-name="P841"/>
        <text:p text:style-name="P842"><text:span text:style-name="T842_1">The<text:s/>butterfly<text:s/>drifted<text:s/>upward,<text:s/>the<text:s/>stone<text:s/>sailing<text:s/>harmlessly<text:s/>beneath<text:s/>it<text:s/>before<text:s/>clattering<text:s/>into<text:s/>the<text:s/>undergrowth.</text:span></text:p>
        <text:p text:style-name="P843"/>
        <text:p text:style-name="P844"><text:span text:style-name="T844_1">“YOU<text:s/>DID<text:s/>THIS!”<text:s/>she<text:s/>screamed,<text:s/>tears<text:s/>blurring<text:s/>her<text:s/>vision.<text:s/>“You<text:s/>ruined<text:s/>my<text:s/>life!”</text:span></text:p>
        <text:p text:style-name="P845"/>
        <text:p text:style-name="P846"><text:span text:style-name="T846_1">The<text:s/>butterfly<text:s/>hovered,<text:s/>its<text:s/>delicate<text:s/>wings<text:s/>undisturbed<text:s/>by<text:s/>her<text:s/>rage.</text:span></text:p>
        <text:p text:style-name="P847"/>
        <text:p text:style-name="P848"><text:span text:style-name="T848_1">“I<text:s/>hate<text:s/>you!<text:s/>I<text:s/>hate<text:s/>this<text:s/>cursed<text:s/>Eye!”<text:s/>She<text:s/>grabbed<text:s/>at<text:s/>her<text:s/>face<text:s/>again,<text:s/>digging<text:s/>her<text:s/>fingers<text:s/>into<text:s/>her<text:s/>scalp<text:s/>as<text:s/>if<text:s/>she<text:s/>could<text:s/>rip<text:s/>the<text:s/>Eye<text:s/>out.<text:s/>But<text:s/>pain<text:s/>surged,<text:s/>white-hot,<text:s/>forcing<text:s/>her<text:s/>to<text:s/>let<text:s/>go.</text:span></text:p>
        <text:p text:style-name="P849"/>
        <text:p text:style-name="P850"><text:span text:style-name="T850_1">Her<text:s/>shoulders<text:s/>sagged.<text:s/>The<text:s/>butterfly<text:s/>hovered<text:s/>for<text:s/>a<text:s/>moment<text:s/>longer,<text:s/>then,<text:s/>with<text:s/>a<text:s/>single<text:s/>beat<text:s/>of<text:s/>its<text:s/>wings,<text:s/>vanished<text:s/>into<text:s/>the<text:s/>trees.</text:span></text:p>
        <text:p text:style-name="P851"/>
        <text:p text:style-name="P852"><text:span text:style-name="T852_1">Eryn</text:span><text:span text:style-name="T852_2">’s<text:s/>rage<text:s/>drained<text:s/>from<text:s/>her<text:s/>as<text:s/>quickly<text:s/>as<text:s/>it<text:s/>had<text:s/>surged.<text:s/>The<text:s/>threads<text:s/>around<text:s/>her<text:s/>dimmed,<text:s/>the<text:s/>shadows<text:s/>receded,<text:s/>and<text:s/>the<text:s/>forest<text:s/>grew<text:s/>eerily<text:s/>still.</text:span></text:p>
        <text:p text:style-name="P853"/>
        <text:p text:style-name="P854"><text:span text:style-name="T854_1">She<text:s/>collapsed<text:s/>forward,<text:s/>her<text:s/>forehead<text:s/>pressing<text:s/>into<text:s/>the<text:s/>cool<text:s/>earth.<text:s/>The<text:s/>sobs<text:s/>came<text:s/>freely<text:s/>now</text:span><text:span text:style-name="T854_2">—</text:span><text:span text:style-name="T854_3">deep,<text:s/>wracking<text:s/>cries<text:s/>that<text:s/>echoed<text:s/>into<text:s/>the<text:s/>emptiness.</text:span></text:p>
        <text:p text:style-name="P855"/>
        <text:p text:style-name="P856"><text:span text:style-name="T856_1">“I<text:s/>can’t<text:s/>do<text:s/>this…”<text:s/>she<text:s/>whispered,<text:s/>dirt<text:s/>sticking<text:s/>to<text:s/>her<text:s/>tear-streaked<text:s/>face.<text:s/>“I’m<text:s/>not<text:s/>strong<text:s/>enough.”</text:span></text:p>
        <text:p text:style-name="P857"/>
        <text:p text:style-name="P858"><text:span text:style-name="T858_1">Her<text:s/>body<text:s/>trembled<text:s/>with<text:s/>exhaustion,<text:s/>the<text:s/>hollowness<text:s/>inside<text:s/>growing<text:s/>deeper.<text:s/>The<text:s/>weight<text:s/>of<text:s/>her<text:s/>failures</text:span><text:span text:style-name="T858_2">—</text:span><text:span text:style-name="T858_3">the<text:s/>flood,<text:s/>the<text:s/>child</text:span><text:span text:style-name="T858_4">—</text:span><text:span text:style-name="T858_5">pressed<text:s/>down<text:s/>on<text:s/>her,<text:s/>a<text:s/>crushing<text:s/>force<text:s/>she<text:s/>couldn</text:span><text:span text:style-name="T858_6">’t<text:s/>escape.</text:span></text:p>
        <text:p text:style-name="P859"/>
        <text:p text:style-name="P860"><text:span text:style-name="T860_1">The<text:s/>Twilight<text:s/>Eye<text:s/>flickered,<text:s/>its<text:s/>glow<text:s/>weakening.</text:span></text:p>
        <text:p text:style-name="P861"/>
        <text:p text:style-name="P862"><text:span text:style-name="T862_1">And<text:s/>for<text:s/>the<text:s/>first<text:s/>time<text:s/>since<text:s/>the<text:s/>butterfly</text:span><text:span text:style-name="T862_2">’s<text:s/>sting,<text:s/>Eryn<text:s/>wished<text:s/>it<text:s/>would<text:s/>close<text:s/>forever.</text:span></text:p>
        <text:p text:style-name="P863"/>
        <text:p text:style-name="P864"><text:span text:style-name="T864_1">She<text:s/>didn</text:span><text:span text:style-name="T864_2">’t<text:s/>know<text:s/>how<text:s/>long<text:s/>she<text:s/>lay<text:s/>there.<text:s/>Eventually,<text:s/>the<text:s/>cold<text:s/>seeped<text:s/>into<text:s/>her<text:s/>bones,<text:s/>urging<text:s/>her<text:s/>to<text:s/>move.</text:span></text:p>
        <text:p text:style-name="P865"/>
        <text:p text:style-name="P866"><text:span text:style-name="T866_1">Eryn<text:s/>staggered<text:s/>to<text:s/>her<text:s/>feet,<text:s/>her<text:s/>limbs<text:s/>heavy,<text:s/>her<text:s/>head<text:s/>pounding.<text:s/>The<text:s/>eyepatch<text:s/>lay<text:s/>nearby,<text:s/>half-buried<text:s/>in<text:s/>dirt,<text:s/>but<text:s/>she<text:s/>didn</text:span><text:span text:style-name="T866_2">’t<text:s/>reach<text:s/>for<text:s/>it.</text:span></text:p>
        <text:p text:style-name="P867"/>
        <text:p text:style-name="P868"><text:span text:style-name="T868_1">The<text:s/>forest<text:s/>felt<text:s/>different<text:s/>now</text:span><text:span text:style-name="T868_2">—</text:span><text:span text:style-name="T868_3">empty,<text:s/>distant.<text:s/>Even<text:s/>her<text:s/>Twilight<text:s/>Eye,<text:s/>though<text:s/>still<text:s/>flickering<text:s/>faintly,<text:s/>offered<text:s/>no<text:s/>comfort.</text:span></text:p>
        <text:p text:style-name="P869"/>
        <text:p text:style-name="P870"><text:span text:style-name="T870_1">She<text:s/>turned<text:s/>from<text:s/>the<text:s/>clearing<text:s/>and<text:s/>walked.</text:span></text:p>
        <text:p text:style-name="P871"/>
        <text:p text:style-name="P872"><text:span text:style-name="T872_1">Where?<text:s/>She<text:s/>didn</text:span><text:span text:style-name="T872_2">’t<text:s/>know.<text:s/>It<text:s/>didn’t<text:s/>matter.</text:span></text:p>
        <text:p text:style-name="P873"/>
        <text:p text:style-name="P874"><text:span text:style-name="T874_1">Her<text:s/>flute<text:s/>hung<text:s/>limp<text:s/>at<text:s/>her<text:s/>side,<text:s/>silent.<text:s/>Her<text:s/>satchel<text:s/>dragged<text:s/>behind<text:s/>her,<text:s/>half-open,<text:s/>herbs<text:s/>spilling<text:s/>out<text:s/>onto<text:s/>the<text:s/>path.</text:span></text:p>
        <text:p text:style-name="P875"/>
        <text:p text:style-name="P876"><text:span text:style-name="T876_1">She<text:s/>was<text:s/>adrift.</text:span></text:p>
        <text:p text:style-name="P877"/>
        <text:p text:style-name="P878"><text:span text:style-name="T878_1">The<text:s/>forest<text:s/>grew<text:s/>denser,<text:s/>wilder,<text:s/>branches<text:s/>tangling<text:s/>above<text:s/>her<text:s/>like<text:s/>the<text:s/>threads<text:s/>she<text:s/>could<text:s/>no<text:s/>longer<text:s/>bear<text:s/>to<text:s/>see.</text:span></text:p>
        <text:p text:style-name="P879"/>
        <text:p text:style-name="P880"><text:span text:style-name="T880_1">Days<text:s/>passed</text:span><text:span text:style-name="T880_2">—</text:span><text:span text:style-name="T880_3">maybe<text:s/>more.</text:span></text:p>
        <text:p text:style-name="P881"/>
        <text:p text:style-name="P882"><text:span text:style-name="T882_1">She<text:s/>scavenged<text:s/>when<text:s/>she<text:s/>could,<text:s/>drinking<text:s/>from<text:s/>streams,<text:s/>but<text:s/>hunger<text:s/>gnawed<text:s/>at<text:s/>her.<text:s/>Her<text:s/>dreams<text:s/>were<text:s/>filled<text:s/>with<text:s/>twisted<text:s/>images</text:span><text:span text:style-name="T882_2">—</text:span><text:span text:style-name="T882_3">of<text:s/>the<text:s/>flood,<text:s/>of<text:s/>the<text:s/>child,<text:s/>of<text:s/>the<text:s/>butterfly</text:span><text:span text:style-name="T882_4">’s<text:s/>watching<text:s/>eyes.</text:span></text:p>
        <text:p text:style-name="P883"/>
        <text:p text:style-name="P884"><text:span text:style-name="T884_1">Eryn<text:s/>was<text:s/>lost</text:span><text:span text:style-name="T884_2">—</text:span><text:span text:style-name="T884_3">not<text:s/>just<text:s/>in<text:s/>the<text:s/>forest,<text:s/>but<text:s/>in<text:s/>herself.</text:span></text:p>
        <text:p text:style-name="P885"/>
        <text:p text:style-name="P886"/>
        <text:p text:style-name="P887"><text:span text:style-name="T887_1">As<text:s/>she<text:s/>wandered,<text:s/>the<text:s/>spiral<text:s/>of<text:s/>anger<text:s/>shifted.</text:span></text:p>
        <text:p text:style-name="P888"/>
        <text:p text:style-name="P889"><text:span text:style-name="T889_1">“If<text:s/>only<text:s/>I’d<text:s/>been<text:s/>stronger…<text:s/>If<text:s/>only<text:s/>I’d<text:s/>seen<text:s/>it<text:s/>sooner…<text:s/>If<text:s/>only<text:s/>I<text:s/>hadn’t<text:s/>ignored<text:s/>the<text:s/>dream<text:s/>before<text:s/>the<text:s/>flood…”</text:span></text:p>
        <text:p text:style-name="P890"/>
        <text:p text:style-name="P891"><text:span text:style-name="T891_1">The<text:s/>thoughts<text:s/>circled<text:s/>endlessly</text:span><text:span text:style-name="T891_2">—</text:span><text:span text:style-name="T891_3">each<text:s/>one<text:s/>cutting<text:s/>deeper<text:s/>than<text:s/>the<text:s/>last.</text:span></text:p>
        <text:p text:style-name="P892"/>
        <text:p text:style-name="P893"><text:span text:style-name="T893_1">It<text:s/>wasn</text:span><text:span text:style-name="T893_2">’t<text:s/>just<text:s/>the<text:s/>child<text:s/>she<text:s/>had<text:s/>failed.<text:s/>It<text:s/>was<text:s/>her<text:s/>parents.<text:s/>Her<text:s/>brother.<text:s/>Everyone<text:s/>who<text:s/>had<text:s/>ever<text:s/>depended<text:s/>on<text:s/>her.</text:span></text:p>
        <text:p text:style-name="P894"/>
        <text:p text:style-name="P895"><text:span text:style-name="T895_1">And<text:s/>beneath<text:s/>it<text:s/>all,<text:s/>a<text:s/>whispering<text:s/>thought:</text:span></text:p>
        <text:p text:style-name="P896"/>
        <text:p text:style-name="P897"><text:span text:style-name="T897_1">“Maybe<text:s/>I<text:s/>was<text:s/>never<text:s/>meant<text:s/>to<text:s/>heal.<text:s/>Maybe<text:s/>I<text:s/>was<text:s/>only<text:s/>ever<text:s/>meant<text:s/>to<text:s/>destroy.”</text:span></text:p>
        <text:p text:style-name="P898"/>
        <text:p text:style-name="P899"><text:span text:style-name="T899_1">The<text:s/>spiral<text:s/>tightened,<text:s/>dragging<text:s/>her<text:s/>deeper<text:s/>into<text:s/>the<text:s/>wilderness</text:span><text:span text:style-name="T899_2">—</text:span><text:span text:style-name="T899_3">both<text:s/>around<text:s/>her<text:s/>and<text:s/>within<text:s/>her<text:s/>heart.</text:span></text:p>
        <text:p text:style-name="P900"/>
        <text:p text:style-name="P901"><text:span text:style-name="T901_1">The<text:s/>Anger<text:s/>still<text:s/>burned,<text:s/>but<text:s/>now<text:s/>it<text:s/>mixed<text:s/>with<text:s/>something<text:s/>colder:<text:s/>hopelessness.</text:span></text:p>
        <text:p text:style-name="P902"/>
        <text:p text:style-name="P903"><text:span text:style-name="T903_1">And<text:s/>so,<text:s/>Eryn<text:s/>wandered,<text:s/>waiting<text:s/>for<text:s/>something</text:span><text:span text:style-name="T903_2">—</text:span><text:span text:style-name="T903_3">anything</text:span><text:span text:style-name="T903_4">—</text:span><text:span text:style-name="T903_5">to<text:s/>pull<text:s/>her<text:s/>back.</text:span></text:p>
        <text:p text:style-name="P904"/>
        <text:p text:style-name="P905"><text:span text:style-name="T905_1">But<text:s/>for<text:s/>now,<text:s/>there<text:s/>was<text:s/>only<text:s/>the<text:s/>wilderness.</text:span><text:bookmark-start text:name="Eryn_Leaves"/></text:p>
        <text:p text:style-name="P906"><text:span text:style-name="T906_1">Eryn<text:s/>Leaves</text:span><text:bookmark-end text:name="Eryn_Leaves"/></text:p>
        <text:p text:style-name="P907"><text:span text:style-name="T907_1">The<text:s/>forest<text:s/>had<text:s/>grown<text:s/>quiet<text:s/>in<text:s/>Eryn</text:span><text:span text:style-name="T907_2">’s<text:s/>absence.<text:s/>Days</text:span><text:span text:style-name="T907_3">—</text:span><text:span text:style-name="T907_4">perhaps<text:s/>weeks</text:span><text:span text:style-name="T907_5">—</text:span><text:span text:style-name="T907_6">had<text:s/>passed<text:s/>since<text:s/>the<text:s/>failed<text:s/>healing,<text:s/>since<text:s/>she<text:s/>had<text:s/>vanished<text:s/>into<text:s/>the<text:s/>wilderness,<text:s/>carrying<text:s/>her<text:s/>guilt<text:s/>like<text:s/>a<text:s/>stone<text:s/>in<text:s/>her<text:s/>chest.</text:span></text:p>
        <text:p text:style-name="P908"><text:span text:style-name="T908_1">But<text:s/>the<text:s/>Master<text:s/>Herbalist<text:s/>found<text:s/>her.</text:span></text:p>
        <text:p text:style-name="P909"><text:span text:style-name="T909_1">Eryn<text:s/>sat<text:s/>by<text:s/>a<text:s/>shallow<text:s/>stream,<text:s/>her<text:s/>knees<text:s/>drawn<text:s/>up<text:s/>to<text:s/>her<text:s/>chest,<text:s/>the<text:s/>eyepatch<text:s/>lying<text:s/>discarded<text:s/>nearby.<text:s/>Her<text:s/>Twilight<text:s/>Eye<text:s/>pulsed<text:s/>faintly,<text:s/>but<text:s/>she<text:s/>refused<text:s/>to<text:s/>look<text:s/>through<text:s/>it,<text:s/>afraid<text:s/>of<text:s/>what<text:s/>she<text:s/>might<text:s/>see.</text:span></text:p>
        <text:p text:style-name="P910"><text:span text:style-name="T910_1">The<text:s/>gentle<text:s/>crunch<text:s/>of<text:s/>footsteps<text:s/>on<text:s/>leaves<text:s/>stirred<text:s/>her<text:s/>from<text:s/>her<text:s/>haze.<text:s/>She<text:s/>didn</text:span><text:span text:style-name="T910_2">’t<text:s/>look<text:s/>up.<text:s/>She<text:s/>knew<text:s/>who<text:s/>it<text:s/>was.</text:span></text:p>
        <text:p text:style-name="P911"><text:span text:style-name="T911_1">The<text:s/>Master<text:s/>Herbalist<text:s/>approached<text:s/>slowly,<text:s/>carrying<text:s/>no<text:s/>tools<text:s/>or<text:s/>baskets</text:span><text:span text:style-name="T911_2">—</text:span><text:span text:style-name="T911_3">only<text:s/>a<text:s/>small,<text:s/>delicate<text:s/>vial<text:s/>in<text:s/>his<text:s/>hand.</text:span></text:p>
        <text:p text:style-name="P912"><text:span text:style-name="T912_1">He<text:s/>stood<text:s/>beside<text:s/>her<text:s/>for<text:s/>a<text:s/>moment<text:s/>in<text:s/>silence,<text:s/>the<text:s/>stream<text:s/>burbling<text:s/>between<text:s/>them.<text:s/>Then,<text:s/>in<text:s/>his<text:s/>deep,<text:s/>calm<text:s/>voice,<text:s/>he<text:s/>spoke.</text:span></text:p>
        <text:p text:style-name="P913"><text:span text:style-name="T913_1">“You<text:s/>have<text:s/>the<text:s/>sight,<text:s/>Eryn.<text:s/>A<text:s/>rare<text:s/>gift.<text:s/>But<text:s/>that<text:s/>doesn’t<text:s/>make<text:s/>you<text:s/>all-powerful.”</text:span></text:p>
        <text:p text:style-name="P914"><text:span text:style-name="T914_1">His<text:s/>words<text:s/>stung<text:s/>more<text:s/>than<text:s/>she<text:s/>expected.<text:s/>She<text:s/>kept<text:s/>her<text:s/>gaze<text:s/>fixed<text:s/>on<text:s/>the<text:s/>water,<text:s/>watching<text:s/>leaves<text:s/>drift<text:s/>by.</text:span></text:p>
        <text:p text:style-name="P915"><text:span text:style-name="T915_1">“I<text:s/>tried,”<text:s/>she<text:s/>whispered,<text:s/>her<text:s/>voice<text:s/>hoarse.<text:s/>“I<text:s/>did<text:s/>everything<text:s/>I<text:s/>was<text:s/>supposed<text:s/>to.<text:s/>And<text:s/>still…”</text:span></text:p>
        <text:p text:style-name="P916"><text:span text:style-name="T916_1">The<text:s/>Herbalist<text:s/>knelt<text:s/>beside<text:s/>her,<text:s/>placing<text:s/>the<text:s/>vial<text:s/>gently<text:s/>between<text:s/>them.<text:s/></text:span><text:span text:style-name="T916_2">“Healing<text:s/>isn’t<text:s/>about<text:s/>control.<text:s/>It’s<text:s/>not<text:s/>about<text:s/>fixing<text:s/>everything.<text:s/>It’s<text:s/>about<text:s/>compassion</text:span><text:span text:style-name="T916_3">—</text:span><text:span text:style-name="T916_4">even<text:s/>when<text:s/>you<text:s/>fail.”</text:span></text:p>
        <text:p text:style-name="P917"><text:span text:style-name="T917_1">Her<text:s/>throat<text:s/>tightened.<text:s/></text:span><text:span text:style-name="T917_2">“But<text:s/>I<text:s/>should<text:s/>have<text:s/>saved<text:s/>him.<text:s/>I<text:s/>should<text:s/>have<text:s/>been<text:s/>able<text:s/>to.”</text:span></text:p>
        <text:p text:style-name="P918"><text:span text:style-name="T918_1">He<text:s/>sighed,<text:s/>his<text:s/>weathered<text:s/>face<text:s/>filled<text:s/>with<text:s/>understanding.<text:s/></text:span><text:span text:style-name="T918_2">“Some<text:s/>threads<text:s/>can’t<text:s/>be<text:s/>rewoven,<text:s/>no<text:s/>matter<text:s/>how<text:s/>hard<text:s/>we<text:s/>try.”</text:span></text:p>
        <text:p text:style-name="P919"><text:span text:style-name="T919_1">She<text:s/>clenched<text:s/>her<text:s/>fists.<text:s/></text:span><text:span text:style-name="T919_2">“Then<text:s/>what’s<text:s/>the<text:s/>point<text:s/>of<text:s/>this<text:s/>cursed<text:s/>eye?<text:s/>Of<text:s/>seeing<text:s/>the<text:s/>threads<text:s/>if<text:s/>I<text:s/>can’t<text:s/>do<text:s/>anything?”</text:span></text:p>
        <text:p text:style-name="P920"><text:span text:style-name="T920_1">The<text:s/>Master<text:s/>Herbalist<text:s/>didn</text:span><text:span text:style-name="T920_2">’t<text:s/>answer.<text:s/>Instead,<text:s/>he<text:s/>slid<text:s/>the<text:s/>vial<text:s/>closer<text:s/>to<text:s/>her.<text:s/>The<text:s/>glass<text:s/>glimmered<text:s/>in<text:s/>the<text:s/>dappled<text:s/>light,<text:s/>filled<text:s/>with<text:s/>shimmering<text:s/>liquid</text:span><text:span text:style-name="T920_3">—</text:span><text:span text:style-name="T920_4">the<text:s/>essence<text:s/>of<text:s/>the<text:s/>sacred<text:s/>spring.</text:span></text:p>
        <text:p text:style-name="P921"><text:span text:style-name="T921_1">“For<text:s/>when<text:s/>the<text:s/>path<text:s/>grows<text:s/>too<text:s/>dark,”<text:s/>he<text:s/>said<text:s/>softly.<text:s/>“It<text:s/>won’t<text:s/>solve<text:s/>your<text:s/>pain,<text:s/>but<text:s/>it<text:s/>may<text:s/>guide<text:s/>you<text:s/>through<text:s/>it.”</text:span></text:p>
        <text:p text:style-name="P922"><text:span text:style-name="T922_1">Eryn<text:s/>stared<text:s/>at<text:s/>the<text:s/>vial.<text:s/>Its<text:s/>soft<text:s/>glow<text:s/>felt<text:s/>almost<text:s/>mocking.<text:s/>But<text:s/>still,<text:s/>she<text:s/>closed<text:s/>her<text:s/>hand<text:s/>around<text:s/>it,<text:s/>feeling<text:s/>its<text:s/>cool<text:s/>weight.</text:span></text:p>
        <text:p text:style-name="P923"/>
        <text:p text:style-name="P924"><text:span text:style-name="T924_1">The<text:s/>Departure</text:span></text:p>
        <text:p text:style-name="P925"><text:span text:style-name="T925_1">She<text:s/>didn</text:span><text:span text:style-name="T925_2">’t<text:s/>say<text:s/>goodbye.<text:s/>Not<text:s/>really.</text:span></text:p>
        <text:p text:style-name="P926"><text:span text:style-name="T926_1">The<text:s/>next<text:s/>morning,<text:s/>she<text:s/>stood<text:s/>at<text:s/>the<text:s/>edge<text:s/>of<text:s/>the<text:s/>sanctuary,<text:s/>her<text:s/>satchel<text:s/>slung<text:s/>over<text:s/>her<text:s/>shoulder,<text:s/>flute<text:s/>tucked<text:s/>inside,<text:s/>and<text:s/>the<text:s/>vial<text:s/>of<text:s/>spring<text:s/>water<text:s/>hidden<text:s/>deep<text:s/>within.</text:span></text:p>
        <text:p text:style-name="P927"><text:span text:style-name="T927_1">The<text:s/>Master<text:s/>Herbalist<text:s/>was<text:s/>waiting<text:s/>by<text:s/>the<text:s/>garden,<text:s/>tending<text:s/>to<text:s/>the<text:s/>herbs<text:s/>as<text:s/>if<text:s/>it<text:s/>were<text:s/>any<text:s/>other<text:s/>day.<text:s/>But<text:s/>when<text:s/>he<text:s/>noticed<text:s/>her,<text:s/>he<text:s/>set<text:s/>down<text:s/>his<text:s/>tools<text:s/>and<text:s/>met<text:s/>her<text:s/>gaze.</text:span></text:p>
        <text:p text:style-name="P928"><text:span text:style-name="T928_1">“I<text:s/>thought<text:s/>I<text:s/>could<text:s/>fix<text:s/>things,”<text:s/>Eryn<text:s/>said,<text:s/>her<text:s/>voice<text:s/>tight.<text:s/>“But<text:s/>I<text:s/>can’t.”</text:span></text:p>
        <text:p text:style-name="P929"><text:span text:style-name="T929_1">He<text:s/>gave<text:s/>her<text:s/>a<text:s/>small,<text:s/>knowing<text:s/>smile.<text:s/></text:span><text:span text:style-name="T929_2">“Sometimes,<text:s/>we’re<text:s/>not<text:s/>meant<text:s/>to<text:s/>fix<text:s/>everything.”</text:span></text:p>
        <text:p text:style-name="P930"><text:span text:style-name="T930_1">Her<text:s/>jaw<text:s/>clenched.<text:s/></text:span><text:span text:style-name="T930_2">“I’m<text:s/>not<text:s/>ready<text:s/>for<text:s/>this.<text:s/>I’m<text:s/>not<text:s/>strong<text:s/>enough.”</text:span></text:p>
        <text:p text:style-name="P931"><text:span text:style-name="T931_1">The<text:s/>Herbalist<text:s/>nodded<text:s/>once,<text:s/>not<text:s/>arguing.<text:s/></text:span><text:span text:style-name="T931_2">“Then<text:s/>go.<text:s/>Find<text:s/>what<text:s/>you<text:s/>need<text:s/>to<text:s/>find.”</text:span></text:p>
        <text:p text:style-name="P932"><text:span text:style-name="T932_1">She<text:s/>expected<text:s/>him<text:s/>to<text:s/>stop<text:s/>her,<text:s/>to<text:s/>offer<text:s/>more<text:s/>wisdom<text:s/>or<text:s/>a<text:s/>reason<text:s/>to<text:s/>stay.<text:s/>But<text:s/>he<text:s/>didn</text:span><text:span text:style-name="T932_2">’t.</text:span></text:p>
        <text:p text:style-name="P933"><text:span text:style-name="T933_1">The<text:s/>low<text:s/>point<text:s/>she<text:s/>was<text:s/>in</text:span><text:span text:style-name="T933_2">—</text:span><text:span text:style-name="T933_3">he<text:s/>knew<text:s/>it<text:s/>was<text:s/>necessary.<text:s/>No<text:s/>words<text:s/>would<text:s/>fix<text:s/>it.</text:span></text:p>
        <text:p text:style-name="P934"><text:span text:style-name="T934_1">So<text:s/>Eryn<text:s/>turned,<text:s/>walking<text:s/>away<text:s/>from<text:s/>the<text:s/>sanctuary,<text:s/>her<text:s/>path<text:s/>leading<text:s/>nowhere<text:s/>in<text:s/>particular.</text:span></text:p>
        <text:p text:style-name="P935"><text:span text:style-name="T935_1">She<text:s/>didn</text:span><text:span text:style-name="T935_2">’t<text:s/>look<text:s/>back.</text:span></text:p>
        <text:p text:style-name="P936"/>
        <text:p text:style-name="P937"><text:span text:style-name="T937_1">Wandering<text:s/>in<text:s/>the<text:s/>Wilderness</text:span></text:p>
        <text:p text:style-name="P938"><text:span text:style-name="T938_1">The<text:s/>days<text:s/>bled<text:s/>into<text:s/>one<text:s/>another,<text:s/>marked<text:s/>only<text:s/>by<text:s/>the<text:s/>slow<text:s/>rise<text:s/>and<text:s/>fall<text:s/>of<text:s/>the<text:s/>sun.<text:s/>Eryn<text:s/>wandered<text:s/>through<text:s/>dense<text:s/>woods<text:s/>and<text:s/>over<text:s/>barren<text:s/>hills,<text:s/>moving<text:s/>with<text:s/>no<text:s/>clear<text:s/>direction.<text:s/>Hunger<text:s/>gnawed<text:s/>at<text:s/>her,<text:s/>but<text:s/>she<text:s/>foraged<text:s/>just<text:s/>enough<text:s/>to<text:s/>survive.<text:s/>She<text:s/>avoided<text:s/>villages,<text:s/>shying<text:s/>away<text:s/>from<text:s/>smoke<text:s/>rising<text:s/>from<text:s/>chimneys<text:s/>or<text:s/>the<text:s/>distant<text:s/>sounds<text:s/>of<text:s/>voices.</text:span></text:p>
        <text:p text:style-name="P939"><text:span text:style-name="T939_1">The<text:s/>eyepatch<text:s/>remained<text:s/>over<text:s/>her<text:s/>Twilight<text:s/>Eye,<text:s/>its<text:s/>pressure<text:s/>both<text:s/>a<text:s/>comfort<text:s/>and<text:s/>a<text:s/>weight.<text:s/>The<text:s/>flute<text:s/>stayed<text:s/>untouched<text:s/>in<text:s/>her<text:s/>satchel,<text:s/>its<text:s/>music<text:s/>silent.</text:span></text:p>
        <text:p text:style-name="P940"><text:span text:style-name="T940_1">Her<text:s/>thoughts<text:s/>spiraled<text:s/>in<text:s/>the<text:s/>emptiness.</text:span></text:p>
        <text:p text:style-name="P941"><text:span text:style-name="T941_1">“If<text:s/>only<text:s/>I’d<text:s/>seen<text:s/>it<text:s/>sooner.”</text:span></text:p>
        <text:p text:style-name="P942"><text:span text:style-name="T942_1">“If<text:s/>I<text:s/>hadn’t<text:s/>ignored<text:s/>the<text:s/>dream<text:s/>before<text:s/>the<text:s/>flood.”</text:span></text:p>
        <text:p text:style-name="P943"><text:span text:style-name="T943_1">“If<text:s/>I’d<text:s/>played<text:s/>a<text:s/>different<text:s/>melody.<text:s/>Used<text:s/>a<text:s/>different<text:s/>herb.<text:s/>Tried<text:s/>harder.”</text:span></text:p>
        <text:p text:style-name="P944"><text:span text:style-name="T944_1">The<text:s/>same<text:s/>thoughts<text:s/>circled<text:s/>endlessly,<text:s/>each<text:s/>cutting<text:s/>deeper<text:s/>than<text:s/>the<text:s/>last.</text:span></text:p>
        <text:p text:style-name="P945"><text:span text:style-name="T945_1">She<text:s/>remembered<text:s/>her<text:s/>younger<text:s/>brother</text:span><text:span text:style-name="T945_2">—</text:span><text:span text:style-name="T945_3">his<text:s/>laugh,<text:s/>his<text:s/>small<text:s/>hands<text:s/>grasping<text:s/>at<text:s/>her<text:s/>sleeves,<text:s/>the<text:s/>way<text:s/>he<text:s/>had<text:s/>looked<text:s/>at<text:s/>her<text:s/>the<text:s/>morning<text:s/>of<text:s/>the<text:s/>flood.<text:s/>The<text:s/>dream<text:s/>she<text:s/>had<text:s/>ignored<text:s/>still<text:s/>haunted<text:s/>her.<text:s/>She<text:s/>could<text:s/>still<text:s/>see<text:s/>the<text:s/>rising<text:s/>water,<text:s/>feel<text:s/>the<text:s/>urgency<text:s/>she<text:s/>had<text:s/>dismissed.</text:span></text:p>
        <text:p text:style-name="P946"><text:span text:style-name="T946_1">“I<text:s/>didn’t<text:s/>even<text:s/>try<text:s/>to<text:s/>save<text:s/>him.”</text:span></text:p>
        <text:p text:style-name="P947"><text:span text:style-name="T947_1">The<text:s/>guilt<text:s/>wrapped<text:s/>around<text:s/>her<text:s/>like<text:s/>a<text:s/>vine,<text:s/>tightening<text:s/>with<text:s/>every<text:s/>step.</text:span></text:p>
        <text:p text:style-name="P948"><text:span text:style-name="T948_1">At<text:s/>night,<text:s/>she<text:s/>curled<text:s/>beneath<text:s/>trees<text:s/>or<text:s/>in<text:s/>shallow<text:s/>caves,<text:s/>but<text:s/>sleep<text:s/>brought<text:s/>no<text:s/>rest.<text:s/>Her<text:s/>dreams<text:s/>were<text:s/>filled<text:s/>with<text:s/>echoes</text:span><text:span text:style-name="T948_2">—</text:span><text:span text:style-name="T948_3">whispers<text:s/>of<text:s/>the<text:s/>dead,<text:s/>the<text:s/>child<text:s/>she<text:s/>failed,<text:s/>the<text:s/>butterfly</text:span><text:span text:style-name="T948_4">’s<text:s/>shimmering<text:s/>wings<text:s/>hovering<text:s/>just<text:s/>beyond<text:s/>reach.</text:span></text:p>
        <text:p text:style-name="P949"><text:span text:style-name="T949_1">“Why<text:s/>did<text:s/>you<text:s/>choose<text:s/>me?”</text:span><text:span text:style-name="T949_2"><text:s/>she<text:s/>would<text:s/>whisper<text:s/>into<text:s/>the<text:s/>dark,<text:s/>but<text:s/>there<text:s/>was<text:s/>never<text:s/>an<text:s/>answer.</text:span><text:bookmark-start text:name="Eryn_the_Herbalist"/></text:p>
      </text:section>
      <text:section text:style-name="S7" text:name="S7">
        <text:p text:style-name="P950"/>
        <text:p text:style-name="P951"><text:span text:style-name="T951_1">Eryn<text:s/>the<text:s/>Herbalist</text:span><text:bookmark-end text:name="Eryn_the_Herbalist"/></text:p>
        <text:p text:style-name="P952"><text:bookmark-start text:name="New_Home"/><text:span text:style-name="T952_1">New<text:s/>Home</text:span><text:bookmark-end text:name="New_Home"/></text:p>
        <text:p text:style-name="P953"><text:span text:style-name="T953_1">Hunger<text:s/>finally<text:s/>broke<text:s/>through<text:s/>her<text:s/>haze.</text:span></text:p>
        <text:p text:style-name="P954"><text:span text:style-name="T954_1">Her<text:s/>limbs<text:s/>weak,<text:s/>her<text:s/>head<text:s/>spinning,<text:s/>she<text:s/>stumbled<text:s/>onto<text:s/>a<text:s/>dirt<text:s/>road<text:s/>winding<text:s/>through<text:s/>a<text:s/>gentle<text:s/>valley.<text:s/>Small<text:s/>farms<text:s/>lined<text:s/>its<text:s/>edges,<text:s/>with<text:s/>rows<text:s/>of<text:s/>sprouting<text:s/>vegetables<text:s/>and<text:s/>grazing<text:s/>goats.<text:s/>In<text:s/>the<text:s/>distance,<text:s/>smoke<text:s/>curled<text:s/>lazily<text:s/>from<text:s/>stone<text:s/>chimneys,<text:s/>and<text:s/>the<text:s/>faint<text:s/>hum<text:s/>of<text:s/>a<text:s/>market<text:s/>carried<text:s/>on<text:s/>the<text:s/>breeze.</text:span></text:p>
        <text:p text:style-name="P955"><text:span text:style-name="T955_1">A<text:s/>town.</text:span></text:p>
        <text:p text:style-name="P956"><text:span text:style-name="T956_1">Eryn<text:s/>hesitated<text:s/>at<text:s/>the<text:s/>edge<text:s/>of<text:s/>the<text:s/>road,<text:s/>every<text:s/>instinct<text:s/>urging<text:s/>her<text:s/>to<text:s/>turn<text:s/>back</text:span><text:span text:style-name="T956_2">—</text:span><text:span text:style-name="T956_3">to<text:s/>stay<text:s/>hidden<text:s/>in<text:s/>the<text:s/>wilderness,<text:s/>forgotten<text:s/>and<text:s/>unseen.<text:s/>But<text:s/>her<text:s/>stomach<text:s/>growled,<text:s/>sharp<text:s/>and<text:s/>hollow,<text:s/>and<text:s/>her<text:s/>knees<text:s/>wobbled<text:s/>beneath<text:s/>her.<text:s/></text:span></text:p>
        <text:p text:style-name="P957"><text:span text:style-name="T957_1">She<text:s/>followed<text:s/>the<text:s/>road<text:s/>into<text:s/>the<text:s/>town.</text:span></text:p>
        <text:p text:style-name="P958"><text:span text:style-name="T958_1">It<text:s/>was<text:s/>small<text:s/>but<text:s/>alive.<text:s/>Children<text:s/>raced<text:s/>through<text:s/>narrow<text:s/>streets,<text:s/>giggling<text:s/>as<text:s/>they<text:s/>weaved<text:s/>between<text:s/>carts.<text:s/>Vendors<text:s/>hawked<text:s/>vegetables<text:s/>and<text:s/>fresh<text:s/>bread,<text:s/>their<text:s/>voices<text:s/>mingling<text:s/>with<text:s/>the<text:s/>soft<text:s/>strum<text:s/>of<text:s/>a<text:s/>lute<text:s/>played<text:s/>by<text:s/>a<text:s/>street<text:s/>musician.<text:s/>The<text:s/>air<text:s/>smelled<text:s/>of<text:s/>baking<text:s/>bread<text:s/>and<text:s/>wet<text:s/>earth.</text:span></text:p>
        <text:p text:style-name="P959"><text:span text:style-name="T959_1">No<text:s/>one<text:s/>here<text:s/>knew<text:s/>her.<text:s/>No<text:s/>one<text:s/>whispered<text:s/>about<text:s/>her<text:s/>cursed<text:s/>eye<text:s/>or<text:s/>the<text:s/>flood<text:s/>or<text:s/>the<text:s/>child<text:s/>she<text:s/>couldn</text:span><text:span text:style-name="T959_2">’t<text:s/>save.<text:s/></text:span></text:p>
        <text:p text:style-name="P960"><text:span text:style-name="T960_1">It<text:s/>was<text:s/>peaceful.<text:s/>Untouched<text:s/>by<text:s/>her<text:s/>past.</text:span></text:p>
        <text:p text:style-name="P961"><text:span text:style-name="T961_1">Eryn<text:s/>drifted<text:s/>through<text:s/>the<text:s/>market,<text:s/>her<text:s/>fingers<text:s/>tracing<text:s/>the<text:s/>edge<text:s/>of<text:s/>her<text:s/>satchel.<text:s/>She<text:s/>watched<text:s/>as<text:s/>townsfolk<text:s/>traded<text:s/>goods</text:span><text:span text:style-name="T961_2">—</text:span><text:span text:style-name="T961_3">simple<text:s/>exchanges,<text:s/>clean<text:s/>and<text:s/>unburdened<text:s/>by<text:s/>the<text:s/>shadows<text:s/>that<text:s/>haunted<text:s/>her.<text:s/></text:span></text:p>
        <text:p text:style-name="P962"><text:span text:style-name="T962_1">She<text:s/>noticed<text:s/>a<text:s/>cluster<text:s/>of<text:s/>herbalists</text:span><text:span text:style-name="T962_2">’<text:s/>stalls</text:span><text:span text:style-name="T962_3">—</text:span><text:span text:style-name="T962_4">three<text:s/>different<text:s/>vendors,<text:s/>each<text:s/>with<text:s/>displays<text:s/>of<text:s/>roots,<text:s/>leaves,<text:s/>and<text:s/>bottled<text:s/>tinctures.<text:s/>One<text:s/>woman<text:s/>haggled<text:s/>with<text:s/>a<text:s/>customer<text:s/>over<text:s/>a<text:s/>pouch<text:s/>of<text:s/>dried<text:s/>fennel,<text:s/>while<text:s/>another<text:s/>crushed<text:s/>herbs<text:s/>in<text:s/>a<text:s/>mortar,<text:s/>the<text:s/>rich<text:s/>scent<text:s/>wafting<text:s/>through<text:s/>the<text:s/>air.</text:span></text:p>
        <text:p text:style-name="P963"><text:span text:style-name="T963_1">Eryn</text:span><text:span text:style-name="T963_2">’s<text:s/>fingers<text:s/>twitched<text:s/>at<text:s/>her<text:s/>side.</text:span></text:p>
        <text:p text:style-name="P964"><text:span text:style-name="T964_1">“I<text:s/>could<text:s/>do<text:s/>this,”<text:s/>she<text:s/>thought.<text:s/>“I<text:s/>could<text:s/>survive<text:s/>here.<text:s/>Quietly.<text:s/>No<text:s/>one<text:s/>would<text:s/>ever<text:s/>have<text:s/>to<text:s/>know.”</text:span></text:p>
        <text:p text:style-name="P965"><text:span text:style-name="T965_1">She<text:s/>still<text:s/>had<text:s/>her<text:s/>knowledge.<text:s/>She<text:s/>could<text:s/>forage<text:s/>in<text:s/>the<text:s/>nearby<text:s/>forests,<text:s/>gather<text:s/>mushrooms<text:s/>and<text:s/>herbs,<text:s/>and<text:s/>sell<text:s/>them<text:s/>here.<text:s/>No<text:s/>magic.<text:s/>No<text:s/>Twilight<text:s/>Eye.<text:s/>No<text:s/>healing.<text:s/>Just<text:s/>simple,<text:s/>mundane<text:s/>remedies.</text:span></text:p>
        <text:p text:style-name="P966"><text:span text:style-name="T966_1">For<text:s/>the<text:s/>first<text:s/>time<text:s/>in<text:s/>what<text:s/>felt<text:s/>like<text:s/>months,<text:s/>a<text:s/>sliver<text:s/>of<text:s/>calm<text:s/>settled<text:s/>over<text:s/>her.</text:span></text:p>
        <text:p text:style-name="P967"><text:span text:style-name="T967_1">“A<text:s/>simple<text:s/>life,”<text:s/>she<text:s/>told<text:s/>herself.<text:s/>“No<text:s/>more<text:s/>trying<text:s/>to<text:s/>fix<text:s/>everything.<text:s/>No<text:s/>more<text:s/>failing.”</text:span></text:p>
        <text:p text:style-name="P968"><text:span text:style-name="T968_1">She<text:s/>found<text:s/>a<text:s/>small<text:s/>room<text:s/>to<text:s/>rent<text:s/>in<text:s/>the<text:s/>attic<text:s/>of<text:s/>a<text:s/>kind<text:s/>elderly<text:s/>couple</text:span><text:span text:style-name="T968_2">’s<text:s/>house.<text:s/>They<text:s/>didn’t<text:s/>ask<text:s/>many<text:s/>questions</text:span><text:span text:style-name="T968_3">—</text:span><text:span text:style-name="T968_4">only<text:s/>offered<text:s/>her<text:s/>warm<text:s/>bread<text:s/>and<text:s/>a<text:s/>soft<text:s/>bed<text:s/>in<text:s/>exchange<text:s/>for<text:s/>a<text:s/>few<text:s/>copper<text:s/>coins<text:s/>each<text:s/>week.<text:s/>The<text:s/>attic<text:s/>was<text:s/>cramped,<text:s/>but<text:s/>it<text:s/>had<text:s/>a<text:s/>small<text:s/>window<text:s/>that<text:s/>overlooked<text:s/>the<text:s/>marketplace<text:s/>below,<text:s/>where<text:s/>she<text:s/>could<text:s/>watch<text:s/>the<text:s/>life<text:s/>of<text:s/>the<text:s/>town<text:s/>from<text:s/>a<text:s/>safe<text:s/>distance.</text:span></text:p>
        <text:p text:style-name="P969"><text:span text:style-name="T969_1">Occasionally,<text:s/>someone<text:s/>at<text:s/>her<text:s/>stall<text:s/>would<text:s/>glance<text:s/>at<text:s/>her<text:s/>eyepatch,<text:s/>curiosity<text:s/>flickering<text:s/>in<text:s/>their<text:s/>eyes.<text:s/></text:span></text:p>
        <text:p text:style-name="P970"><text:span text:style-name="T970_1">“What<text:s/>happened<text:s/>to<text:s/>your<text:s/>eye?”<text:s/>they’d<text:s/>ask,<text:s/>sometimes<text:s/>with<text:s/>hesitation,<text:s/>other<text:s/>times<text:s/>with<text:s/>genuine<text:s/>concern.</text:span></text:p>
        <text:p text:style-name="P971"><text:span text:style-name="T971_1">Eryn</text:span><text:span text:style-name="T971_2">’s<text:s/>answer<text:s/>was<text:s/>always<text:s/>the<text:s/>same</text:span><text:span text:style-name="T971_3">—</text:span><text:span text:style-name="T971_4">quiet,<text:s/>rehearsed,<text:s/>and<text:s/>final.<text:s/>“I<text:s/>lost<text:s/>it<text:s/>when<text:s/>I<text:s/>was<text:s/>younger.”</text:span></text:p>
        <text:p text:style-name="P972"><text:span text:style-name="T972_1">The<text:s/>simplicity<text:s/>of<text:s/>her<text:s/>reply<text:s/>left<text:s/>little<text:s/>room<text:s/>for<text:s/>further<text:s/>questions.<text:s/>Most<text:s/>would<text:s/>offer<text:s/>a<text:s/>sympathetic<text:s/>nod<text:s/>before<text:s/>moving<text:s/>on,<text:s/>and<text:s/>soon,<text:s/>the<text:s/>curiosity<text:s/>faded.<text:s/>Her<text:s/>eyepatch<text:s/>became<text:s/>just<text:s/>another<text:s/>feature</text:span><text:span text:style-name="T972_2">—</text:span><text:span text:style-name="T972_3">no<text:s/>more<text:s/>notable<text:s/>than<text:s/>her<text:s/>worn<text:s/>satchel<text:s/>or<text:s/>the<text:s/>flute<text:s/>that<text:s/>hung<text:s/>from<text:s/>her<text:s/>side,<text:s/>untouched.</text:span></text:p>
        <text:p text:style-name="P973"><text:span text:style-name="T973_1">Children<text:s/>stopped<text:s/>staring.<text:s/>Vendors<text:s/>greeted<text:s/>her<text:s/>as<text:s/>they<text:s/>would<text:s/>any<text:s/>other<text:s/>familiar<text:s/>face,<text:s/>asking<text:s/>about<text:s/>her<text:s/>latest<text:s/>mushrooms<text:s/>or<text:s/>commenting<text:s/>on<text:s/>the<text:s/>weather.</text:span></text:p>
        <text:p text:style-name="P974"><text:span text:style-name="T974_1">In<text:s/>the<text:s/>mornings,<text:s/>Eryn<text:s/>would<text:s/>venture<text:s/>into<text:s/>the<text:s/>nearby<text:s/>forest,<text:s/>gathering<text:s/>herbs<text:s/>and<text:s/>mushrooms<text:s/>under<text:s/>the<text:s/>dappled<text:s/>light.<text:s/>She<text:s/>worked<text:s/>quickly<text:s/>and<text:s/>quietly,<text:s/>her<text:s/>eyepatch<text:s/>firmly<text:s/>in<text:s/>place,<text:s/>ignoring<text:s/>the<text:s/>faint<text:s/>pull<text:s/>of<text:s/>her<text:s/>Twilight<text:s/>Eye<text:s/>beneath<text:s/>it.</text:span></text:p>
        <text:p text:style-name="P975"><text:span text:style-name="T975_1">By<text:s/>afternoon,<text:s/>she<text:s/>set<text:s/>up<text:s/>her<text:s/>stall<text:s/>in<text:s/>the<text:s/>market<text:s/>square,<text:s/>laying<text:s/>out<text:s/>bundles<text:s/>of<text:s/>herbs,<text:s/>foraged<text:s/>mushrooms,<text:s/>and<text:s/>simple<text:s/>tinctures.<text:s/>People<text:s/>came<text:s/>and<text:s/>went,<text:s/>paying<text:s/>her<text:s/>in<text:s/>copper<text:s/>coins<text:s/>or<text:s/>trading<text:s/>goods</text:span><text:span text:style-name="T975_2">—</text:span><text:span text:style-name="T975_3">fresh<text:s/>eggs,<text:s/>a<text:s/>loaf<text:s/>of<text:s/>bread,<text:s/>sometimes<text:s/>even<text:s/>a<text:s/>warm<text:s/>pastry.</text:span></text:p>
        <text:p text:style-name="P976"><text:span text:style-name="T976_1">In<text:s/>the<text:s/>evenings,<text:s/>she<text:s/>returned<text:s/>to<text:s/>the<text:s/>attic,<text:s/>the<text:s/>flute<text:s/>resting<text:s/>beside<text:s/>her,<text:s/>untouched.<text:s/>She<text:s/>would<text:s/>sit<text:s/>by<text:s/>the<text:s/>small<text:s/>window,<text:s/>staring<text:s/>out<text:s/>at<text:s/>the<text:s/>stars,<text:s/>listening<text:s/>to<text:s/>the<text:s/>muffled<text:s/>laughter<text:s/>of<text:s/>the<text:s/>family<text:s/>below</text:span><text:span text:style-name="T976_2">—</text:span><text:span text:style-name="T976_3">the<text:s/>elderly<text:s/>couple<text:s/>and<text:s/>their<text:s/>young<text:s/>son,<text:s/>whose<text:s/>playful<text:s/>chatter<text:s/>echoed<text:s/>through<text:s/>the<text:s/>house.</text:span></text:p>
        <text:p text:style-name="P977"><text:span text:style-name="T977_1">He<text:s/>was<text:s/>about<text:s/>the<text:s/>same<text:s/>age<text:s/>as<text:s/>her<text:s/>younger<text:s/>brother<text:s/>had<text:s/>been.</text:span></text:p>
        <text:p text:style-name="P978"><text:span text:style-name="T978_1">The<text:s/>thought<text:s/>tightened<text:s/>something<text:s/>deep<text:s/>in<text:s/>her<text:s/>chest.<text:s/>She<text:s/>kept<text:s/>her<text:s/>distance,<text:s/>wary<text:s/>of<text:s/>the<text:s/>emotions<text:s/>that<text:s/>stirred<text:s/>when<text:s/>she<text:s/>saw<text:s/>the<text:s/>boy<text:s/>running<text:s/>through<text:s/>the<text:s/>market<text:s/>or<text:s/>laughing<text:s/>over<text:s/>supper<text:s/>with<text:s/>his<text:s/>parents.</text:span></text:p>
        <text:p text:style-name="P979"><text:span text:style-name="T979_1">Still,<text:s/>as<text:s/>the<text:s/>days<text:s/>passed,<text:s/>a<text:s/>quiet<text:s/>routine<text:s/>settled<text:s/>over<text:s/>her.<text:s/>She<text:s/>lived<text:s/>simply,<text:s/>without<text:s/>magic<text:s/>or<text:s/>melody,<text:s/>convincing<text:s/>herself<text:s/>that<text:s/>this</text:span><text:span text:style-name="T979_2">—</text:span><text:span text:style-name="T979_3">this<text:s/>life<text:s/>of<text:s/>herbs<text:s/>and<text:s/>silent<text:s/>nights</text:span><text:span text:style-name="T979_4">—</text:span><text:span text:style-name="T979_5">was<text:s/>enough.</text:span></text:p>
        <text:p text:style-name="P980"><text:span text:style-name="T980_1">No<text:s/>healing.<text:s/>No<text:s/>Twilight<text:s/>Eye.</text:span></text:p>
        <text:p text:style-name="P981"><text:span text:style-name="T981_1">Just<text:s/>a<text:s/>peaceful,<text:s/>ordinary<text:s/>life.</text:span><text:bookmark-start text:name="The_boys_illness"/></text:p>
        <text:p text:style-name="P982"><text:span text:style-name="T982_1">The<text:s/>boy's<text:s/>illness</text:span><text:bookmark-end text:name="The_boys_illness"/></text:p>
        <text:p text:style-name="P983"><text:span text:style-name="T983_1">The<text:s/>Boy</text:span><text:span text:style-name="T983_2">’s<text:s/>Illness<text:s/></text:span><text:span text:style-name="T983_3">—</text:span><text:span text:style-name="T983_4"><text:s/>Quiet<text:s/>Atonement</text:span></text:p>
        <text:p text:style-name="P984"><text:span text:style-name="T984_1">The<text:s/>sickness<text:s/>came<text:s/>quietly,<text:s/>like<text:s/>a<text:s/>shadow<text:s/>slipping<text:s/>beneath<text:s/>the<text:s/>door.<text:s/>One<text:s/>evening,<text:s/>after<text:s/>the<text:s/>market<text:s/>had<text:s/>closed<text:s/>and<text:s/>the<text:s/>family<text:s/>gathered<text:s/>for<text:s/>supper,<text:s/>the<text:s/>young<text:s/>boy<text:s/>coughed</text:span><text:span text:style-name="T984_2">—</text:span><text:span text:style-name="T984_3">a<text:s/>sharp,<text:s/>dry<text:s/>sound<text:s/>that<text:s/>echoed<text:s/>through<text:s/>the<text:s/>small<text:s/>house.<text:s/>No<text:s/>one<text:s/>thought<text:s/>much<text:s/>of<text:s/>it<text:s/>then.<text:s/>But<text:s/>by<text:s/>morning,<text:s/>the<text:s/>fever<text:s/>had<text:s/>taken<text:s/>hold.</text:span></text:p>
        <text:p text:style-name="P985"><text:span text:style-name="T985_1">Eryn<text:s/>heard<text:s/>the<text:s/>mother</text:span><text:span text:style-name="T985_2">’s<text:s/>anxious<text:s/>murmurs<text:s/>through<text:s/>the<text:s/>thin<text:s/>attic<text:s/>walls</text:span><text:span text:style-name="T985_3">—</text:span><text:span text:style-name="T985_4">the<text:s/>soft<text:s/>hushes<text:s/>and<text:s/>the<text:s/>clatter<text:s/>of<text:s/>wet<text:s/>cloths<text:s/>being<text:s/>wrung<text:s/>out.<text:s/>Her<text:s/>heart<text:s/>sank<text:s/>as<text:s/>she<text:s/>heard<text:s/>the<text:s/>boy’s<text:s/>labored<text:s/>breathing,<text:s/>shallow<text:s/>and<text:s/>quick.</text:span></text:p>
        <text:p text:style-name="P986"><text:span text:style-name="T986_1">It<text:s/>wasn</text:span><text:span text:style-name="T986_2">’t<text:s/>life-threatening</text:span><text:span text:style-name="T986_3">—</text:span><text:span text:style-name="T986_4">not<text:s/>yet.<text:s/>But<text:s/>it<text:s/>was<text:s/>enough<text:s/>to<text:s/>send<text:s/>Eryn<text:s/>spiraling<text:s/>backward,<text:s/>to<text:s/>a<text:s/>memory<text:s/>she’d<text:s/>tried<text:s/>to<text:s/>bury:<text:s/>Kael’s<text:s/>laughter<text:s/>by<text:s/>the<text:s/>riverbank,<text:s/>the<text:s/>way<text:s/>he’d<text:s/>run<text:s/>ahead,<text:s/>the<text:s/>dream<text:s/>she<text:s/>had<text:s/>ignored.<text:s/>The<text:s/>helplessness<text:s/>of<text:s/>watching<text:s/>the<text:s/>flood<text:s/>swallow<text:s/>him,<text:s/>powerless<text:s/>to<text:s/>do<text:s/>anything.</text:span></text:p>
        <text:p text:style-name="P987"><text:span text:style-name="T987_1">She<text:s/>sat<text:s/>on<text:s/>her<text:s/>narrow<text:s/>cot,<text:s/>gripping<text:s/>the<text:s/>edge,<text:s/>the<text:s/>room<text:s/>spinning<text:s/>around<text:s/>her.<text:s/></text:span><text:span text:style-name="T987_2">I<text:s/>can</text:span><text:span text:style-name="T987_3">’t<text:s/>go<text:s/>through<text:s/>that<text:s/>again.</text:span><text:span text:style-name="T987_4"><text:s/>Her<text:s/>hands<text:s/>trembled.<text:s/></text:span><text:span text:style-name="T987_5">But<text:s/>this<text:s/>isn</text:span><text:span text:style-name="T987_6">’t<text:s/>the<text:s/>same.</text:span></text:p>
        <text:p text:style-name="P988"><text:span text:style-name="T988_1">The<text:s/>boy</text:span><text:span text:style-name="T988_2">’s<text:s/>fevered<text:s/>breathing<text:s/>drifted<text:s/>up<text:s/>through<text:s/>the<text:s/>floorboards.<text:s/>Eryn<text:s/>squeezed<text:s/>her<text:s/>eyes<text:s/>shut.<text:s/></text:span><text:span text:style-name="T988_3">I<text:s/>couldn</text:span><text:span text:style-name="T988_4">’t<text:s/>save<text:s/>Kael...<text:s/>but<text:s/>maybe<text:s/>I<text:s/>can<text:s/>save<text:s/>him.</text:span></text:p>
        <text:p text:style-name="P989"><text:span text:style-name="T989_1">Her<text:s/>mind<text:s/>raced.<text:s/>She<text:s/>had<text:s/>sworn<text:s/>off<text:s/>healing</text:span><text:span text:style-name="T989_2">—</text:span><text:span text:style-name="T989_3">not<text:s/>because<text:s/>she<text:s/>lacked<text:s/>skill,<text:s/>but<text:s/>because<text:s/>she<text:s/>couldn</text:span><text:span text:style-name="T989_4">’t<text:s/>bear<text:s/>the<text:s/>thought<text:s/>of<text:s/>failing<text:s/>again.<text:s/>But<text:s/>this...<text:s/>this<text:s/>was<text:s/>small.<text:s/>Simple.<text:s/>A<text:s/>quiet<text:s/>act.<text:s/>It<text:s/>wouldn’t<text:s/>change<text:s/>the<text:s/>past,<text:s/>but<text:s/>maybe</text:span><text:span text:style-name="T989_5">—</text:span><text:span text:style-name="T989_6">just<text:s/>maybe</text:span><text:span text:style-name="T989_7">—</text:span><text:span text:style-name="T989_8">it<text:s/>would<text:s/>ease<text:s/>the<text:s/>weight<text:s/>on<text:s/>her<text:s/>heart.</text:span></text:p>
        <text:p text:style-name="P990"><text:span text:style-name="T990_1">That<text:s/>night,<text:s/>when<text:s/>the<text:s/>house<text:s/>had<text:s/>settled<text:s/>into<text:s/>uneasy<text:s/>sleep,<text:s/>Eryn<text:s/>crept<text:s/>from<text:s/>her<text:s/>attic.<text:s/>The<text:s/>wooden<text:s/>steps<text:s/>creaked<text:s/>under<text:s/>her<text:s/>bare<text:s/>feet,<text:s/>but<text:s/>no<text:s/>one<text:s/>stirred.<text:s/>She<text:s/>clutched<text:s/>her<text:s/>flute<text:s/>in<text:s/>one<text:s/>hand,<text:s/>but<text:s/>as<text:s/>she<text:s/>approached<text:s/>the<text:s/>boy</text:span><text:span text:style-name="T990_2">’s<text:s/>room,<text:s/>she<text:s/>hesitated.<text:s/></text:span><text:span text:style-name="T990_3">The<text:s/>flute</text:span><text:span text:style-name="T990_4">’s<text:s/>too<text:s/>loud.</text:span><text:span text:style-name="T990_5"><text:s/>Even<text:s/>the<text:s/>gentlest<text:s/>notes<text:s/>would<text:s/>echo<text:s/>through<text:s/>the<text:s/>house.</text:span></text:p>
        <text:p text:style-name="P991"><text:span text:style-name="T991_1">Instead,<text:s/>she<text:s/>set<text:s/>it<text:s/>aside<text:s/>and<text:s/>slipped<text:s/>into<text:s/>the<text:s/>darkened<text:s/>room.<text:s/>Moonlight<text:s/>pooled<text:s/>through<text:s/>the<text:s/>window,<text:s/>illuminating<text:s/>the<text:s/>boy</text:span><text:span text:style-name="T991_2">’s<text:s/>flushed<text:s/>face,<text:s/>damp<text:s/>curls<text:s/>stuck<text:s/>to<text:s/>his<text:s/>forehead.<text:s/>His<text:s/>mother<text:s/>had<text:s/>fallen<text:s/>asleep<text:s/>in<text:s/>a<text:s/>chair<text:s/>nearby,<text:s/>her<text:s/>head<text:s/>resting<text:s/>against<text:s/>the<text:s/>wall.</text:span></text:p>
        <text:p text:style-name="P992"><text:span text:style-name="T992_1">Eryn<text:s/>knelt<text:s/>beside<text:s/>the<text:s/>boy</text:span><text:span text:style-name="T992_2">’s<text:s/>bed,<text:s/>her<text:s/>breath<text:s/>shallow.<text:s/>Slowly,<text:s/>she<text:s/>let<text:s/>her<text:s/>Twilight<text:s/>Eye<text:s/>open.<text:s/>The<text:s/>threads<text:s/>of<text:s/>life<text:s/>flickered<text:s/>into<text:s/>view</text:span><text:span text:style-name="T992_3">—</text:span><text:span text:style-name="T992_4">fragile,<text:s/>glimmering<text:s/>strands<text:s/>that<text:s/>stretched<text:s/>from<text:s/>the<text:s/>boy’s<text:s/>chest<text:s/>like<text:s/>spider<text:s/>silk.<text:s/>They<text:s/>pulsed<text:s/>unevenly,<text:s/>some<text:s/>fraying<text:s/>at<text:s/>the<text:s/>edges,<text:s/>others<text:s/>flickering<text:s/>weakly.</text:span></text:p>
        <text:p text:style-name="P993"><text:span text:style-name="T993_1">She<text:s/>took<text:s/>a<text:s/>trembling<text:s/>breath<text:s/>and<text:s/>began<text:s/>to<text:s/>sing.</text:span></text:p>
        <text:p text:style-name="P994"><text:span text:style-name="T994_1">It<text:s/>was<text:s/>soft,<text:s/>just<text:s/>a<text:s/>whisper<text:s/>of<text:s/>melody</text:span><text:span text:style-name="T994_2">—</text:span><text:span text:style-name="T994_3">fragments<text:s/>of<text:s/>the<text:s/>songs<text:s/>she<text:s/>had<text:s/>learned<text:s/>in<text:s/>the<text:s/>forest,<text:s/>but<text:s/>reshaped<text:s/>now,<text:s/>tinged<text:s/>with<text:s/>grief<text:s/>and<text:s/>longing.<text:s/>Her<text:s/>voice<text:s/>wavered<text:s/>at<text:s/>first,<text:s/>but<text:s/>as<text:s/>the<text:s/>notes<text:s/>floated<text:s/>into<text:s/>the<text:s/>air,<text:s/>something<text:s/>inside<text:s/>her<text:s/>steadied.</text:span></text:p>
        <text:p text:style-name="P995"><text:span text:style-name="T995_1">The<text:s/>threads<text:s/>responded,<text:s/>quivering<text:s/>with<text:s/>each<text:s/>note.<text:s/>She<text:s/>hummed<text:s/>gently,<text:s/>coaxing<text:s/>the<text:s/>frayed<text:s/>strands<text:s/>to<text:s/>mend,<text:s/>guiding<text:s/>the<text:s/>pulse<text:s/>of<text:s/>life<text:s/>back<text:s/>into<text:s/>rhythm.<text:s/>Her<text:s/>Twilight<text:s/>Eye<text:s/>revealed<text:s/>the<text:s/>subtle<text:s/>shifts</text:span><text:span text:style-name="T995_2">—</text:span><text:span text:style-name="T995_3">the<text:s/>fever</text:span><text:span text:style-name="T995_4">’s<text:s/>heat<text:s/>lessening,<text:s/>the<text:s/>boy’s<text:s/>breathing<text:s/>slowing,<text:s/>becoming<text:s/>steadier.</text:span></text:p>
        <text:p text:style-name="P996"><text:span text:style-name="T996_1">Hours<text:s/>passed<text:s/>unnoticed<text:s/>as<text:s/>Eryn<text:s/>sang<text:s/>through<text:s/>the<text:s/>night,<text:s/>her<text:s/>voice<text:s/>a<text:s/>fragile<text:s/>tether<text:s/>between<text:s/>life<text:s/>and<text:s/>sickness.<text:s/>She<text:s/>sang<text:s/>not<text:s/>as<text:s/>a<text:s/>healer<text:s/>or<text:s/>a<text:s/>mystic,<text:s/>but<text:s/>as<text:s/>a<text:s/>sister<text:s/>still<text:s/>mourning<text:s/>the<text:s/>one<text:s/>she<text:s/>couldn</text:span><text:span text:style-name="T996_2">’t<text:s/>save.</text:span></text:p>
        <text:p text:style-name="P997"><text:span text:style-name="T997_1">By<text:s/>dawn,<text:s/>the<text:s/>boy</text:span><text:span text:style-name="T997_2">’s<text:s/>fever<text:s/>had<text:s/>broken.<text:s/>His<text:s/>tiny<text:s/>chest<text:s/>rose<text:s/>and<text:s/>fell<text:s/>with<text:s/>ease,<text:s/>a<text:s/>soft<text:s/>flush<text:s/>returning<text:s/>to<text:s/>his<text:s/>pale<text:s/>cheeks.</text:span></text:p>
        <text:p text:style-name="P998"><text:span text:style-name="T998_1">Eryn</text:span><text:span text:style-name="T998_2">’s<text:s/>throat<text:s/>ached<text:s/>from<text:s/>the<text:s/>quiet<text:s/>chanting,<text:s/>but<text:s/>she<text:s/>didn’t<text:s/>stop<text:s/>until<text:s/>she<text:s/>was<text:s/>sure.<text:s/>Then,<text:s/>as<text:s/>the<text:s/>first<text:s/>light<text:s/>crept<text:s/>through<text:s/>the<text:s/>window,<text:s/>she<text:s/>slipped<text:s/>from<text:s/>the<text:s/>room,<text:s/>pausing<text:s/>only<text:s/>once<text:s/>to<text:s/>glance<text:s/>back<text:s/>at<text:s/>the<text:s/>sleeping<text:s/>boy.</text:span></text:p>
        <text:p text:style-name="P999"><text:span text:style-name="T999_1">“I<text:s/>couldn’t<text:s/>save<text:s/>Kael…<text:s/>but<text:s/>I<text:s/>saved<text:s/>him.”</text:span></text:p>
        <text:p text:style-name="P1000"><text:span text:style-name="T1000_1">She<text:s/>climbed<text:s/>the<text:s/>attic<text:s/>stairs,<text:s/>her<text:s/>body<text:s/>heavy<text:s/>with<text:s/>exhaustion<text:s/>but<text:s/>her<text:s/>heart</text:span><text:span text:style-name="T1000_2">…<text:s/>lighter.<text:s/>Just<text:s/>a<text:s/>little.</text:span></text:p>
        <text:p text:style-name="P1001"/>
        <text:p text:style-name="P1002"><text:span text:style-name="T1002_1">The<text:s/>Morning<text:s/>After</text:span></text:p>
        <text:p text:style-name="P1003"><text:span text:style-name="T1003_1">Eryn<text:s/>awoke<text:s/>to<text:s/>the<text:s/>sound<text:s/>of<text:s/>soft<text:s/>sobs<text:s/>below.<text:s/>She<text:s/>pressed<text:s/>her<text:s/>ear<text:s/>to<text:s/>the<text:s/>floorboards,<text:s/>her<text:s/>Twilight<text:s/>Eye<text:s/>closed<text:s/>now,<text:s/>her<text:s/>regular<text:s/>vision<text:s/>dull<text:s/>and<text:s/>grey<text:s/>in<text:s/>the<text:s/>morning<text:s/>light.</text:span></text:p>
        <text:p text:style-name="P1004"><text:span text:style-name="T1004_1">“It’s<text:s/>a<text:s/>miracle,”<text:s/>the<text:s/>boy’s<text:s/>mother<text:s/>whispered,<text:s/>her<text:s/>voice<text:s/>thick<text:s/>with<text:s/>emotion.<text:s/>“The<text:s/>fever’s<text:s/>gone…<text:s/>he’s<text:s/>better.”</text:span></text:p>
        <text:p text:style-name="P1005"><text:span text:style-name="T1005_1">Eryn<text:s/>closed<text:s/>her<text:s/>eyes,<text:s/>a<text:s/>single<text:s/>tear<text:s/>slipping<text:s/>down<text:s/>her<text:s/>cheek.<text:s/>She<text:s/>wanted<text:s/>to<text:s/>go<text:s/>down,<text:s/>to<text:s/>accept<text:s/>the<text:s/>mother</text:span><text:span text:style-name="T1005_2">’s<text:s/>gratitude.<text:s/>But<text:s/>she<text:s/>didn’t.<text:s/>She<text:s/>remained<text:s/>silent,<text:s/>hidden<text:s/>in<text:s/>the<text:s/>attic.</text:span></text:p>
        <text:p text:style-name="P1006"><text:span text:style-name="T1006_1">This<text:s/>wasn</text:span><text:span text:style-name="T1006_2">’t<text:s/>about<text:s/>thanks.<text:s/>It<text:s/>wasn’t<text:s/>about<text:s/>recognition.<text:s/>It<text:s/>was<text:s/>about<text:s/>a<text:s/>small<text:s/>piece<text:s/>of<text:s/>her<text:s/>heart<text:s/>finally<text:s/>finding<text:s/>relief</text:span><text:span text:style-name="T1006_3">—</text:span><text:span text:style-name="T1006_4">a<text:s/>tiny<text:s/>act<text:s/>of<text:s/>atonement.</text:span></text:p>
        <text:p text:style-name="P1007"/>
        <text:p text:style-name="P1008"><text:span text:style-name="T1008_1">Emotional<text:s/>Beat:</text:span><text:span text:style-name="T1008_2"><text:line-break/>Eryn<text:s/>had<text:s/>bargained<text:s/>with<text:s/>herself:<text:s/></text:span><text:span text:style-name="T1008_3">“I<text:s/>won’t<text:s/>heal<text:s/>anymore.<text:s/>I<text:s/>won’t<text:s/>use<text:s/>my<text:s/>powers.”</text:span><text:span text:style-name="T1008_4"><text:s/>But<text:s/>this<text:s/>act</text:span><text:span text:style-name="T1008_5">—</text:span><text:span text:style-name="T1008_6">quiet,<text:s/>hidden</text:span><text:span text:style-name="T1008_7">—</text:span><text:span text:style-name="T1008_8">was<text:s/>her<text:s/>compromise.<text:s/>A<text:s/>way<text:s/>to<text:s/>help,<text:s/>but<text:s/>from<text:s/>behind<text:s/>the<text:s/>veil.</text:span></text:p>
        <text:p text:style-name="P1009"><text:span text:style-name="T1009_1">Yet<text:s/>as<text:s/>the<text:s/>morning<text:s/>sun<text:s/>rose,<text:s/>she<text:s/>realized<text:s/>something<text:s/>deeper.<text:s/>She<text:s/>couldn</text:span><text:span text:style-name="T1009_2">’t<text:s/>ignore<text:s/>suffering</text:span><text:span text:style-name="T1009_3">—</text:span><text:span text:style-name="T1009_4">not<text:s/>forever.<text:s/>This<text:s/>family<text:s/>had<text:s/>become<text:s/>hers<text:s/>in<text:s/>some<text:s/>fragile,<text:s/>incomplete<text:s/>way.<text:s/>And<text:s/>the<text:s/>boy’s<text:s/>recovery<text:s/>was<text:s/>proof<text:s/>that,<text:s/>even<text:s/>if<text:s/>broken,<text:s/>even<text:s/>if<text:s/>scarred,<text:s/>her<text:s/>heart<text:s/>still<text:s/>longed<text:s/>to<text:s/>heal.</text:span><text:bookmark-start text:name="The_Old_Man"/></text:p>
        <text:p text:style-name="P1010"><text:span text:style-name="T1010_1">The<text:s/>Old<text:s/>Man</text:span><text:bookmark-end text:name="The_Old_Man"/></text:p>
        <text:p text:style-name="P1011"><text:span text:style-name="T1011_1">Eryn<text:s/>was<text:s/>deep<text:s/>in<text:s/>the<text:s/>forest,<text:s/>where<text:s/>golden<text:s/>beams<text:s/>of<text:s/>late-afternoon<text:s/>sunlight<text:s/>slanted<text:s/>through<text:s/>the<text:s/>trees.<text:s/>Her<text:s/>satchel<text:s/>hung<text:s/>heavy<text:s/>at<text:s/>her<text:s/>side,<text:s/>filled<text:s/>with<text:s/>marjoram,<text:s/>comfrey,<text:s/>and<text:s/>yarrow</text:span><text:span text:style-name="T1011_2">—</text:span><text:span text:style-name="T1011_3">her<text:s/>usual<text:s/>finds<text:s/>for<text:s/>healing<text:s/>and<text:s/>cooking.<text:s/>The<text:s/>woods<text:s/>were<text:s/>still,<text:s/>but<text:s/>an<text:s/>unusual<text:s/>hush<text:s/>filled<text:s/>the<text:s/>air,<text:s/>as<text:s/>if<text:s/>the<text:s/>forest<text:s/>itself<text:s/>was<text:s/>holding<text:s/>its<text:s/>breath.</text:span></text:p>
        <text:p text:style-name="P1012"><text:span text:style-name="T1012_1">She<text:s/>crouched<text:s/>low,<text:s/>snipping<text:s/>sprigs<text:s/>of<text:s/>marjoram,<text:s/>when<text:s/>a<text:s/>faint<text:s/>sound<text:s/>echoed<text:s/>through<text:s/>the<text:s/>trees</text:span><text:span text:style-name="T1012_2">—</text:span><text:span text:style-name="T1012_3">the<text:s/>snap<text:s/>of<text:s/>a<text:s/>branch.<text:s/>She<text:s/>froze,<text:s/>heart<text:s/>racing,<text:s/>and<text:s/>slowly<text:s/>stood,<text:s/>peering<text:s/>through<text:s/>the<text:s/>dense<text:s/>thicket.</text:span></text:p>
        <text:p text:style-name="P1013"><text:span text:style-name="T1013_1">At<text:s/>first,<text:s/>she<text:s/>saw<text:s/>nothing<text:s/>but<text:s/>tangled<text:s/>undergrowth.<text:s/>But<text:s/>then,<text:s/>just<text:s/>beyond<text:s/>a<text:s/>fallen<text:s/>tree,<text:s/>she<text:s/>spotted<text:s/>a<text:s/>figure<text:s/>slumped<text:s/>against<text:s/>the<text:s/>base<text:s/>of<text:s/>a<text:s/>gnarled<text:s/>oak</text:span><text:span text:style-name="T1013_2">—</text:span><text:span text:style-name="T1013_3">an<text:s/>old<text:s/>man,<text:s/>clutching<text:s/>his<text:s/>leg.<text:s/>A<text:s/>dark<text:s/>stain<text:s/>spread<text:s/>across<text:s/>the<text:s/>dirt<text:s/>beneath<text:s/>him,<text:s/>blood<text:s/>pooling<text:s/>into<text:s/>the<text:s/>earth.</text:span></text:p>
        <text:p text:style-name="P1014"><text:span text:style-name="T1014_1">Her<text:s/>heart<text:s/>sank.</text:span></text:p>
        <text:p text:style-name="P1015"><text:span text:style-name="T1015_1">“Not<text:s/>again,”</text:span><text:span text:style-name="T1015_2"><text:s/>she<text:s/>thought,<text:s/>swallowing<text:s/>hard.</text:span></text:p>
        <text:p text:style-name="P1016"><text:span text:style-name="T1016_1">Eryn<text:s/>stayed<text:s/>rooted<text:s/>to<text:s/>the<text:s/>spot,<text:s/>her<text:s/>pulse<text:s/>drumming<text:s/>in<text:s/>her<text:s/>ears.<text:s/>She<text:s/>could<text:s/>walk<text:s/>away.<text:s/>He<text:s/>hadn</text:span><text:span text:style-name="T1016_2">’t<text:s/>seen<text:s/>her.<text:s/>No<text:s/>one<text:s/>would<text:s/>know.</text:span></text:p>
        <text:p text:style-name="P1017"><text:span text:style-name="T1017_1">“He’s<text:s/>not<text:s/>my<text:s/>problem,”</text:span><text:span text:style-name="T1017_2"><text:s/>she<text:s/>thought<text:s/>bitterly.<text:s/></text:span><text:span text:style-name="T1017_3">“I<text:s/>said<text:s/>I’d<text:s/>only<text:s/>help<text:s/>people<text:s/>I<text:s/>know.<text:s/>Only<text:s/>people<text:s/>who<text:s/>matter.”</text:span></text:p>
        <text:p text:style-name="P1018"><text:span text:style-name="T1018_1">But<text:s/>then<text:s/>the<text:s/>old<text:s/>man<text:s/>groaned,<text:s/>a<text:s/>raw,<text:s/>painful<text:s/>sound<text:s/>that<text:s/>sliced<text:s/>through<text:s/>her<text:s/>rationalizations.<text:s/>She<text:s/>winced,<text:s/>her<text:s/>grip<text:s/>tightening<text:s/>around<text:s/>the<text:s/>satchel's<text:s/>handle.</text:span></text:p>
        <text:p text:style-name="P1019"><text:span text:style-name="T1019_1">“If<text:s/>the<text:s/>price<text:s/>of<text:s/>helping<text:s/>is<text:s/>more<text:s/>guilt…”</text:span><text:span text:style-name="T1019_2"><text:s/>she<text:s/>whispered<text:s/>to<text:s/>herself,<text:s/></text:span><text:span text:style-name="T1019_3">“…that’s<text:s/>a<text:s/>small<text:s/>price<text:s/>to<text:s/>pay.”</text:span></text:p>
        <text:p text:style-name="P1020"><text:span text:style-name="T1020_1">Her<text:s/>feet<text:s/>moved<text:s/>before<text:s/>her<text:s/>mind<text:s/>caught<text:s/>up.<text:s/>She<text:s/>knelt<text:s/>beside<text:s/>him,<text:s/>the<text:s/>earthy<text:s/>scent<text:s/>of<text:s/>crushed<text:s/>leaves<text:s/>filling<text:s/>her<text:s/>nose.</text:span></text:p>
        <text:p text:style-name="P1021"><text:span text:style-name="T1021_1">The<text:s/>man<text:s/>was<text:s/>pale,<text:s/>his<text:s/>breathing<text:s/>shallow.<text:s/>The<text:s/>wound<text:s/>in<text:s/>his<text:s/>leg<text:s/>was<text:s/>deep</text:span><text:span text:style-name="T1021_2">—</text:span><text:span text:style-name="T1021_3">jagged<text:s/>edges<text:s/>of<text:s/>torn<text:s/>flesh,<text:s/>blood<text:s/>still<text:s/>oozing.<text:s/>She<text:s/>could<text:s/>see<text:s/>how<text:s/>close<text:s/>he<text:s/>was<text:s/>to<text:s/>passing<text:s/>out.</text:span></text:p>
        <text:p text:style-name="P1022"><text:span text:style-name="T1022_1">Eryn<text:s/>yanked<text:s/>open<text:s/>her<text:s/>satchel,<text:s/>pulling<text:s/>out<text:s/>yarrow<text:s/>and<text:s/>comfrey.<text:s/>Her<text:s/>hands<text:s/>worked<text:s/>quickly,<text:s/>grinding<text:s/>the<text:s/>herbs<text:s/>into<text:s/>a<text:s/>paste<text:s/>against<text:s/>the<text:s/>flat<text:s/>of<text:s/>her<text:s/>knife.<text:s/>She<text:s/>tore<text:s/>a<text:s/>strip<text:s/>from<text:s/>the<text:s/>hem<text:s/>of<text:s/>her<text:s/>tunic<text:s/>for<text:s/>a<text:s/>bandage.<text:s/>But<text:s/>as<text:s/>she<text:s/>reached<text:s/>for<text:s/>the<text:s/>man</text:span><text:span text:style-name="T1022_2">’s<text:s/>leg,<text:s/>her<text:s/>fingers<text:s/>brushed<text:s/>against<text:s/>the<text:s/>edge<text:s/>of<text:s/>her<text:s/>eyepatch.</text:span></text:p>
        <text:p text:style-name="P1023"><text:span text:style-name="T1023_1">She<text:s/>hesitated.</text:span></text:p>
        <text:p text:style-name="P1024"><text:span text:style-name="T1024_1">Her<text:s/>Twilight<text:s/>Eye<text:s/>had<text:s/>been<text:s/>covered<text:s/>for<text:s/>days.<text:s/>She<text:s/>could<text:s/>heal<text:s/>this<text:s/>wound<text:s/>faster</text:span><text:span text:style-name="T1024_2">—</text:span><text:span text:style-name="T1024_3">better</text:span><text:span text:style-name="T1024_4">—</text:span><text:span text:style-name="T1024_5">if<text:s/>she<text:s/>used<text:s/>it.<text:s/>But<text:s/>doing<text:s/>so<text:s/>meant<text:s/>opening<text:s/>herself<text:s/>up<text:s/>to<text:s/>the<text:s/>thing<text:s/>she<text:s/>kept<text:s/>trying<text:s/>to<text:s/>ignore.</text:span></text:p>
        <text:p text:style-name="P1025"><text:span text:style-name="T1025_1">She<text:s/>cursed<text:s/>under<text:s/>her<text:s/>breath<text:s/>and<text:s/>lifted<text:s/>the<text:s/>eyepatch.</text:span></text:p>
        <text:p text:style-name="P1026"><text:span text:style-name="T1026_1">The<text:s/>world<text:s/>shifted<text:s/>immediately.<text:s/>Her<text:s/>Twilight<text:s/>Eye<text:s/>flared<text:s/>softly,<text:s/>and<text:s/>the<text:s/>wound<text:s/>before<text:s/>her<text:s/>shimmered</text:span><text:span text:style-name="T1026_2">—</text:span><text:span text:style-name="T1026_3">threads<text:s/>of<text:s/>the<text:s/>man</text:span><text:span text:style-name="T1026_4">’s<text:s/>life<text:s/>force<text:s/>flickered<text:s/>and<text:s/>frayed<text:s/>at<text:s/>the<text:s/>edges<text:s/>of<text:s/>the<text:s/>gash.<text:s/>It<text:s/>was<text:s/>worse<text:s/>than<text:s/>she<text:s/>thought.<text:s/>His<text:s/>strength<text:s/>was<text:s/>fading.</text:span></text:p>
        <text:p text:style-name="P1027"><text:span text:style-name="T1027_1">She<text:s/>hummed<text:s/>quietly,<text:s/>the<text:s/>sound<text:s/>almost<text:s/>imperceptible,<text:s/>guiding<text:s/>her<text:s/>focus.<text:s/>A<text:s/>soft<text:s/>glow<text:s/>spread<text:s/>from<text:s/>her<text:s/>palm<text:s/>as<text:s/>she<text:s/>pressed<text:s/>it<text:s/>to<text:s/>the<text:s/>wound.<text:s/>Warmth<text:s/>radiated<text:s/>through<text:s/>her<text:s/>fingers,<text:s/>coaxing<text:s/>the<text:s/>torn<text:s/>tissue<text:s/>to<text:s/>knit<text:s/>together,<text:s/>slowing<text:s/>the<text:s/>bleeding,<text:s/>stabilizing<text:s/>him.</text:span></text:p>
        <text:p text:style-name="P1028"><text:span text:style-name="T1028_1">When<text:s/>the<text:s/>wound<text:s/>stopped<text:s/>oozing<text:s/>and<text:s/>the<text:s/>man</text:span><text:span text:style-name="T1028_2">’s<text:s/>breathing<text:s/>deepened,<text:s/>she<text:s/>pulled<text:s/>her<text:s/>hand<text:s/>away<text:s/>and<text:s/>quickly<text:s/>re-tied<text:s/>the<text:s/>eyepatch,<text:s/>pressing<text:s/>it<text:s/>tight.</text:span></text:p>
        <text:p text:style-name="P1029"><text:span text:style-name="T1029_1">She<text:s/>finished<text:s/>by<text:s/>wrapping<text:s/>the<text:s/>wound<text:s/>with<text:s/>the<text:s/>torn<text:s/>fabric,<text:s/>making<text:s/>it<text:s/>look<text:s/>like<text:s/>an<text:s/>ordinary<text:s/>field<text:s/>dressing.</text:span></text:p>
        <text:p text:style-name="P1030"><text:span text:style-name="T1030_1">The<text:s/>old<text:s/>man<text:s/>stirred,<text:s/>his<text:s/>eyelids<text:s/>fluttering<text:s/>open.</text:span></text:p>
        <text:p text:style-name="P1031"><text:span text:style-name="T1031_1">“You…<text:s/>saved<text:s/>me.”</text:span></text:p>
        <text:p text:style-name="P1032"><text:span text:style-name="T1032_1">Eryn<text:s/>swallowed<text:s/>hard,<text:s/>forcing<text:s/>her<text:s/>voice<text:s/>to<text:s/>stay<text:s/>steady.</text:span></text:p>
        <text:p text:style-name="P1033"><text:span text:style-name="T1033_1">“All<text:s/>I<text:s/>did<text:s/>was<text:s/>bind<text:s/>the<text:s/>wound<text:s/>with<text:s/>some<text:s/>herbs.<text:s/>You’ll<text:s/>be<text:s/>fine<text:s/>with<text:s/>a<text:s/>little<text:s/>rest.”</text:span></text:p>
        <text:p text:style-name="P1034"><text:span text:style-name="T1034_1">The<text:s/>lie<text:s/>sat<text:s/>heavy<text:s/>on<text:s/>her<text:s/>tongue,<text:s/>but<text:s/>it<text:s/>was<text:s/>easier<text:s/>than<text:s/>explaining<text:s/>the<text:s/>truth.</text:span></text:p>
        <text:p text:style-name="P1035"><text:span text:style-name="T1035_1">The<text:s/>old<text:s/>man<text:s/>tried<text:s/>to<text:s/>shift<text:s/>but<text:s/>winced<text:s/>in<text:s/>pain.</text:span></text:p>
        <text:p text:style-name="P1036"><text:span text:style-name="T1036_1">Eryn<text:s/>knew<text:s/>what<text:s/>had<text:s/>to<text:s/>be<text:s/>done.<text:s/>The<text:s/>man<text:s/>needed<text:s/>to<text:s/>be<text:s/>helped<text:s/>back<text:s/>to<text:s/>the<text:s/>village<text:s/></text:span><text:span text:style-name="T1036_2">—</text:span><text:span text:style-name="T1036_3"><text:s/>he<text:s/>couldn</text:span><text:span text:style-name="T1036_4">’t<text:s/>do<text:s/>it<text:s/>on<text:s/>his<text:s/>own.<text:s/>But<text:s/>that<text:s/>meant<text:s/>exposing<text:s/>her<text:s/>secret.<text:s/>“You<text:s/>won’t<text:s/>make<text:s/>it<text:s/>back<text:s/>on<text:s/>your<text:s/>own.<text:s/>I’ll<text:s/>help<text:s/>you.”</text:span></text:p>
        <text:p text:style-name="P1037"><text:span text:style-name="T1037_1">Eryn<text:s/>draped<text:s/>the<text:s/>man</text:span><text:span text:style-name="T1037_2">’s<text:s/>arm<text:s/>over<text:s/>her<text:s/>shoulders,<text:s/>helping<text:s/>him<text:s/>to<text:s/>his<text:s/>feet.<text:s/>He<text:s/>leaned<text:s/>heavily<text:s/>on<text:s/>her<text:s/>as<text:s/>they<text:s/>began<text:s/>the<text:s/>slow,<text:s/>uneven<text:s/>journey<text:s/>back<text:s/>to<text:s/>the<text:s/>village.</text:span></text:p>
        <text:p text:style-name="P1038"><text:span text:style-name="T1038_1">The<text:s/>village<text:s/>came<text:s/>into<text:s/>view<text:s/>just<text:s/>as<text:s/>the<text:s/>sun<text:s/>dipped<text:s/>below<text:s/>the<text:s/>treetops,<text:s/>casting<text:s/>the<text:s/>houses<text:s/>in<text:s/>soft<text:s/>purple<text:s/>hues.<text:s/>A<text:s/>few<text:s/>villagers<text:s/>were<text:s/>out<text:s/>tending<text:s/>to<text:s/>evening<text:s/>chores,<text:s/>and<text:s/>their<text:s/>heads<text:s/>turned<text:s/>as<text:s/>they<text:s/>saw<text:s/>Eryn<text:s/>and<text:s/>the<text:s/>old<text:s/>man<text:s/>emerge<text:s/>from<text:s/>the<text:s/>woods.</text:span></text:p>
        <text:p text:style-name="P1039"><text:span text:style-name="T1039_1">“This<text:s/>girl</text:span><text:span text:style-name="T1039_2">—</text:span><text:span text:style-name="T1039_3">she<text:s/>saved<text:s/>me!<text:s/>Patched<text:s/>me<text:s/>up<text:s/>in<text:s/>the<text:s/>woods<text:s/>when<text:s/>no<text:s/>one<text:s/>else<text:s/>would’ve<text:s/>found<text:s/>me!”</text:span></text:p>
        <text:p text:style-name="P1040"><text:span text:style-name="T1040_1">Eryn</text:span><text:span text:style-name="T1040_2">’s<text:s/>stomach<text:s/>twisted<text:s/>as<text:s/>faces<text:s/>turned<text:s/>toward<text:s/>her.<text:s/>She<text:s/>hated<text:s/>the<text:s/>attention.<text:s/>She<text:s/>helped<text:s/>him<text:s/>to<text:s/>a<text:s/>bench<text:s/>near<text:s/>the<text:s/>village<text:s/>square,<text:s/>trying<text:s/>to<text:s/>step<text:s/>away<text:s/>before<text:s/>more<text:s/>questions<text:s/>came.</text:span></text:p>
        <text:p text:style-name="P1041"><text:span text:style-name="T1041_1">“You’ve<text:s/>got<text:s/>a<text:s/>gift,<text:s/>girl.<text:s/>The<text:s/>woods<text:s/>must’ve<text:s/>sent<text:s/>you.”</text:span></text:p>
        <text:p text:style-name="P1042"><text:span text:style-name="T1042_1">Her<text:s/>chest<text:s/>tightened<text:s/>at<text:s/>his<text:s/>words.<text:s/>She<text:s/>couldn</text:span><text:span text:style-name="T1042_2">’t<text:s/>respond.</text:span></text:p>
        <text:p text:style-name="P1043"><text:span text:style-name="T1043_1">“Just<text:s/>lucky<text:s/>I<text:s/>passed<text:s/>by.”</text:span></text:p>
        <text:p text:style-name="P1044"><text:span text:style-name="T1044_1">Before<text:s/>he<text:s/>could<text:s/>say<text:s/>more,<text:s/>she<text:s/>turned<text:s/>and<text:s/>slipped<text:s/>away,<text:s/>retreating<text:s/>into<text:s/>the<text:s/>shadows<text:s/>as<text:s/>murmurs<text:s/>spread<text:s/>behind<text:s/>her.</text:span></text:p>
        <text:p text:style-name="P1045"><text:span text:style-name="T1045_1">Eryn<text:s/>moved<text:s/>quickly<text:s/>through<text:s/>the<text:s/>outskirts<text:s/>of<text:s/>the<text:s/>village,<text:s/>her<text:s/>heart<text:s/>racing.<text:s/>She<text:s/>didn</text:span><text:span text:style-name="T1045_2">’t<text:s/>stop<text:s/>until<text:s/>she<text:s/>reached<text:s/>the<text:s/>small<text:s/>attic<text:s/>where<text:s/>she<text:s/>lived.<text:s/>Only<text:s/>then<text:s/>did<text:s/>she<text:s/>sink<text:s/>to<text:s/>the<text:s/>floor,<text:s/>her<text:s/>hands<text:s/>trembling.</text:span></text:p>
        <text:p text:style-name="P1046"><text:span text:style-name="T1046_1">“Was<text:s/>I<text:s/>guided<text:s/>there?”</text:span><text:span text:style-name="T1046_2"><text:s/>she<text:s/>wondered<text:s/>again,<text:s/>this<text:s/>time<text:s/>not<text:s/>as<text:s/>easily<text:s/>dismissing<text:s/>the<text:s/>thought.</text:span></text:p>
        <text:p text:style-name="P1047"><text:span text:style-name="T1047_1">The<text:s/>idea<text:s/>unsettled<text:s/>her<text:s/>deeply</text:span><text:span text:style-name="T1047_2">—</text:span><text:span text:style-name="T1047_3">because<text:s/>if<text:s/>something<text:s/>had<text:s/>led<text:s/>her<text:s/>to<text:s/>the<text:s/>man,<text:s/>it<text:s/>meant<text:s/>she<text:s/>wasn</text:span><text:span text:style-name="T1047_4">’t<text:s/>as<text:s/>invisible<text:s/>as<text:s/>she<text:s/>wanted<text:s/>to<text:s/>be.<text:s/></text:span></text:p>
        <text:p text:style-name="P1048"><text:span text:style-name="T1048_1">And<text:s/>worst<text:s/>of<text:s/>all?<text:s/>It<text:s/>meant<text:s/>she<text:s/>might<text:s/>not<text:s/>be<text:s/>able<text:s/>to<text:s/>walk<text:s/>away<text:s/>the<text:s/>next<text:s/>time<text:s/>either.</text:span></text:p>
        <text:p text:style-name="P1049"><text:span text:style-name="T1049_1">“I<text:s/>didn’t<text:s/>ask<text:s/>for<text:s/>any<text:s/>of<text:s/>this.”</text:span></text:p>
        <text:p text:style-name="P1050"><text:span text:style-name="T1050_1">But<text:s/>deep<text:s/>down,<text:s/>part<text:s/>of<text:s/>her<text:s/>wondered<text:s/>if<text:s/>that<text:s/>mattered<text:s/>anymore.</text:span><text:bookmark-start text:name="The_Plague"/></text:p>
        <text:p text:style-name="P1051"><text:span text:style-name="T1051_1">The<text:s/>Plague</text:span><text:bookmark-end text:name="The_Plague"/></text:p>
        <text:p text:style-name="P1052"><text:span text:style-name="T1052_1">The<text:s/>village<text:s/>was<text:s/>quiet<text:s/>in<text:s/>a<text:s/>way<text:s/>that<text:s/>felt<text:s/>wrong</text:span><text:span text:style-name="T1052_2">—</text:span><text:span text:style-name="T1052_3">too<text:s/>still,<text:s/>too<text:s/>fragile.<text:s/>The<text:s/>usual<text:s/>sounds<text:s/>of<text:s/>morning,<text:s/>the<text:s/>hammering<text:s/>of<text:s/>the<text:s/>blacksmith<text:s/>or<text:s/>the<text:s/>chatter<text:s/>from<text:s/>the<text:s/>market<text:s/>stalls,<text:s/>were<text:s/>absent.<text:s/>Instead,<text:s/>the<text:s/>air<text:s/>hung<text:s/>heavy,<text:s/>thick<text:s/>with<text:s/>the<text:s/>metallic<text:s/>scent<text:s/>of<text:s/>sickness.</text:span></text:p>
        <text:p text:style-name="P1053"><text:span text:style-name="T1053_1">Eryn<text:s/>stood<text:s/>at<text:s/>her<text:s/>attic<text:s/>window,<text:s/>staring<text:s/>down<text:s/>at<text:s/>the<text:s/>street<text:s/>below.<text:s/>Shutters<text:s/>were<text:s/>closed,<text:s/>doors<text:s/>bolted.<text:s/>Only<text:s/>the<text:s/>occasional<text:s/>figure<text:s/>staggered<text:s/>between<text:s/>houses,<text:s/>moving<text:s/>slowly,<text:s/>their<text:s/>heads<text:s/>low.</text:span></text:p>
        <text:p text:style-name="P1054"><text:span text:style-name="T1054_1">The<text:s/>illness<text:s/>had<text:s/>come<text:s/>quickly.<text:s/>At<text:s/>first,<text:s/>it<text:s/>had<text:s/>seemed<text:s/>harmless</text:span><text:span text:style-name="T1054_2">—</text:span><text:span text:style-name="T1054_3">mild<text:s/>fevers,<text:s/>aching<text:s/>limbs</text:span><text:span text:style-name="T1054_4">—</text:span><text:span text:style-name="T1054_5">but<text:s/>within<text:s/>days,<text:s/>more<text:s/>and<text:s/>more<text:s/>people<text:s/>had<text:s/>fallen.<text:s/>It<text:s/>spread<text:s/>like<text:s/>fire<text:s/>through<text:s/>dry<text:s/>grass.</text:span></text:p>
        <text:p text:style-name="P1055"><text:span text:style-name="T1055_1">At<text:s/>first,<text:s/>Eryn<text:s/>told<text:s/>herself<text:s/>it<text:s/>wasn</text:span><text:span text:style-name="T1055_2">’t<text:s/>her<text:s/>problem.</text:span></text:p>
        <text:p text:style-name="P1056"><text:span text:style-name="T1056_1">“I’m<text:s/>not<text:s/>a<text:s/>healer<text:s/>anymore.<text:s/>Never<text:s/>really<text:s/>was.”</text:span></text:p>
        <text:p text:style-name="P1057"><text:span text:style-name="T1057_1">But<text:s/>the<text:s/>words<text:s/>felt<text:s/>hollow.</text:span></text:p>
        <text:p text:style-name="P1058"><text:span text:style-name="T1058_1">She<text:s/>tried<text:s/>to<text:s/>keep<text:s/>her<text:s/>distance,<text:s/>but<text:s/>when<text:s/>she<text:s/>heard<text:s/>the<text:s/>harsh<text:s/>coughing<text:s/>from<text:s/>below</text:span><text:span text:style-name="T1058_2">—</text:span><text:span text:style-name="T1058_3">the<text:s/>family<text:s/>she<text:s/>rented<text:s/>the<text:s/>attic<text:s/>from</text:span><text:span text:style-name="T1058_4">—</text:span><text:span text:style-name="T1058_5">her<text:s/>chest<text:s/>tightened.<text:s/>Especially<text:s/>when<text:s/>she<text:s/>saw<text:s/>the<text:s/>boy,<text:s/>the<text:s/>one<text:s/>who<text:s/>reminded<text:s/>her<text:s/>so<text:s/>much<text:s/>of<text:s/>Kael,<text:s/>growing<text:s/>pale<text:s/>and<text:s/>fevered<text:s/>again.</text:span></text:p>
        <text:p text:style-name="P1059"><text:span text:style-name="T1059_1">Her<text:s/>heart<text:s/>raced.<text:s/>The<text:s/>same<text:s/>helplessness<text:s/>she<text:s/>had<text:s/>felt<text:s/>when<text:s/>Kael<text:s/>was<text:s/>swept<text:s/>away<text:s/>came<text:s/>crashing<text:s/>back.</text:span></text:p>
        <text:p text:style-name="P1060"><text:span text:style-name="T1060_1">Eryn<text:s/>clenched<text:s/>her<text:s/>fists,<text:s/>turning<text:s/>away<text:s/>from<text:s/>the<text:s/>window.<text:s/></text:span><text:span text:style-name="T1060_2">“No.<text:s/>I<text:s/>can’t.<text:s/>I’m<text:s/>not<text:s/>getting<text:s/>involved.”</text:span></text:p>
        <text:p text:style-name="P1061"><text:span text:style-name="T1061_1">But<text:s/>then<text:s/>the<text:s/>Twilight<text:s/>Eye<text:s/>stirred<text:s/>beneath<text:s/>the<text:s/>eyepatch</text:span><text:span text:style-name="T1061_2">—</text:span><text:span text:style-name="T1061_3">a<text:s/>faint<text:s/>pull,<text:s/>as<text:s/>if<text:s/>urging<text:s/>her<text:s/>to<text:s/>look.<text:s/>To<text:s/></text:span><text:span text:style-name="T1061_4">see</text:span><text:span text:style-name="T1061_5">.</text:span></text:p>
        <text:p text:style-name="P1062"><text:span text:style-name="T1062_1">She<text:s/>fought<text:s/>it.<text:s/>For<text:s/>hours,<text:s/>she<text:s/>paced<text:s/>her<text:s/>attic,<text:s/>her<text:s/>thoughts<text:s/>spiraling<text:s/>between<text:s/>guilt<text:s/>and<text:s/>fear.<text:s/>But<text:s/>the<text:s/>coughing<text:s/>below<text:s/>grew<text:s/>worse.<text:s/>The<text:s/>pull<text:s/>inside<text:s/>her<text:s/>deepened.</text:span></text:p>
        <text:p text:style-name="P1063"><text:span text:style-name="T1063_1">Finally,<text:s/>with<text:s/>trembling<text:s/>fingers,<text:s/>she<text:s/>reached<text:s/>up<text:s/>and<text:s/>peeled<text:s/>the<text:s/>eyepatch<text:s/>away.</text:span></text:p>
        <text:p text:style-name="P1064"><text:span text:style-name="T1064_1">The<text:s/>world<text:s/>shifted<text:s/>instantly.</text:span></text:p>
        <text:p text:style-name="P1065"><text:span text:style-name="T1065_1">Her<text:s/>Twilight<text:s/>Eye<text:s/>revealed<text:s/>the<text:s/>village<text:s/>beneath<text:s/>the<text:s/>surface</text:span><text:span text:style-name="T1065_2">—</text:span><text:span text:style-name="T1065_3">the<text:s/>usual<text:s/>silver<text:s/>threads<text:s/>now<text:s/>blackened,<text:s/>curling<text:s/>like<text:s/>smoke.<text:s/>Dark<text:s/>tendrils<text:s/>spread<text:s/>through<text:s/>the<text:s/>ground,<text:s/>weaving<text:s/>beneath<text:s/>streets<text:s/>and<text:s/>homes,<text:s/>converging<text:s/>in<text:s/>one<text:s/>place.</text:span></text:p>
        <text:p text:style-name="P1066"><text:span text:style-name="T1066_1">The<text:s/>village<text:s/>well.</text:span></text:p>
        <text:p text:style-name="P1067"><text:span text:style-name="T1067_1">Her<text:s/>breath<text:s/>caught.</text:span></text:p>
        <text:p text:style-name="P1068"><text:span text:style-name="T1068_1">“The<text:s/>water…”</text:span><text:span text:style-name="T1068_2"><text:s/>she<text:s/>murmured.</text:span></text:p>
        <text:p text:style-name="P1069"><text:span text:style-name="T1069_1">She<text:s/>could<text:s/>see<text:s/>it<text:s/>now</text:span><text:span text:style-name="T1069_2">—</text:span><text:span text:style-name="T1069_3">tainted,<text:s/>the<text:s/>source<text:s/>of<text:s/>the<text:s/>illness,<text:s/>spreading<text:s/>sickness<text:s/>through<text:s/>every<text:s/>ladle.</text:span></text:p>
        <text:p text:style-name="P1070"><text:span text:style-name="T1070_1">Her<text:s/>mind<text:s/>raced,<text:s/>recalling<text:s/>old<text:s/>lessons.<text:s/>She<text:s/>knew<text:s/>which<text:s/>herbs<text:s/>had<text:s/>purifying<text:s/>properties</text:span><text:span text:style-name="T1070_2">—</text:span><text:span text:style-name="T1070_3">ones<text:s/>that<text:s/>could<text:s/>cleanse<text:s/>water<text:s/>of<text:s/>disease<text:s/>if<text:s/>prepared<text:s/>correctly.<text:s/>But<text:s/>this<text:s/>wasn</text:span><text:span text:style-name="T1070_4">’t<text:s/>an<text:s/>ordinary<text:s/>illness.<text:s/>It<text:s/>had<text:s/>sunk<text:s/>deep<text:s/>into<text:s/>the<text:s/>village,<text:s/>into<text:s/>its<text:s/>lifeblood.</text:span></text:p>
        <text:p text:style-name="P1071"><text:span text:style-name="T1071_1">She<text:s/>would<text:s/>need<text:s/>more<text:s/>than<text:s/>just<text:s/>herbs.<text:s/>She</text:span><text:span text:style-name="T1071_2">’d<text:s/>need<text:s/>her<text:s/>magic.</text:span></text:p>
        <text:p text:style-name="P1072"><text:span text:style-name="T1072_1">The<text:s/>thought<text:s/>made<text:s/>her<text:s/>stomach<text:s/>twist.<text:s/>But<text:s/>then<text:s/>she<text:s/>pictured<text:s/>the<text:s/>boy,<text:s/>pale<text:s/>and<text:s/>coughing,<text:s/>and<text:s/>Kael</text:span><text:span text:style-name="T1072_2">’s<text:s/>face<text:s/>flickered<text:s/>in<text:s/>her<text:s/>mind.<text:s/>And<text:s/>all<text:s/>the<text:s/>other<text:s/>children<text:s/>in<text:s/>the<text:s/>village<text:s/>like<text:s/>Kael.</text:span></text:p>
        <text:p text:style-name="P1073"><text:span text:style-name="T1073_1">“I<text:s/>couldn’t<text:s/>save<text:s/>him.<text:s/>But<text:s/>I<text:s/>can<text:s/>save<text:s/>these.”</text:span></text:p>
        <text:p text:style-name="P1074"><text:span text:style-name="T1074_1">Eryn<text:s/>went<text:s/>to<text:s/>the<text:s/>forest,<text:s/>and<text:s/>filled<text:s/>her<text:s/>satchel<text:s/>with<text:s/>the<text:s/>herbs<text:s/>she<text:s/>needed</text:span><text:span text:style-name="T1074_2">—</text:span><text:span text:style-name="T1074_3">feverfew,<text:s/>sage,<text:s/>burdock</text:span><text:span text:style-name="T1074_4">—</text:span><text:span text:style-name="T1074_5">and<text:s/>slung<text:s/>it<text:s/>over<text:s/>her<text:s/>shoulder.<text:s/>She<text:s/>tucked<text:s/>her<text:s/>flute<text:s/>into<text:s/>her<text:s/>belt.</text:span></text:p>
        <text:p text:style-name="P1075"><text:span text:style-name="T1075_1">That<text:s/>night,<text:s/>under<text:s/>the<text:s/>cover<text:s/>of<text:s/>darkness,<text:s/>she<text:s/>crept<text:s/>from<text:s/>her<text:s/>attic.<text:s/>The<text:s/>village<text:s/>was<text:s/>eerily<text:s/>silent,<text:s/>the<text:s/>only<text:s/>sounds<text:s/>the<text:s/>occasional<text:s/>hoarse<text:s/>cough<text:s/>echoing<text:s/>from<text:s/>shuttered<text:s/>homes.</text:span></text:p>
        <text:p text:style-name="P1076"><text:span text:style-name="T1076_1">The<text:s/>well<text:s/>stood<text:s/>at<text:s/>the<text:s/>center<text:s/>of<text:s/>the<text:s/>square,<text:s/>its<text:s/>stone<text:s/>edges<text:s/>slick<text:s/>with<text:s/>moss.<text:s/>The<text:s/>same<text:s/>dark<text:s/>tendrils<text:s/>she<text:s/>had<text:s/>seen<text:s/>with<text:s/>her<text:s/>Twilight<text:s/>Eye<text:s/>still<text:s/>curled<text:s/>around<text:s/>it.</text:span></text:p>
        <text:p text:style-name="P1077"><text:span text:style-name="T1077_1">She<text:s/>crouched<text:s/>beside<text:s/>the<text:s/>well,<text:s/>pulling<text:s/>out<text:s/>the<text:s/>herbs,<text:s/>crushing<text:s/>them<text:s/>with<text:s/>her<text:s/>knife<text:s/>into<text:s/>a<text:s/>rough<text:s/>paste.<text:s/>She<text:s/>sprinkled<text:s/>the<text:s/>mixture<text:s/>into<text:s/>the<text:s/>water,<text:s/>watching<text:s/>it<text:s/>swirl<text:s/>and<text:s/>dissolve.</text:span></text:p>
        <text:p text:style-name="P1078"><text:span text:style-name="T1078_1">But<text:s/>it<text:s/>wasn</text:span><text:span text:style-name="T1078_2">’t<text:s/>enough.</text:span></text:p>
        <text:p text:style-name="P1079"><text:span text:style-name="T1079_1">She<text:s/>pulled<text:s/>out<text:s/>her<text:s/>flute.</text:span></text:p>
        <text:p text:style-name="P1080"><text:span text:style-name="T1080_1">For<text:s/>a<text:s/>long<text:s/>moment,<text:s/>she<text:s/>hesitated.<text:s/>The<text:s/>last<text:s/>time<text:s/>she<text:s/>had<text:s/>played<text:s/>to<text:s/>heal,<text:s/>she<text:s/>had<text:s/>been<text:s/>caught<text:s/>in<text:s/>a<text:s/>spiral<text:s/>of<text:s/>guilt<text:s/>and<text:s/>secrecy.<text:s/>But<text:s/>this<text:s/>time<text:s/>was<text:s/>different.<text:s/>There<text:s/>was<text:s/>no<text:s/>audience.<text:s/>No<text:s/>one<text:s/>would<text:s/>know.</text:span></text:p>
        <text:p text:style-name="P1081"><text:span text:style-name="T1081_1">That<text:s/>thought<text:s/>gave<text:s/>her<text:s/>comfort.</text:span></text:p>
        <text:p text:style-name="P1082"><text:span text:style-name="T1082_1">She<text:s/>lifted<text:s/>the<text:s/>flute<text:s/>to<text:s/>her<text:s/>lips<text:s/>and<text:s/>played.</text:span></text:p>
        <text:p text:style-name="P1083"><text:span text:style-name="T1083_1">The<text:s/>melody<text:s/>was<text:s/>soft,<text:s/>almost<text:s/>too<text:s/>soft<text:s/>to<text:s/>be<text:s/>heard.<text:s/>It<text:s/>drifted<text:s/>over<text:s/>the<text:s/>square,<text:s/>weaving<text:s/>through<text:s/>the<text:s/>tendrils<text:s/>of<text:s/>smoke-like<text:s/>corruption.<text:s/>Her<text:s/>Twilight<text:s/>Eye<text:s/>revealed<text:s/>the<text:s/>music</text:span><text:span text:style-name="T1083_2">’s<text:s/>effect</text:span><text:span text:style-name="T1083_3">—</text:span><text:span text:style-name="T1083_4">the<text:s/>herbs<text:s/>activating,<text:s/>glowing<text:s/>faintly,<text:s/>spreading<text:s/>through<text:s/>the<text:s/>water,<text:s/>breaking<text:s/>apart<text:s/>the<text:s/>dark<text:s/>tendrils.</text:span></text:p>
        <text:p text:style-name="P1084"><text:span text:style-name="T1084_1">The<text:s/>threads<text:s/>that<text:s/>had<text:s/>been<text:s/>blackened<text:s/>began<text:s/>to<text:s/>clear,<text:s/>the<text:s/>sickness<text:s/>unraveling.</text:span></text:p>
        <text:p text:style-name="P1085"><text:span text:style-name="T1085_1">When<text:s/>the<text:s/>song<text:s/>ended,<text:s/>hours<text:s/>later,<text:s/>the<text:s/>village<text:s/>felt<text:s/>lighter,<text:s/>as<text:s/>if<text:s/>the<text:s/>air<text:s/>itself<text:s/>had<text:s/>been<text:s/>scrubbed<text:s/>clean.</text:span></text:p>
        <text:p text:style-name="P1086"><text:span text:style-name="T1086_1">Eryn<text:s/>let<text:s/>out<text:s/>a<text:s/>long,<text:s/>trembling<text:s/>breath.</text:span></text:p>
        <text:p text:style-name="P1087"><text:span text:style-name="T1087_1">She<text:s/>had<text:s/>done<text:s/>it.<text:s/>And<text:s/>no<text:s/>one<text:s/>knew.</text:span></text:p>
        <text:p text:style-name="P1088"><text:span text:style-name="T1088_1">She<text:s/>sat<text:s/>by<text:s/>the<text:s/>well<text:s/>for<text:s/>a<text:s/>moment,<text:s/>letting<text:s/>the<text:s/>relief<text:s/>wash<text:s/>over<text:s/>her.</text:span></text:p>
        <text:p text:style-name="P1089"><text:span text:style-name="T1089_1">“I<text:s/>did<text:s/>it,”</text:span><text:span text:style-name="T1089_2"><text:s/>she<text:s/>thought,<text:s/>almost<text:s/>smiling.<text:s/></text:span><text:span text:style-name="T1089_3">“No<text:s/>one<text:s/>will<text:s/>know.<text:s/>No<text:s/>one<text:s/>will<text:s/>look<text:s/>at<text:s/>me,<text:s/>or<text:s/>thank<text:s/>me,<text:s/>or<text:s/>make<text:s/>me<text:s/>feel<text:s/>like<text:s/>I’m<text:s/>something<text:s/>I’m<text:s/>not.”</text:span></text:p>
        <text:p text:style-name="P1090"><text:span text:style-name="T1090_1">This<text:s/>felt<text:s/>right</text:span><text:span text:style-name="T1090_2">—</text:span><text:span text:style-name="T1090_3">helping<text:s/>from<text:s/>the<text:s/>shadows,<text:s/>doing<text:s/>good<text:s/>without<text:s/>the<text:s/>burden<text:s/>of<text:s/>being<text:s/>seen.</text:span></text:p>
        <text:p text:style-name="P1091"><text:span text:style-name="T1091_1">She<text:s/>picked<text:s/>up<text:s/>her<text:s/>satchel<text:s/>and<text:s/>stood<text:s/>to<text:s/>leave<text:s/>when<text:s/>a<text:s/>shift<text:s/>in<text:s/>the<text:s/>air<text:s/>caught<text:s/>her<text:s/>attention.</text:span></text:p>
        <text:p text:style-name="P1092"><text:span text:style-name="T1092_1">Across<text:s/>the<text:s/>square,<text:s/>half-concealed<text:s/>in<text:s/>the<text:s/>shadows,<text:s/>stood<text:s/>a<text:s/>figure<text:s/>cloaked<text:s/>in<text:s/>dark<text:s/>robes.<text:s/>A<text:s/>hood<text:s/>obscured<text:s/>their<text:s/>face,<text:s/>but<text:s/>Eryn<text:s/>could<text:s/>feel<text:s/>their<text:s/>gaze</text:span><text:span text:style-name="T1092_2">—</text:span><text:span text:style-name="T1092_3">calm,<text:s/>patient,<text:s/>observing.</text:span></text:p>
        <text:p text:style-name="P1093"><text:span text:style-name="T1093_1">Her<text:s/>heart<text:s/>raced.</text:span></text:p>
        <text:p text:style-name="P1094"><text:span text:style-name="T1094_1">“How<text:s/>long<text:s/>has<text:s/>he<text:s/>been<text:s/>there?”</text:span><text:span text:style-name="T1094_2"><text:s/>she<text:s/>wondered.</text:span></text:p>
        <text:p text:style-name="P1095"><text:span text:style-name="T1095_1">The<text:s/>figure<text:s/>didn</text:span><text:span text:style-name="T1095_2">’t<text:s/>speak.<text:s/>He<text:s/>only<text:s/>gave<text:s/>the<text:s/>faintest<text:s/>nod,<text:s/>as<text:s/>if<text:s/>in<text:s/>approval,<text:s/>before<text:s/>turning<text:s/>and<text:s/>vanishing<text:s/>into<text:s/>the<text:s/>shadows.</text:span></text:p>
        <text:p text:style-name="P1096"><text:span text:style-name="T1096_1">Eryn<text:s/>stood<text:s/>frozen,<text:s/>the<text:s/>weight<text:s/>of<text:s/>his<text:s/>silent<text:s/>acknowledgment<text:s/>sinking<text:s/>in.</text:span></text:p>
        <text:p text:style-name="P1097"><text:span text:style-name="T1097_1">She<text:s/>wasn</text:span><text:span text:style-name="T1097_2">’t<text:s/>as<text:s/>hidden<text:s/>as<text:s/>she<text:s/>thought.</text:span></text:p>
        <text:p text:style-name="P1098"><text:span text:style-name="T1098_1">And<text:s/>suddenly,<text:s/>the<text:s/>sense<text:s/>of<text:s/>control<text:s/>she<text:s/>had<text:s/>felt</text:span><text:span text:style-name="T1098_2">—</text:span><text:span text:style-name="T1098_3">the<text:s/>comfort<text:s/>of<text:s/>being<text:s/>invisible</text:span><text:span text:style-name="T1098_4">—</text:span><text:span text:style-name="T1098_5">began<text:s/>to<text:s/>crack.</text:span><text:bookmark-start text:name="Someone_saw"/></text:p>
        <text:p text:style-name="P1099"><text:span text:style-name="T1099_1">Someone<text:s/>saw</text:span><text:bookmark-end text:name="Someone_saw"/></text:p>
        <text:p text:style-name="P1100"><text:span text:style-name="T1100_1">The<text:s/>dawn<text:s/>broke<text:s/>softer<text:s/>than<text:s/>it<text:s/>had<text:s/>in<text:s/>days.<text:s/>Eryn<text:s/>sat<text:s/>by<text:s/>the<text:s/>small<text:s/>attic<text:s/>window,<text:s/>knees<text:s/>tucked<text:s/>beneath<text:s/>her<text:s/>chin,<text:s/>watching<text:s/>as<text:s/>the<text:s/>village<text:s/>slowly<text:s/>stirred<text:s/>to<text:s/>life.<text:s/>Where<text:s/>once<text:s/>there<text:s/>had<text:s/>been<text:s/>the<text:s/>heavy<text:s/>silence<text:s/>of<text:s/>sickness</text:span><text:span text:style-name="T1100_2">—</text:span><text:span text:style-name="T1100_3">fevered<text:s/>coughs,<text:s/>hollow<text:s/>groans</text:span><text:span text:style-name="T1100_4">—</text:span><text:span text:style-name="T1100_5">now<text:s/>there<text:s/>were<text:s/>cautious<text:s/>footsteps,<text:s/>the<text:s/>creak<text:s/>of<text:s/>doors<text:s/>opening,<text:s/>and<text:s/>low,<text:s/>tentative<text:s/>conversations.</text:span></text:p>
        <text:p text:style-name="P1101"><text:span text:style-name="T1101_1">From<text:s/>her<text:s/>perch,<text:s/>Eryn<text:s/>could<text:s/>see<text:s/>the<text:s/>baker</text:span><text:span text:style-name="T1101_2">’s<text:s/>wife<text:s/>stepping<text:s/>into<text:s/>the<text:s/>sunlight,<text:s/>her<text:s/>hand<text:s/>pressed<text:s/>to<text:s/>her<text:s/>chest<text:s/>as<text:s/>if<text:s/>testing<text:s/>the<text:s/>strength<text:s/>of<text:s/>her<text:s/>own<text:s/>breath.<text:s/>Children<text:s/>trickled<text:s/>out,<text:s/>still<text:s/>pale<text:s/>but<text:s/>no<text:s/>longer<text:s/>flushed<text:s/>with<text:s/>fever,<text:s/>gathering<text:s/>near<text:s/>the<text:s/>square<text:s/>where<text:s/>the<text:s/>well<text:s/>stood</text:span><text:span text:style-name="T1101_3">—</text:span><text:span text:style-name="T1101_4">now<text:s/>silent,<text:s/>clean,<text:s/>and<text:s/>pure.</text:span></text:p>
        <text:p text:style-name="P1102"><text:span text:style-name="T1102_1">It<text:s/>had<text:s/>worked.</text:span></text:p>
        <text:p text:style-name="P1103"><text:span text:style-name="T1103_1">“I<text:s/>did<text:s/>it.<text:s/>And<text:s/>no<text:s/>one<text:s/>knows.”</text:span></text:p>
        <text:p text:style-name="P1104"><text:span text:style-name="T1104_1">A<text:s/>faint,<text:s/>fragile<text:s/>relief<text:s/>flickered<text:s/>in<text:s/>her<text:s/>chest.<text:s/>For<text:s/>once,<text:s/>she'd<text:s/>done<text:s/>something<text:s/>right</text:span><text:span text:style-name="T1104_2">—</text:span><text:span text:style-name="T1104_3">something<text:s/>that<text:s/>mattered</text:span><text:span text:style-name="T1104_4">—</text:span><text:span text:style-name="T1104_5">and<text:s/>it<text:s/>hadn</text:span><text:span text:style-name="T1104_6">’t<text:s/>come<text:s/>with<text:s/>eyes<text:s/>watching,<text:s/>voices<text:s/>praising,<text:s/>or<text:s/>expectations<text:s/>mounting.</text:span></text:p>
        <text:p text:style-name="P1105"><text:span text:style-name="T1105_1">Except</text:span><text:span text:style-name="T1105_2">…</text:span></text:p>
        <text:p text:style-name="P1106"><text:span text:style-name="T1106_1">Her<text:s/>stomach<text:s/>twisted.<text:s/>No<text:s/>matter<text:s/>how<text:s/>hard<text:s/>she<text:s/>tried<text:s/>to<text:s/>bury<text:s/>the<text:s/>thought,<text:s/>it<text:s/>clawed<text:s/>its<text:s/>way<text:s/>forward</text:span><text:span text:style-name="T1106_2">—</text:span><text:span text:style-name="T1106_3">the<text:s/>memory<text:s/>of<text:s/>the<text:s/>figure.</text:span></text:p>
        <text:p text:style-name="P1107"><text:span text:style-name="T1107_1">The<text:s/>night<text:s/>before,<text:s/>as<text:s/>she<text:s/>had<text:s/>crouched<text:s/>by<text:s/>the<text:s/>well,<text:s/>dropping<text:s/>the<text:s/>purified<text:s/>herbs<text:s/>into<text:s/>the<text:s/>tainted<text:s/>water,<text:s/>her<text:s/>Twilight<text:s/>Eye<text:s/>exposed,<text:s/>she<text:s/>had<text:s/>felt<text:s/>it</text:span><text:span text:style-name="T1107_2">—</text:span><text:span text:style-name="T1107_3">a<text:s/>presence.<text:s/>At<text:s/>first,<text:s/>she</text:span><text:span text:style-name="T1107_4">’d<text:s/>dismissed<text:s/>it<text:s/>as<text:s/>nerves,<text:s/>the<text:s/>creeping<text:s/>paranoia<text:s/>of<text:s/>someone<text:s/>doing<text:s/>something<text:s/>in<text:s/>secret.<text:s/>But<text:s/>then,<text:s/>as<text:s/>she<text:s/>had<text:s/>finished<text:s/>her<text:s/>quiet<text:s/>melody,<text:s/>coaxing<text:s/>the<text:s/>water<text:s/>clear,<text:s/>she<text:s/>had<text:s/>seen<text:s/>it.</text:span></text:p>
        <text:p text:style-name="P1108"><text:span text:style-name="T1108_1">A<text:s/>figure,<text:s/>cloaked<text:s/>in<text:s/>shadow,<text:s/>standing<text:s/>at<text:s/>the<text:s/>edge<text:s/>of<text:s/>the<text:s/>square.<text:s/>Still.<text:s/>Silent.</text:span></text:p>
        <text:p text:style-name="P1109"><text:span text:style-name="T1109_1">As<text:s/>she<text:s/>rose<text:s/>to<text:s/>leave,<text:s/>her<text:s/>heart<text:s/>racing,<text:s/>the<text:s/>figure<text:s/>had<text:s/>nodded<text:s/>once</text:span><text:span text:style-name="T1109_2">—</text:span><text:span text:style-name="T1109_3">subtle,<text:s/>deliberate</text:span><text:span text:style-name="T1109_4">—</text:span><text:span text:style-name="T1109_5">and<text:s/>then<text:s/>vanished<text:s/>into<text:s/>the<text:s/>darkness.</text:span></text:p>
        <text:p text:style-name="P1110"><text:span text:style-name="T1110_1">Now,<text:s/>in<text:s/>the<text:s/>soft<text:s/>light<text:s/>of<text:s/>morning,<text:s/>that<text:s/>memory<text:s/>chilled<text:s/>her<text:s/>more<text:s/>than<text:s/>the<text:s/>sickness<text:s/>ever<text:s/>had.</text:span></text:p>
        <text:p text:style-name="P1111"><text:span text:style-name="T1111_1">She<text:s/>pulled<text:s/>her<text:s/>knees<text:s/>tighter<text:s/>against<text:s/>her<text:s/>chest,<text:s/>her<text:s/>eyepatch<text:s/>rough<text:s/>beneath<text:s/>her<text:s/>fingers<text:s/>as<text:s/>she<text:s/>tugged<text:s/>it<text:s/>more<text:s/>securely<text:s/>over<text:s/>her<text:s/>Twilight<text:s/>Eye.</text:span></text:p>
        <text:p text:style-name="P1112"><text:span text:style-name="T1112_1">“Who<text:s/>was<text:s/>that?<text:s/>Why<text:s/>didn’t<text:s/>they<text:s/>stop<text:s/>me?<text:s/>Or…<text:s/>help?”</text:span></text:p>
        <text:p text:style-name="P1113"><text:span text:style-name="T1113_1">The<text:s/>question<text:s/>echoed<text:s/>in<text:s/>her<text:s/>mind,<text:s/>feeding<text:s/>the<text:s/>growing<text:s/>unease.<text:s/>She<text:s/>had<text:s/>always<text:s/>believed<text:s/>that<text:s/>if<text:s/>she<text:s/>stayed<text:s/>hidden,<text:s/>if<text:s/>she<text:s/>helped<text:s/>in<text:s/>secret,<text:s/>she<text:s/>could<text:s/>avoid<text:s/>the<text:s/>crushing<text:s/>expectations,<text:s/>the<text:s/>judgments,<text:s/>the<text:s/>whispers.<text:s/>But<text:s/>someone<text:s/>had<text:s/>seen.<text:s/>Someone<text:s/></text:span><text:span text:style-name="T1113_2">knew.</text:span></text:p>
        <text:p text:style-name="P1114"><text:span text:style-name="T1114_1">Her<text:s/>eyes<text:s/>drifted<text:s/>to<text:s/>the<text:s/>villagers<text:s/>below,<text:s/>none<text:s/>of<text:s/>whom<text:s/>seemed<text:s/>aware<text:s/>of<text:s/>what<text:s/>had<text:s/>happened.<text:s/>They<text:s/>moved<text:s/>carefully,<text:s/>still<text:s/>recovering<text:s/>but<text:s/>alive,<text:s/>their<text:s/>lives<text:s/>continuing<text:s/>as<text:s/>though<text:s/>the<text:s/>sickness<text:s/>had<text:s/>never<text:s/>touched<text:s/>them.</text:span></text:p>
        <text:p text:style-name="P1115"><text:span text:style-name="T1115_1">They<text:s/>would<text:s/>never<text:s/>know<text:s/>who<text:s/>had<text:s/>saved<text:s/>them.<text:s/>That<text:s/>had<text:s/>been<text:s/>the<text:s/>plan.</text:span></text:p>
        <text:p text:style-name="P1116"><text:span text:style-name="T1116_1">“I<text:s/>helped<text:s/>them.<text:s/>That’s<text:s/>all<text:s/>that<text:s/>matters.<text:s/>No<text:s/>one<text:s/>else<text:s/>needs<text:s/>to<text:s/>know.”</text:span></text:p>
        <text:p text:style-name="P1117"><text:span text:style-name="T1117_1">But<text:s/>someone<text:s/>did.</text:span></text:p>
        <text:p text:style-name="P1118"><text:span text:style-name="T1118_1">She<text:s/>rose<text:s/>from<text:s/>the<text:s/>window,<text:s/>pacing<text:s/>the<text:s/>length<text:s/>of<text:s/>her<text:s/>narrow<text:s/>attic.<text:s/>Her<text:s/>hands<text:s/>trembled<text:s/>as<text:s/>she<text:s/>pressed<text:s/>them<text:s/>to<text:s/>her<text:s/>chest,<text:s/>trying<text:s/>to<text:s/>still<text:s/>the<text:s/>racing<text:s/>of<text:s/>her<text:s/>heart.</text:span></text:p>
        <text:p text:style-name="P1119"><text:span text:style-name="T1119_1">“It<text:s/>was<text:s/>probably<text:s/>nothing.<text:s/>Just…<text:s/>a<text:s/>villager.<text:s/>A<text:s/>passerby.”</text:span></text:p>
        <text:p text:style-name="P1120"><text:span text:style-name="T1120_1">But<text:s/>she<text:s/>didn</text:span><text:span text:style-name="T1120_2">’t<text:s/>believe<text:s/>that</text:span><text:span text:style-name="T1120_3">—</text:span><text:span text:style-name="T1120_4">not<text:s/>really.<text:s/>The<text:s/>way<text:s/>the<text:s/>figure<text:s/>had<text:s/>stood,<text:s/>unmoving,<text:s/>almost<text:s/>expectant.<text:s/>The<text:s/>nod</text:span><text:span text:style-name="T1120_5">—</text:span><text:span text:style-name="T1120_6">it<text:s/>hadn’t<text:s/>been<text:s/>surprise<text:s/>or<text:s/>confusion.<text:s/>It<text:s/>had<text:s/>been<text:s/>acknowledgment.<text:s/>Approval.</text:span></text:p>
        <text:p text:style-name="P1121"><text:span text:style-name="T1121_1">A<text:s/>fresh<text:s/>wave<text:s/>of<text:s/>fear<text:s/>coursed<text:s/>through<text:s/>her.</text:span></text:p>
        <text:p text:style-name="P1122"><text:span text:style-name="T1122_1">“Am<text:s/>I<text:s/>being<text:s/>watched?<text:s/>Guided?”</text:span></text:p>
        <text:p text:style-name="P1123"><text:span text:style-name="T1123_1">The<text:s/>thought<text:s/>twisted<text:s/>her<text:s/>insides,<text:s/>but<text:s/>she<text:s/>pushed<text:s/>it<text:s/>down,<text:s/>forcing<text:s/>herself<text:s/>back<text:s/>into<text:s/>her<text:s/>fragile<text:s/>cocoon<text:s/>of<text:s/>control.</text:span></text:p>
        <text:p text:style-name="P1124"><text:span text:style-name="T1124_1">Yet,<text:s/>even<text:s/>beneath<text:s/>the<text:s/>fear,<text:s/>there<text:s/>was<text:s/>something<text:s/>else</text:span><text:span text:style-name="T1124_2">—</text:span><text:span text:style-name="T1124_3">a<text:s/>whisper<text:s/>of<text:s/>peace.<text:s/>She<text:s/>had<text:s/>saved<text:s/>them.<text:s/>The<text:s/>sickness<text:s/>had<text:s/>receded.<text:s/>The<text:s/>boy<text:s/>downstairs,<text:s/>the<text:s/>one<text:s/>who<text:s/>had<text:s/>reminded<text:s/>her<text:s/>so<text:s/>painfully<text:s/>of<text:s/>Kael,<text:s/>had<text:s/>laughed<text:s/>that<text:s/>morning,<text:s/>his<text:s/>fever<text:s/>broken.</text:span></text:p>
        <text:p text:style-name="P1125"><text:span text:style-name="T1125_1">For<text:s/>a<text:s/>moment,<text:s/>she<text:s/>allowed<text:s/>herself<text:s/>a<text:s/>sliver<text:s/>of<text:s/>pride.</text:span></text:p>
        <text:p text:style-name="P1126"><text:span text:style-name="T1126_1">“I<text:s/>helped…<text:s/>and<text:s/>no<text:s/>one<text:s/>will<text:s/>ever<text:s/>know.”</text:span></text:p>
        <text:p text:style-name="P1127"><text:span text:style-name="T1127_1">That<text:s/>had<text:s/>been<text:s/>the<text:s/>bargain.<text:s/>She<text:s/>could<text:s/>atone,<text:s/>quietly,<text:s/>in<text:s/>the<text:s/>shadows,<text:s/>without<text:s/>anyone<text:s/>lifting<text:s/>her<text:s/>onto<text:s/>a<text:s/>pedestal<text:s/>or<text:s/>drowning<text:s/>her<text:s/>in<text:s/>gratitude<text:s/>that<text:s/>felt<text:s/>like<text:s/>knives<text:s/>against<text:s/>her<text:s/>guilt.</text:span></text:p>
        <text:p text:style-name="P1128"><text:span text:style-name="T1128_1">Helping<text:s/>in<text:s/>secret</text:span><text:span text:style-name="T1128_2">—</text:span><text:span text:style-name="T1128_3">it<text:s/>worked.<text:s/>It<text:s/>was<text:s/>safer.<text:s/>Cleaner.<text:s/>It<text:s/>protected<text:s/>her<text:s/>from<text:s/>the<text:s/>crushing<text:s/>weight<text:s/>of<text:s/>failing<text:s/>in<text:s/>front<text:s/>of<text:s/>others.</text:span></text:p>
        <text:p text:style-name="P1129"><text:span text:style-name="T1129_1">Until<text:s/>now.</text:span></text:p>
        <text:p text:style-name="P1130"><text:span text:style-name="T1130_1">The<text:s/>figure<text:s/>in<text:s/>the<text:s/>shadows<text:s/>had<text:s/>shattered<text:s/>that<text:s/>fragile<text:s/>safety.</text:span></text:p>
        <text:p text:style-name="P1131"><text:span text:style-name="T1131_1">Eryn<text:s/>sank<text:s/>back<text:s/>onto<text:s/>her<text:s/>narrow<text:s/>cot,<text:s/>staring<text:s/>up<text:s/>at<text:s/>the<text:s/>wooden<text:s/>beams<text:s/>above<text:s/>her.<text:s/>She<text:s/>tried<text:s/>to<text:s/>hold<text:s/>onto<text:s/>the<text:s/>peace<text:s/>that<text:s/>had<text:s/>settled<text:s/>over<text:s/>her<text:s/>earlier,<text:s/>but<text:s/>it<text:s/>was<text:s/>thin<text:s/>now,<text:s/>fragile.</text:span></text:p>
        <text:p text:style-name="P1132"><text:span text:style-name="T1132_1">“Who<text:s/>was<text:s/>that?<text:s/>And<text:s/>what<text:s/>do<text:s/>they<text:s/>want<text:s/>from<text:s/>me?”</text:span></text:p>
        <text:p text:style-name="P1133"><text:span text:style-name="T1133_1">The<text:s/>figure</text:span><text:span text:style-name="T1133_2">’s<text:s/>presence<text:s/>had<text:s/>shifted<text:s/>something</text:span><text:span text:style-name="T1133_3">—</text:span><text:span text:style-name="T1133_4">pulled<text:s/>a<text:s/>thread<text:s/>in<text:s/>the<text:s/>carefully<text:s/>woven<text:s/>fabric<text:s/>of<text:s/>her<text:s/>solitude.<text:s/>She<text:s/>could<text:s/>feel<text:s/>it<text:s/>unraveling,<text:s/>even<text:s/>if<text:s/>she<text:s/>didn’t<text:s/>know<text:s/>where<text:s/>it<text:s/>would<text:s/>lead.</text:span></text:p>
        <text:p text:style-name="P1134"><text:span text:style-name="T1134_1">And<text:s/>yet,<text:s/>beneath<text:s/>the<text:s/>fear,<text:s/>there<text:s/>was<text:s/>an<text:s/>undeniable<text:s/>pull</text:span><text:span text:style-name="T1134_2">—</text:span><text:span text:style-name="T1134_3">a<text:s/>growing<text:s/>awareness<text:s/>that<text:s/>her<text:s/>path<text:s/>was<text:s/>no<text:s/>longer<text:s/>entirely<text:s/>her<text:s/>own.</text:span></text:p>
        <text:p text:style-name="P1135"><text:span text:style-name="T1135_1">Her<text:s/>secret<text:s/>bargain<text:s/>with<text:s/>the<text:s/>universe</text:span><text:span text:style-name="T1135_2">—</text:span><text:span text:style-name="T1135_3">to<text:s/>help<text:s/>without<text:s/>being<text:s/>seen</text:span><text:span text:style-name="T1135_4">—</text:span><text:span text:style-name="T1135_5">had<text:s/>been<text:s/>broken.<text:s/>And<text:s/>someone<text:s/>was<text:s/>waiting.</text:span><text:bookmark-start text:name="Secret_School"/></text:p>
      </text:section>
      <text:section text:style-name="S8" text:name="S8">
        <text:p text:style-name="P1136"/>
        <text:p text:style-name="P1137"><text:span text:style-name="T1137_1">Secret<text:s/>School</text:span><text:bookmark-end text:name="Secret_School"/></text:p>
        <text:p text:style-name="P1138"><text:bookmark-start text:name="The_Stranger_Introduces_Himsel"/><text:span text:style-name="T1138_1">The<text:s/>Stranger<text:s/>Introduces<text:s/>Himself</text:span><text:bookmark-end text:name="The_Stranger_Introduces_Himsel"/></text:p>
        <text:p text:style-name="P1139"><text:span text:style-name="T1139_1">The<text:s/>forest<text:s/>was<text:s/>quiet,<text:s/>the<text:s/>hush<text:s/>of<text:s/>evening<text:s/>settling<text:s/>over<text:s/>the<text:s/>trees<text:s/>as<text:s/>Eryn<text:s/>made<text:s/>her<text:s/>way<text:s/>back<text:s/>toward<text:s/>the<text:s/>village.<text:s/>The<text:s/>scent<text:s/>of<text:s/>pine<text:s/>and<text:s/>damp<text:s/>earth<text:s/>filled<text:s/>the<text:s/>air,<text:s/>mingling<text:s/>with<text:s/>the<text:s/>fading<text:s/>warmth<text:s/>of<text:s/>the<text:s/>sun.<text:s/>She<text:s/>kept<text:s/>her<text:s/>head<text:s/>down,<text:s/>thoughts<text:s/>swirling,<text:s/>a<text:s/>strange<text:s/>mixture<text:s/>of<text:s/>relief<text:s/>and<text:s/>tension<text:s/>knotting<text:s/>in<text:s/>her<text:s/>chest.<text:s/>The<text:s/>village<text:s/>was<text:s/>recovering.<text:s/>The<text:s/>illness<text:s/>had<text:s/>begun<text:s/>to<text:s/>recede,<text:s/>and<text:s/>no<text:s/>one<text:s/>would<text:s/>ever<text:s/>know<text:s/>why.</text:span></text:p>
        <text:p text:style-name="P1140"><text:span text:style-name="T1140_1">It<text:s/>was<text:s/>better<text:s/>that<text:s/>way.</text:span></text:p>
        <text:p text:style-name="P1141"><text:span text:style-name="T1141_1">A<text:s/>soft<text:s/>crack</text:span><text:span text:style-name="T1141_2">—</text:span><text:span text:style-name="T1141_3">a<text:s/>twig<text:s/>snapping<text:s/>underfoot</text:span><text:span text:style-name="T1141_4">—</text:span><text:span text:style-name="T1141_5">echoed<text:s/>behind<text:s/>her.<text:s/>Eryn<text:s/>froze,<text:s/>heart<text:s/>pounding.<text:s/>Her<text:s/>hand<text:s/>flew<text:s/>to<text:s/>the<text:s/>knife<text:s/>at<text:s/>her<text:s/>belt,<text:s/>fingers<text:s/>tightening<text:s/>around<text:s/>the<text:s/>hilt.<text:s/>Slowly,<text:s/>she<text:s/>turned.</text:span></text:p>
        <text:p text:style-name="P1142"><text:span text:style-name="T1142_1">A<text:s/>figure<text:s/>stood<text:s/>at<text:s/>the<text:s/>edge<text:s/>of<text:s/>the<text:s/>path,<text:s/>cloaked<text:s/>in<text:s/>deep<text:s/>gray,<text:s/>the<text:s/>hood<text:s/>shadowing<text:s/>their<text:s/>face.<text:s/>Silent.<text:s/>Still.</text:span></text:p>
        <text:p text:style-name="P1143"><text:span text:style-name="T1143_1">Eryn</text:span><text:span text:style-name="T1143_2">’s<text:s/>throat<text:s/>went<text:s/>dry.<text:s/>“Who<text:s/>are<text:s/>you?”<text:s/>she<text:s/>demanded,<text:s/>her<text:s/>voice<text:s/>tighter<text:s/>than<text:s/>she<text:s/>intended.<text:s/>“How<text:s/>long<text:s/>have<text:s/>you<text:s/>been<text:s/>following<text:s/>me?”</text:span></text:p>
        <text:p text:style-name="P1144"><text:span text:style-name="T1144_1">The<text:s/>figure<text:s/>took<text:s/>a<text:s/>step<text:s/>closer,<text:s/>the<text:s/>soft<text:s/>crunch<text:s/>of<text:s/>leaves<text:s/>underfoot<text:s/>the<text:s/>only<text:s/>sound.<text:s/>When<text:s/>they<text:s/>spoke,<text:s/>their<text:s/>voice<text:s/>was<text:s/>calm,<text:s/>smooth<text:s/>as<text:s/>a<text:s/>still<text:s/>pond.<text:s/></text:span><text:span text:style-name="T1144_2">“You<text:s/>did<text:s/>well.<text:s/>The<text:s/>village<text:s/>recovers.”</text:span></text:p>
        <text:p text:style-name="P1145"><text:span text:style-name="T1145_1">Her<text:s/>heart<text:s/>sank.<text:s/>Someone<text:s/>had<text:s/>seen.<text:s/>Someone<text:s/>had<text:s/></text:span><text:span text:style-name="T1145_2">watched</text:span><text:span text:style-name="T1145_3"><text:s/>her.</text:span></text:p>
        <text:p text:style-name="P1146"><text:span text:style-name="T1146_1">“I<text:s/>asked<text:s/>you<text:s/>a<text:s/>question,”<text:s/>she<text:s/>snapped,<text:s/>stepping<text:s/>back.<text:s/>“Who<text:s/>are<text:s/>you?”</text:span></text:p>
        <text:p text:style-name="P1147"><text:span text:style-name="T1147_1">The<text:s/>figure</text:span><text:span text:style-name="T1147_2">’s<text:s/>head<text:s/>tilted,<text:s/>as<text:s/>if<text:s/>considering<text:s/>her.<text:s/>“I’ve<text:s/>been<text:s/>watching<text:s/>long<text:s/>enough<text:s/>to<text:s/>see<text:s/>you<text:s/>heal<text:s/>them</text:span><text:span text:style-name="T1147_3">—</text:span><text:span text:style-name="T1147_4">and<text:s/>hide.”</text:span></text:p>
        <text:p text:style-name="P1148"><text:span text:style-name="T1148_1">The<text:s/>words<text:s/>stung.<text:s/>Her<text:s/>grip<text:s/>on<text:s/>the<text:s/>knife<text:s/>tightened.<text:s/></text:span><text:span text:style-name="T1148_2">“I<text:s/>didn’t<text:s/>do<text:s/>it<text:s/>for<text:s/>them,”<text:s/>she<text:s/>shot<text:s/>back.<text:s/>“I<text:s/>did<text:s/>it<text:s/>because<text:s/>I<text:s/>had<text:s/>to.”</text:span></text:p>
        <text:p text:style-name="P1149"><text:span text:style-name="T1149_1">The<text:s/>hooded<text:s/>figure<text:s/>didn</text:span><text:span text:style-name="T1149_2">’t<text:s/>flinch.<text:s/>“Yes.<text:s/>And<text:s/>yet,<text:s/>you<text:s/>helped<text:s/>without<text:s/>need<text:s/>for<text:s/>praise<text:s/>or<text:s/>thanks.<text:s/>That’s<text:s/>why<text:s/>I’m<text:s/>here.”</text:span></text:p>
        <text:p text:style-name="P1150"><text:span text:style-name="T1150_1">“I<text:s/>don’t<text:s/>care<text:s/>why<text:s/>you’re<text:s/>here.”<text:s/>Eryn’s<text:s/>voice<text:s/>cracked.<text:s/>“If<text:s/>you’re<text:s/>going<text:s/>to<text:s/>tell<text:s/>me<text:s/>I’m<text:s/>special,<text:s/>or<text:s/>chosen,<text:s/>or<text:s/>whatever</text:span><text:span text:style-name="T1150_2">—</text:span><text:span text:style-name="T1150_3">I<text:s/>don’t<text:s/>want<text:s/>to<text:s/>hear<text:s/>it.<text:s/>I<text:s/>never<text:s/>asked<text:s/>for<text:s/>this.”</text:span></text:p>
        <text:p text:style-name="P1151"><text:span text:style-name="T1151_1">A<text:s/>pause.<text:s/>The<text:s/>figure<text:s/>seemed<text:s/>to<text:s/>exhale,<text:s/>a<text:s/>soft<text:s/>breath<text:s/>that<text:s/>mingled<text:s/>with<text:s/>the<text:s/>evening<text:s/>air.<text:s/></text:span><text:span text:style-name="T1151_2">“No<text:s/>one<text:s/>asks.<text:s/>The<text:s/>question<text:s/>is</text:span><text:span text:style-name="T1151_3">—</text:span><text:span text:style-name="T1151_4">what<text:s/>will<text:s/>you<text:s/>do<text:s/>with<text:s/>what’s<text:s/>been<text:s/>given?”</text:span></text:p>
        <text:p text:style-name="P1152"><text:span text:style-name="T1152_1">She<text:s/>glared<text:s/>at<text:s/>him,<text:s/>her<text:s/>vision<text:s/>blurring<text:s/>with<text:s/>hot,<text:s/>sudden<text:s/>tears.<text:s/></text:span><text:span text:style-name="T1152_2">“I<text:s/>just<text:s/>want<text:s/>to<text:s/>be<text:s/>left<text:s/>alone,”<text:s/>she<text:s/>whispered.<text:s/>“I<text:s/>didn’t<text:s/>ask<text:s/>for<text:s/>this<text:s/>eye,<text:s/>or<text:s/>the<text:s/>dreams,<text:s/>or…<text:s/>any<text:s/>of<text:s/>it.”</text:span></text:p>
        <text:p text:style-name="P1153"><text:span text:style-name="T1153_1">The<text:s/>figure<text:s/>shifted,<text:s/>folding<text:s/>their<text:s/>arms.<text:s/></text:span><text:span text:style-name="T1153_2">“There’s<text:s/>a<text:s/>place<text:s/>for<text:s/>those<text:s/>who<text:s/>carry<text:s/>too<text:s/>much.<text:s/>A<text:s/>place<text:s/>to<text:s/>unlearn<text:s/>the<text:s/>weight<text:s/>you’ve<text:s/>taken<text:s/>on.”</text:span></text:p>
        <text:p text:style-name="P1154"><text:span text:style-name="T1154_1">The<text:s/>word<text:s/>caught<text:s/>her<text:s/>attention.<text:s/></text:span><text:span text:style-name="T1154_2">Unlearn?</text:span></text:p>
        <text:p text:style-name="P1155"><text:span text:style-name="T1155_1">Eryn<text:s/>crossed<text:s/>her<text:s/>arms,<text:s/>jaw<text:s/>tight.<text:s/></text:span><text:span text:style-name="T1155_2">“Unlearn?<text:s/>That’s<text:s/>your<text:s/>answer?<text:s/>I<text:s/>need<text:s/>to<text:s/></text:span><text:span text:style-name="T1155_3">get<text:s/>rid</text:span><text:span text:style-name="T1155_4"><text:s/>of<text:s/>this,<text:s/>not<text:s/>play<text:s/>mind<text:s/>games.</text:span><text:span text:style-name="T1155_5">”</text:span></text:p>
        <text:p text:style-name="P1156"><text:span text:style-name="T1156_1">“The<text:s/>School<text:s/>of<text:s/>Unlearning,”<text:s/>the<text:s/>figure<text:s/>said,<text:s/>as<text:s/>if<text:s/>that<text:s/>explained<text:s/>everything.<text:s/>“Where<text:s/>the<text:s/>clutter<text:s/>falls<text:s/>away</text:span><text:span text:style-name="T1156_2">—</text:span><text:span text:style-name="T1156_3">until<text:s/>only<text:s/>what’s<text:s/>true<text:s/>remains.”</text:span></text:p>
        <text:p text:style-name="P1157"><text:span text:style-name="T1157_1">It<text:s/>sounded<text:s/>ridiculous.<text:s/>And<text:s/>yet,<text:s/>there<text:s/>was<text:s/>something<text:s/>unsettling<text:s/>in<text:s/>the<text:s/>calmness<text:s/>of<text:s/>his<text:s/>voice,<text:s/>in<text:s/>the<text:s/>way<text:s/>he<text:s/>didn</text:span><text:span text:style-name="T1157_2">’t<text:s/>try<text:s/>to<text:s/>convince<text:s/>her.</text:span></text:p>
        <text:p text:style-name="P1158"><text:span text:style-name="T1158_1">“And<text:s/>if<text:s/>I<text:s/>say<text:s/>no?”<text:s/>she<text:s/>asked,<text:s/>daring<text:s/>him.</text:span></text:p>
        <text:p text:style-name="P1159"><text:span text:style-name="T1159_1">The<text:s/>figure<text:s/>tilted<text:s/>his<text:s/>head.<text:s/></text:span><text:span text:style-name="T1159_2">“Then<text:s/>you<text:s/>walk<text:s/>away.<text:s/>But<text:s/>the<text:s/>threads<text:s/>are<text:s/>already<text:s/>pulling.<text:s/>Whether<text:s/>you<text:s/>see<text:s/>them<text:s/>or<text:s/>not.”</text:span></text:p>
        <text:p text:style-name="P1160"><text:span text:style-name="T1160_1">The<text:s/>weight<text:s/>of<text:s/>his<text:s/>words<text:s/>settled<text:s/>heavily<text:s/>over<text:s/>her.<text:s/>She<text:s/>clenched<text:s/>her<text:s/>teeth,<text:s/>her<text:s/>heart<text:s/>racing.<text:s/>Then,<text:s/>with<text:s/>a<text:s/>sharp<text:s/>turn,<text:s/>she<text:s/>spun<text:s/>on<text:s/>her<text:s/>heel,<text:s/>forcing<text:s/>her<text:s/>feet<text:s/>to<text:s/>move.<text:s/>She<text:s/>would<text:s/>not<text:s/>be<text:s/>pulled<text:s/>into<text:s/>this.</text:span></text:p>
        <text:p text:style-name="P1161"><text:span text:style-name="T1161_1">“I’m<text:s/>fine<text:s/>on<text:s/>my<text:s/>own,”<text:s/>she<text:s/>muttered<text:s/>under<text:s/>her<text:s/>breath.</text:span></text:p>
        <text:p text:style-name="P1162"><text:span text:style-name="T1162_1">But<text:s/>even<text:s/>as<text:s/>she<text:s/>stormed<text:s/>away,<text:s/>the<text:s/>knot<text:s/>in<text:s/>her<text:s/>chest<text:s/>tightened,<text:s/>a<text:s/>flicker<text:s/>of<text:s/>doubt<text:s/>worming<text:s/>its<text:s/>way<text:s/>into<text:s/>her<text:s/>heart.</text:span><text:bookmark-start text:name="Arrives_at_the_School"/></text:p>
        <text:p text:style-name="P1163"><text:span text:style-name="T1163_1">Arrives<text:s/>at<text:s/>the<text:s/>School</text:span><text:bookmark-end text:name="Arrives_at_the_School"/></text:p>
        <text:p text:style-name="P1164"><text:span text:style-name="T1164_1">t<text:s/>was<text:s/>three<text:s/>days<text:s/>before<text:s/>she<text:s/>returned.<text:s/>The<text:s/>decision<text:s/>felt<text:s/>like<text:s/>a<text:s/>slow<text:s/>unraveling</text:span><text:span text:style-name="T1164_2">—</text:span><text:span text:style-name="T1164_3">thread<text:s/>after<text:s/>thread<text:s/>loosening<text:s/>until,<text:s/>finally,<text:s/>she<text:s/>stood<text:s/>at<text:s/>the<text:s/>edge<text:s/>of<text:s/>the<text:s/>same<text:s/>forest<text:s/>clearing,<text:s/>staring<text:s/>at<text:s/>the<text:s/>place<text:s/>where<text:s/>the<text:s/>figure<text:s/>had<text:s/>appeared.<text:s/>She<text:s/>didn</text:span><text:span text:style-name="T1164_4">’t<text:s/>know<text:s/>why<text:s/>she<text:s/>was<text:s/>there.<text:s/>Only<text:s/>that<text:s/>the<text:s/>knot<text:s/>in<text:s/>her<text:s/>chest<text:s/>had<text:s/>grown<text:s/>too<text:s/>tight<text:s/>to<text:s/>ignore.</text:span></text:p>
        <text:p text:style-name="P1165"><text:span text:style-name="T1165_1">The<text:s/>hooded<text:s/>figure<text:s/>was<text:s/>waiting.</text:span></text:p>
        <text:p text:style-name="P1166"><text:span text:style-name="T1166_1">He<text:s/>didn</text:span><text:span text:style-name="T1166_2">’t<text:s/>speak<text:s/>as<text:s/>she<text:s/>approached.<text:s/>Didn’t<text:s/>move.</text:span></text:p>
        <text:p text:style-name="P1167"><text:span text:style-name="T1167_1">Eryn<text:s/>crossed<text:s/>her<text:s/>arms,<text:s/>her<text:s/>words<text:s/>sharp.<text:s/></text:span><text:span text:style-name="T1167_2">“I’m<text:s/>not<text:s/>staying.<text:s/>I<text:s/>just…<text:s/>I<text:s/>want<text:s/>to<text:s/>see<text:s/>it.<text:s/>This<text:s/>school.”</text:span></text:p>
        <text:p text:style-name="P1168"><text:span text:style-name="T1168_1">The<text:s/>figure<text:s/>nodded<text:s/>once,<text:s/>then<text:s/>turned<text:s/>and<text:s/>walked<text:s/>deeper<text:s/>into<text:s/>the<text:s/>forest.<text:s/>She<text:s/>followed.</text:span></text:p>
        <text:p text:style-name="P1169"><text:span text:style-name="T1169_1">The<text:s/>path<text:s/>was<text:s/>unlike<text:s/>any<text:s/>she<text:s/>had<text:s/>walked<text:s/>before.<text:s/>It<text:s/>twisted<text:s/>and<text:s/>wound<text:s/>through<text:s/>ancient<text:s/>trees,<text:s/>the<text:s/>air<text:s/>growing<text:s/>heavier<text:s/>with<text:s/>each<text:s/>step.<text:s/>There<text:s/>was<text:s/>something<text:s/>unnatural<text:s/>about<text:s/>it</text:span><text:span text:style-name="T1169_2">—</text:span><text:span text:style-name="T1169_3">somehow,<text:s/>she<text:s/>knew<text:s/>that<text:s/>if<text:s/>she<text:s/>turned<text:s/>around,<text:s/>the<text:s/>way<text:s/>back<text:s/>would<text:s/>be<text:s/>gone.</text:span></text:p>
        <text:p text:style-name="P1170"><text:span text:style-name="T1170_1">They<text:s/>emerged<text:s/>into<text:s/>a<text:s/>grove.<text:s/>No<text:s/>grand<text:s/>buildings.<text:s/>No<text:s/>towering<text:s/>spires.<text:s/>Just<text:s/>simplicity.<text:s/>A<text:s/>scattering<text:s/>of<text:s/>stone<text:s/>benches<text:s/>beneath<text:s/>sprawling<text:s/>trees.<text:s/>Pools<text:s/>of<text:s/>still<text:s/>water<text:s/>reflecting<text:s/>the<text:s/>sky.<text:s/>A<text:s/>handful<text:s/>of<text:s/>figures,<text:s/>moving<text:s/>silently,<text:s/>scattered<text:s/>through<text:s/>the<text:s/>space.</text:span></text:p>
        <text:p text:style-name="P1171"><text:span text:style-name="T1171_1">“This<text:s/>is<text:s/>it?”<text:s/>she<text:s/>asked,<text:s/>disappointment<text:s/>prickling<text:s/>her.</text:span></text:p>
        <text:p text:style-name="P1172"><text:span text:style-name="T1172_1">The<text:s/>hooded<text:s/>figure<text:s/>didn</text:span><text:span text:style-name="T1172_2">’t<text:s/>flinch.<text:s/>“The<text:s/>School<text:s/>of<text:s/>Unlearning.<text:s/>Simple,<text:s/>because<text:s/>it<text:s/>needs<text:s/>to<text:s/>be.”</text:span></text:p>
        <text:p text:style-name="P1173"><text:span text:style-name="T1173_1">She<text:s/>let<text:s/>out<text:s/>a<text:s/>dry<text:s/>laugh.<text:s/></text:span><text:span text:style-name="T1173_2">“No<text:s/>wonder<text:s/>you<text:s/>people<text:s/>hide.<text:s/>Who’d<text:s/>want<text:s/>to<text:s/>come<text:s/>here?”</text:span></text:p>
        <text:p text:style-name="P1174"><text:span text:style-name="T1174_1">But<text:s/>despite<text:s/>herself,<text:s/>something<text:s/>in<text:s/>the<text:s/>stillness<text:s/>of<text:s/>the<text:s/>place<text:s/>unsettled<text:s/>her.<text:s/>It<text:s/>wasn</text:span><text:span text:style-name="T1174_2">’t<text:s/>peaceful.<text:s/>It<text:s/>was<text:s/>empty</text:span><text:span text:style-name="T1174_3">—</text:span><text:span text:style-name="T1174_4">bare,<text:s/>waiting.</text:span></text:p>
        <text:p text:style-name="P1175"><text:span text:style-name="T1175_1">The<text:s/>figure<text:s/>gestured<text:s/>down<text:s/>a<text:s/>stone<text:s/>path<text:s/>that<text:s/>led<text:s/>deeper<text:s/>into<text:s/>the<text:s/>grove.<text:s/></text:span><text:span text:style-name="T1175_2">“The<text:s/>Abbot<text:s/>is<text:s/>waiting.<text:s/>You<text:s/>don’t<text:s/>have<text:s/>to<text:s/>go<text:s/>to<text:s/>him.<text:s/>You<text:s/>can<text:s/>leave<text:s/>whenever<text:s/>you<text:s/>want.”</text:span></text:p>
        <text:p text:style-name="P1176"><text:span text:style-name="T1176_1">Eryn<text:s/>hesitated.<text:s/>Every<text:s/>instinct<text:s/>screamed<text:s/>to<text:s/>turn<text:s/>back.<text:s/>But<text:s/>her<text:s/>feet<text:s/>moved<text:s/>forward.</text:span></text:p>
        <text:p text:style-name="P1177"/>
        <text:p text:style-name="P1178"><text:span text:style-name="T1178_1">At<text:s/>the<text:s/>end<text:s/>of<text:s/>the<text:s/>path<text:s/>stood<text:s/>a<text:s/>massive,<text:s/>ancient<text:s/>tree,<text:s/>its<text:s/>branches<text:s/>stretching<text:s/>wide<text:s/>like<text:s/>open<text:s/>arms.<text:s/>Beneath<text:s/>it<text:s/>sat<text:s/>an<text:s/>old<text:s/>man,<text:s/>cross-legged<text:s/>on<text:s/>the<text:s/>grass.<text:s/>His<text:s/>face<text:s/>was<text:s/>a<text:s/>map<text:s/>of<text:s/>deep<text:s/>lines,<text:s/>his<text:s/>hair<text:s/>thin<text:s/>and<text:s/>white,<text:s/>falling<text:s/>around<text:s/>his<text:s/>shoulders.<text:s/>His<text:s/>eyes</text:span><text:span text:style-name="T1178_2">—</text:span><text:span text:style-name="T1178_3">clouded,<text:s/>unseeing</text:span><text:span text:style-name="T1178_4">—</text:span><text:span text:style-name="T1178_5">stared<text:s/>straight<text:s/>ahead.</text:span></text:p>
        <text:p text:style-name="P1179"><text:span text:style-name="T1179_1">He<text:s/>was<text:s/>threading<text:s/>leaves<text:s/>onto<text:s/>a<text:s/>length<text:s/>of<text:s/>twine,<text:s/>his<text:s/>hands<text:s/>moving<text:s/>with<text:s/>deliberate<text:s/>slowness.</text:span></text:p>
        <text:p text:style-name="P1180"><text:span text:style-name="T1180_1">Eryn<text:s/>approached,<text:s/>standing<text:s/>awkwardly<text:s/>before<text:s/>him.</text:span></text:p>
        <text:p text:style-name="P1181"><text:span text:style-name="T1181_1">“You’re<text:s/>the<text:s/>Abbot?”<text:s/>she<text:s/>asked,<text:s/>voice<text:s/>wavering.</text:span></text:p>
        <text:p text:style-name="P1182"><text:span text:style-name="T1182_1">He<text:s/>didn</text:span><text:span text:style-name="T1182_2">’t<text:s/>look<text:s/>up.<text:s/>“I<text:s/>am.<text:s/>And<text:s/>you<text:s/>are<text:s/>Eryn.<text:s/>The<text:s/>one<text:s/>who<text:s/>carries<text:s/>too<text:s/>much.”</text:span></text:p>
        <text:p text:style-name="P1183"><text:span text:style-name="T1183_1">Her<text:s/>chest<text:s/>tightened.<text:s/></text:span><text:span text:style-name="T1183_2">“You<text:s/>don’t<text:s/>know<text:s/>me.”</text:span></text:p>
        <text:p text:style-name="P1184"><text:span text:style-name="T1184_1">The<text:s/>Abbot</text:span><text:span text:style-name="T1184_2">’s<text:s/>hands<text:s/>stilled.<text:s/>“I<text:s/>don’t<text:s/>need<text:s/>to.<text:s/>You<text:s/>wear<text:s/>your<text:s/>burdens<text:s/>like<text:s/>armor.”</text:span></text:p>
        <text:p text:style-name="P1185"><text:span text:style-name="T1185_1">She<text:s/>clenched<text:s/>her<text:s/>fists,<text:s/>heat<text:s/>rising<text:s/>in<text:s/>her<text:s/>face.<text:s/></text:span><text:span text:style-name="T1185_2">“I<text:s/>lost<text:s/>everything.<text:s/>My<text:s/>family.<text:s/>My<text:s/>home.<text:s/>I</text:span><text:span text:style-name="T1185_3">—</text:span><text:span text:style-name="T1185_4">”<text:s/>Her<text:s/>throat<text:s/>closed.</text:span></text:p>
        <text:p text:style-name="P1186"><text:span text:style-name="T1186_1">The<text:s/>Abbot<text:s/>raised<text:s/>his<text:s/>head<text:s/>then,<text:s/>his<text:s/>cloudy<text:s/>eyes<text:s/>seeming<text:s/>to<text:s/>pierce<text:s/>straight<text:s/>through<text:s/>her.<text:s/></text:span><text:span text:style-name="T1186_2">“And<text:s/>so<text:s/>you<text:s/>carry<text:s/>them<text:s/>inside<text:s/>you?<text:s/>Like<text:s/>stones<text:s/>in<text:s/>a<text:s/>satchel?”</text:span></text:p>
        <text:p text:style-name="P1187"><text:span text:style-name="T1187_1">The<text:s/>words<text:s/>cut<text:s/>deep.<text:s/>She<text:s/>blinked,<text:s/>fighting<text:s/>tears.</text:span></text:p>
        <text:p text:style-name="P1188"><text:span text:style-name="T1188_1">Grief<text:s/>had<text:s/>become<text:s/>her<text:s/>identity.<text:s/>Her<text:s/>armor.<text:s/>Her<text:s/>weight.</text:span></text:p>
        <text:p text:style-name="P1189"><text:span text:style-name="T1189_1">The<text:s/>Abbot<text:s/>reached<text:s/>to<text:s/>his<text:s/>side<text:s/>and<text:s/>picked<text:s/>up<text:s/>a<text:s/>smooth,<text:s/>round<text:s/>stone.<text:s/>He<text:s/>held<text:s/>it<text:s/>out<text:s/>to<text:s/>her.</text:span></text:p>
        <text:p text:style-name="P1190"><text:span text:style-name="T1190_1">“Take<text:s/>this.”</text:span></text:p>
        <text:p text:style-name="P1191"><text:span text:style-name="T1191_1">Eryn<text:s/>hesitated<text:s/>but<text:s/>accepted<text:s/>it,<text:s/>the<text:s/>stone<text:s/>cool<text:s/>in<text:s/>her<text:s/>palm.</text:span></text:p>
        <text:p text:style-name="P1192"><text:span text:style-name="T1192_1">“What<text:s/>is<text:s/>it?”<text:s/>she<text:s/>asked.</text:span></text:p>
        <text:p text:style-name="P1193"><text:span text:style-name="T1193_1">“A<text:s/>burden,”<text:s/>he<text:s/>said<text:s/>simply.<text:s/>“Don’t<text:s/>let<text:s/>it<text:s/>go<text:s/>until<text:s/>you<text:s/>know,<text:s/>in<text:s/>the<text:s/>core<text:s/>of<text:s/>your<text:s/>being,<text:s/>that<text:s/>it’s<text:s/>time<text:s/>to<text:s/>let<text:s/>it<text:s/>go.”</text:span></text:p>
        <text:p text:style-name="P1194"><text:span text:style-name="T1194_1">And<text:s/>with<text:s/>that,<text:s/>he<text:s/>returned<text:s/>to<text:s/>threading<text:s/>the<text:s/>leaves,<text:s/>leaving<text:s/>her<text:s/>standing<text:s/>there</text:span><text:span text:style-name="T1194_2">—</text:span><text:span text:style-name="T1194_3">alone,<text:s/>holding<text:s/>the<text:s/>stone,<text:s/>already<text:s/>heavier<text:s/>than<text:s/>it<text:s/>ought<text:s/>to<text:s/>be.</text:span><text:bookmark-start text:name="Teachings"/></text:p>
        <text:p text:style-name="P1195"><text:span text:style-name="T1195_1">Teachings</text:span><text:bookmark-end text:name="Teachings"/></text:p>
        <text:p text:style-name="P1196"><text:span text:style-name="T1196_1">The<text:s/>grove<text:s/>was<text:s/>quieter<text:s/>than<text:s/>any<text:s/>place<text:s/>Eryn<text:s/>had<text:s/>known,<text:s/>yet<text:s/>it<text:s/>hummed<text:s/>with<text:s/>a<text:s/>strange<text:s/>energy<text:s/>beneath<text:s/>the<text:s/>stillness.<text:s/>The<text:s/>soft<text:s/>rustle<text:s/>of<text:s/>leaves,<text:s/>the<text:s/>slow<text:s/>drip<text:s/>of<text:s/>water<text:s/>from<text:s/>unseen<text:s/>springs,<text:s/>the<text:s/>distant<text:s/>calls<text:s/>of<text:s/>birds</text:span><text:span text:style-name="T1196_2">—</text:span><text:span text:style-name="T1196_3">it<text:s/>was<text:s/>as<text:s/>if<text:s/>nature<text:s/>itself<text:s/>whispered<text:s/>lessons<text:s/>in<text:s/>the<text:s/>silence.</text:span></text:p>
        <text:p text:style-name="P1197"><text:span text:style-name="T1197_1">Eryn<text:s/>sat<text:s/>on<text:s/>a<text:s/>simple<text:s/>stone<text:s/>bench,<text:s/>her<text:s/>satchel<text:s/>at<text:s/>her<text:s/>side,<text:s/>the<text:s/>smooth<text:s/>stone<text:s/>given<text:s/>to<text:s/>her<text:s/>by<text:s/>the<text:s/>Abbot<text:s/>still<text:s/>nestled<text:s/>in<text:s/>her<text:s/>hand.<text:s/>It<text:s/>had<text:s/>been<text:s/>days</text:span><text:span text:style-name="T1197_2">—</text:span><text:span text:style-name="T1197_3">though<text:s/>time<text:s/>here<text:s/>was<text:s/>slippery</text:span><text:span text:style-name="T1197_4">—</text:span><text:span text:style-name="T1197_5">since<text:s/>her<text:s/>arrival<text:s/>at<text:s/>the<text:s/>school,<text:s/>and<text:s/>yet,<text:s/>she<text:s/>felt<text:s/>more<text:s/>restless<text:s/>than<text:s/>when<text:s/>she</text:span><text:span text:style-name="T1197_6">’d<text:s/>first<text:s/>arrived.</text:span></text:p>
        <text:p text:style-name="P1198"><text:span text:style-name="T1198_1">She<text:s/>wasn</text:span><text:span text:style-name="T1198_2">’t<text:s/>sure<text:s/>what<text:s/>she<text:s/>had<text:s/>expected.<text:s/>Books?<text:s/>Teachers<text:s/>in<text:s/>long<text:s/>robes<text:s/>spouting<text:s/>knowledge?<text:s/>Grand<text:s/>halls<text:s/>filled<text:s/>with<text:s/>students<text:s/>mastering<text:s/>hidden<text:s/>arts?</text:span></text:p>
        <text:p text:style-name="P1199"><text:span text:style-name="T1199_1">Instead,<text:s/>there<text:s/>were<text:s/>only<text:s/>a<text:s/>handful<text:s/>of<text:s/>people,<text:s/>all<text:s/>quiet,<text:s/>moving<text:s/>with<text:s/>purpose,<text:s/>but<text:s/>not<text:s/>in<text:s/>the<text:s/>ways<text:s/>she</text:span><text:span text:style-name="T1199_2">’d<text:s/>imagined.<text:s/>They<text:s/>meditated,<text:s/>walked<text:s/>simple<text:s/>paths,<text:s/>tended<text:s/>to<text:s/>the<text:s/>gardens,<text:s/>or<text:s/>sat<text:s/>in<text:s/>contemplation.<text:s/>And<text:s/>no<text:s/>one<text:s/>had<text:s/>told<text:s/>her<text:s/>what<text:s/>she<text:s/>was<text:s/>supposed<text:s/>to<text:s/>do.</text:span></text:p>
        <text:p text:style-name="P1200"><text:span text:style-name="T1200_1">Except<text:s/>for<text:s/>the<text:s/>stone.<text:s/>It<text:s/>sat<text:s/>heavy<text:s/>in<text:s/>her<text:s/>palm,<text:s/>a<text:s/>reminder<text:s/>of<text:s/>the<text:s/>Abbot</text:span><text:span text:style-name="T1200_2">’s<text:s/>cryptic<text:s/>words:<text:s/></text:span><text:span text:style-name="T1200_3">“Carry<text:s/>this.<text:s/>When<text:s/>you<text:s/>know<text:s/>why,<text:s/>return.”</text:span></text:p>
        <text:p text:style-name="P1201"><text:span text:style-name="T1201_1">She<text:s/>had<text:s/>half<text:s/>a<text:s/>mind<text:s/>to<text:s/>chuck<text:s/>it<text:s/>into<text:s/>the<text:s/>stream<text:s/>she</text:span><text:span text:style-name="T1201_2">’d<text:s/>passed<text:s/>on<text:s/>the<text:s/>way<text:s/>in.</text:span></text:p>
        <text:p text:style-name="P1202"><text:span text:style-name="T1202_1">“Frustrated?”<text:s/>a<text:s/>soft<text:s/>voice<text:s/>asked.</text:span></text:p>
        <text:p text:style-name="P1203"><text:span text:style-name="T1203_1">Eryn<text:s/>looked<text:s/>up<text:s/>sharply.<text:s/>A<text:s/>woman<text:s/>stood<text:s/>nearby,<text:s/>her<text:s/>face<text:s/>lined<text:s/>with<text:s/>age<text:s/>but<text:s/>her<text:s/>eyes<text:s/>alight<text:s/>with<text:s/>warmth.<text:s/>She<text:s/>wore<text:s/>simple<text:s/>clothes,<text:s/>not<text:s/>unlike<text:s/>Eryn</text:span><text:span text:style-name="T1203_2">’s,<text:s/>but<text:s/>there<text:s/>was<text:s/>something<text:s/>about<text:s/>her<text:s/>presence</text:span><text:span text:style-name="T1203_3">—</text:span><text:span text:style-name="T1203_4">a<text:s/>calmness<text:s/>that<text:s/>felt<text:s/>earned.</text:span></text:p>
        <text:p text:style-name="P1204"><text:span text:style-name="T1204_1">“Why<text:s/>does<text:s/>everyone<text:s/>here<text:s/>speak<text:s/>in<text:s/>riddles?”<text:s/>Eryn<text:s/>snapped.</text:span></text:p>
        <text:p text:style-name="P1205"><text:span text:style-name="T1205_1">The<text:s/>woman<text:s/>smiled<text:s/>gently,<text:s/>unbothered.<text:s/></text:span><text:span text:style-name="T1205_2">“Because<text:s/>answers<text:s/>are<text:s/>too<text:s/>heavy<text:s/>to<text:s/>carry.<text:s/>And,<text:s/>sometimes,<text:s/>to<text:s/>get<text:s/>better<text:s/>answers,<text:s/>we<text:s/>have<text:s/>to<text:s/>start<text:s/>with<text:s/>better<text:s/>questions.<text:s/>I’m<text:s/>Lyssa.<text:s/>I<text:s/>help<text:s/>guide<text:s/>those<text:s/>who<text:s/>are<text:s/>new.”</text:span></text:p>
        <text:p text:style-name="P1206"><text:span text:style-name="T1206_1">Eryn<text:s/>let<text:s/>out<text:s/>a<text:s/>huff<text:s/>but<text:s/>nodded<text:s/>reluctantly.<text:s/></text:span><text:span text:style-name="T1206_2">“I’m<text:s/>Eryn.<text:s/>And<text:s/>I<text:s/>didn’t<text:s/>ask<text:s/>to<text:s/>be<text:s/>guided.”</text:span></text:p>
        <text:p text:style-name="P1207"><text:span text:style-name="T1207_1">Lyssa</text:span><text:span text:style-name="T1207_2">’s<text:s/>smile<text:s/>didn’t<text:s/>falter.<text:s/>“No<text:s/>one<text:s/>does.<text:s/>That’s<text:s/>why<text:s/>they<text:s/>come<text:s/>here.”</text:span></text:p>
        <text:p text:style-name="P1208"><text:span text:style-name="T1208_1">Before<text:s/>Eryn<text:s/>could<text:s/>reply,<text:s/>Lyssa<text:s/>gestured<text:s/>to<text:s/>the<text:s/>stone<text:s/>in<text:s/>her<text:s/>hand.<text:s/></text:span><text:span text:style-name="T1208_2">“You<text:s/>still<text:s/>have<text:s/>it.”</text:span></text:p>
        <text:p text:style-name="P1209"><text:span text:style-name="T1209_1">Eryn</text:span><text:span text:style-name="T1209_2">’s<text:s/>grip<text:s/>tightened.<text:s/>“I<text:s/>don’t<text:s/>even<text:s/>know<text:s/>what<text:s/>it’s<text:s/>for.”</text:span></text:p>
        <text:p text:style-name="P1210"><text:span text:style-name="T1210_1">“That’s<text:s/>the<text:s/>first<text:s/>lesson,”<text:s/>Lyssa<text:s/>said,<text:s/>sitting<text:s/>beside<text:s/>her.<text:s/>“Here,<text:s/>we<text:s/>begin<text:s/>by<text:s/>seeing<text:s/>what<text:s/>you<text:s/>carry.<text:s/>Not<text:s/>in<text:s/>your<text:s/>hands,<text:s/>but<text:s/>in<text:s/>here.”<text:s/>She<text:s/>tapped<text:s/>her<text:s/>chest.</text:span></text:p>
        <text:p text:style-name="P1211"><text:span text:style-name="T1211_1">Eryn<text:s/>scowled.<text:s/></text:span><text:span text:style-name="T1211_2">“I<text:s/>know<text:s/>what<text:s/>I<text:s/>carry.<text:s/>Guilt.<text:s/>Loss.<text:s/>A<text:s/>curse<text:s/>I<text:s/>never<text:s/>asked<text:s/>for.”</text:span></text:p>
        <text:p text:style-name="P1212"><text:span text:style-name="T1212_1">Lyssa<text:s/>tilted<text:s/>her<text:s/>head,<text:s/>considering<text:s/>her.<text:s/></text:span><text:span text:style-name="T1212_2">“Then<text:s/>let’s<text:s/>begin.”</text:span></text:p>
        <text:p text:style-name="P1213"><text:span text:style-name="T1213_1">Lyssa<text:s/>led<text:s/>Eryn<text:s/>to<text:s/>a<text:s/>small<text:s/>clearing<text:s/>where<text:s/>a<text:s/>wide,<text:s/>flat<text:s/>stone<text:s/>sat<text:s/>in<text:s/>the<text:s/>center.<text:s/>On<text:s/>it<text:s/>was<text:s/>a<text:s/>pile<text:s/>of<text:s/>pebbles,<text:s/>each<text:s/>one<text:s/>smooth,<text:s/>worn<text:s/>down<text:s/>by<text:s/>time<text:s/>and<text:s/>water.</text:span></text:p>
        <text:p text:style-name="P1214"><text:span text:style-name="T1214_1">“Your<text:s/>first<text:s/>task<text:s/>is<text:s/>simple,”<text:s/>Lyssa<text:s/>said.<text:s/>“Sort<text:s/>these<text:s/>into<text:s/>two<text:s/>piles:<text:s/>what<text:s/>is<text:s/>useful,<text:s/>and<text:s/>what<text:s/>is<text:s/>useless.”</text:span></text:p>
        <text:p text:style-name="P1215"><text:span text:style-name="T1215_1">Eryn<text:s/>crossed<text:s/>her<text:s/>arms.<text:s/></text:span><text:span text:style-name="T1215_2">“That’s<text:s/>it?<text:s/>What<text:s/>does<text:s/>this<text:s/>have<text:s/>to<text:s/>do<text:s/>with<text:s/>anything?”</text:span></text:p>
        <text:p text:style-name="P1216"><text:span text:style-name="T1216_1">Lyssa<text:s/>didn</text:span><text:span text:style-name="T1216_2">’t<text:s/>answer,<text:s/>simply<text:s/>sitting<text:s/>cross-legged<text:s/>by<text:s/>the<text:s/>edge<text:s/>of<text:s/>the<text:s/>clearing,<text:s/>waiting.</text:span></text:p>
        <text:p text:style-name="P1217"><text:span text:style-name="T1217_1">Eryn<text:s/>sighed<text:s/>and<text:s/>knelt<text:s/>by<text:s/>the<text:s/>stone,<text:s/>eyeing<text:s/>the<text:s/>pebbles.<text:s/>She<text:s/>picked<text:s/>one<text:s/>up</text:span><text:span text:style-name="T1217_2">—</text:span><text:span text:style-name="T1217_3">a<text:s/>pale<text:s/>gray<text:s/>stone,<text:s/>flat<text:s/>and<text:s/>smooth.<text:s/>It<text:s/>seemed<text:s/>solid,<text:s/>practical.<text:s/>She<text:s/>placed<text:s/>it<text:s/>in<text:s/>the<text:s/></text:span><text:span text:style-name="T1217_4">“useful”<text:s/>pile.<text:s/>The<text:s/>next<text:s/>one<text:s/>was<text:s/>cracked<text:s/>and<text:s/>jagged,<text:s/>a<text:s/>sharp<text:s/>edge<text:s/>cutting<text:s/>through<text:s/>its<text:s/>side.<text:s/>Useless.</text:span></text:p>
        <text:p text:style-name="P1218"><text:span text:style-name="T1218_1">One<text:s/>by<text:s/>one,<text:s/>she<text:s/>sorted<text:s/>them,<text:s/>basing<text:s/>her<text:s/>choices<text:s/>on<text:s/>appearance,<text:s/>weight,<text:s/>texture.<text:s/>The<text:s/>sun<text:s/>drifted<text:s/>higher</text:span><text:span text:style-name="T1218_2">—</text:span><text:span text:style-name="T1218_3">if<text:s/>time<text:s/>passed<text:s/>here<text:s/>at<text:s/>all</text:span><text:span text:style-name="T1218_4">—</text:span><text:span text:style-name="T1218_5">and<text:s/>soon<text:s/>she<text:s/>had<text:s/>two<text:s/>neat<text:s/>piles.</text:span></text:p>
        <text:p text:style-name="P1219"><text:span text:style-name="T1219_1">She<text:s/>sat<text:s/>back,<text:s/>wiping<text:s/>her<text:s/>brow.<text:s/></text:span><text:span text:style-name="T1219_2">“Done.”</text:span></text:p>
        <text:p text:style-name="P1220"><text:span text:style-name="T1220_1">Lyssa<text:s/>walked<text:s/>over<text:s/>and<text:s/>examined<text:s/>the<text:s/>piles.<text:s/>Then,<text:s/>without<text:s/>a<text:s/>word,<text:s/>she<text:s/>picked<text:s/>up<text:s/>a<text:s/>branch<text:s/>and<text:s/>swept<text:s/>it<text:s/>across<text:s/>the<text:s/>stone,<text:s/>knocking<text:s/>the<text:s/>piles<text:s/>together,<text:s/>mixing<text:s/>them<text:s/>into<text:s/>one<text:s/>again.</text:span></text:p>
        <text:p text:style-name="P1221"><text:span text:style-name="T1221_1">Eryn<text:s/>gaped<text:s/>at<text:s/>her.<text:s/></text:span><text:span text:style-name="T1221_2">“What<text:s/>are<text:s/>you<text:s/>doing?!”</text:span></text:p>
        <text:p text:style-name="P1222"><text:span text:style-name="T1222_1">Lyssa<text:s/>looked<text:s/>at<text:s/>her<text:s/>calmly.<text:s/></text:span><text:span text:style-name="T1222_2">“You<text:s/>sorted<text:s/>them<text:s/>based<text:s/>on<text:s/></text:span><text:span text:style-name="T1222_3">—</text:span><text:span text:style-name="T1222_4"><text:s/>what<text:s/>criteria<text:s/>exactly?<text:s/>Qualities<text:s/>you<text:s/>randomly<text:s/>chose<text:s/>out<text:s/>of<text:s/>your<text:s/>head?<text:s/>That’s<text:s/>how<text:s/>you<text:s/>live<text:s/>your<text:s/>life</text:span><text:span text:style-name="T1222_5">—</text:span><text:span text:style-name="T1222_6">categorizing<text:s/>thoughts,<text:s/>memories,<text:s/>even<text:s/>guilt</text:span><text:span text:style-name="T1222_7">—</text:span><text:span text:style-name="T1222_8">without<text:s/>ever<text:s/>asking<text:s/>why<text:s/>you<text:s/>hold<text:s/>onto<text:s/>them.”</text:span></text:p>
        <text:p text:style-name="P1223"><text:span text:style-name="T1223_1">Eryn</text:span><text:span text:style-name="T1223_2">’s<text:s/>chest<text:s/>tightened.<text:s/>“They’re<text:s/>just<text:s/>rocks.”</text:span></text:p>
        <text:p text:style-name="P1224"><text:span text:style-name="T1224_1">“And<text:s/>what<text:s/>is<text:s/>your<text:s/>guilt,<text:s/>if<text:s/>not<text:s/>just<text:s/>a<text:s/>thought<text:s/>you’ve<text:s/>held<text:s/>onto<text:s/>for<text:s/>too<text:s/>long?”</text:span></text:p>
        <text:p text:style-name="P1225"><text:span text:style-name="T1225_1">The<text:s/>words<text:s/>stung,<text:s/>sharp<text:s/>and<text:s/>immediate.<text:s/>Eryn</text:span><text:span text:style-name="T1225_2">’s<text:s/>mouth<text:s/>opened,<text:s/>but<text:s/>no<text:s/>reply<text:s/>came.<text:s/>Lyssa’s<text:s/>gaze<text:s/>softened.</text:span></text:p>
        <text:p text:style-name="P1226"><text:span text:style-name="T1226_1">“We<text:s/>keep<text:s/>things<text:s/>because<text:s/>they<text:s/>feel<text:s/>familiar,<text:s/>not<text:s/>because<text:s/>they<text:s/>serve<text:s/>us,”<text:s/>she<text:s/>continued.<text:s/>“The<text:s/>first<text:s/>step<text:s/>to<text:s/>unlearning<text:s/>is<text:s/>to<text:s/>ask,<text:s/>‘Why<text:s/>do<text:s/>I<text:s/>carry<text:s/>this?’”</text:span></text:p>
        <text:p text:style-name="P1227"><text:span text:style-name="T1227_1">Eryn<text:s/>swallowed<text:s/>hard.<text:s/>She<text:s/>clenched<text:s/>the<text:s/>smooth<text:s/>stone<text:s/>the<text:s/>Abbot<text:s/>had<text:s/>given<text:s/>her,<text:s/>its<text:s/>weight<text:s/>suddenly<text:s/>heavier.</text:span></text:p>
        <text:p text:style-name="P1228"><text:span text:style-name="T1228_1">The<text:s/>next<text:s/>day,<text:s/>Eryn<text:s/>stood<text:s/>at<text:s/>the<text:s/>start<text:s/>of<text:s/>a<text:s/>winding<text:s/>path<text:s/>leading<text:s/>into<text:s/>the<text:s/>dense<text:s/>part<text:s/>of<text:s/>the<text:s/>forest.<text:s/>Lyssa<text:s/>handed<text:s/>her<text:s/>a<text:s/>satchel.</text:span></text:p>
        <text:p text:style-name="P1229"><text:span text:style-name="T1229_1">“Today,<text:s/>you<text:s/>will<text:s/>walk<text:s/>the<text:s/>path<text:s/>and<text:s/>collect<text:s/>what<text:s/>you<text:s/>find.<text:s/>Put<text:s/>anything<text:s/>that<text:s/>calls<text:s/>to<text:s/>you<text:s/>into<text:s/>this<text:s/>satchel.<text:s/>When<text:s/>you<text:s/>reach<text:s/>the<text:s/>end,<text:s/>I’ll<text:s/>meet<text:s/>you.”</text:span></text:p>
        <text:p text:style-name="P1230"><text:span text:style-name="T1230_1">Eryn<text:s/>raised<text:s/>an<text:s/>eyebrow<text:s/>but<text:s/>took<text:s/>the<text:s/>bag<text:s/>and<text:s/>began<text:s/>walking.</text:span></text:p>
        <text:p text:style-name="P1231"><text:span text:style-name="T1231_1">At<text:s/>first,<text:s/>it<text:s/>felt<text:s/>almost<text:s/>pleasant</text:span><text:span text:style-name="T1231_2">—</text:span><text:span text:style-name="T1231_3">birds<text:s/>chirping,<text:s/>sunlight<text:s/>filtering<text:s/>through<text:s/>the<text:s/>leaves.<text:s/>But<text:s/>as<text:s/>she<text:s/>walked,<text:s/>she<text:s/>noticed<text:s/>small<text:s/>objects<text:s/>placed<text:s/>deliberately<text:s/>along<text:s/>the<text:s/>path:<text:s/>a<text:s/>weathered<text:s/>coin,<text:s/>a<text:s/>broken<text:s/>locket,<text:s/>a<text:s/>shard<text:s/>of<text:s/>glass<text:s/>reflecting<text:s/>the<text:s/>sunlight.</text:span></text:p>
        <text:p text:style-name="P1232"><text:span text:style-name="T1232_1">Each<text:s/>item<text:s/>seemed<text:s/>to<text:s/>whisper<text:s/>at<text:s/>her<text:s/>as<text:s/>she<text:s/>passed,<text:s/>stirring<text:s/>emotions<text:s/>she<text:s/>couldn</text:span><text:span text:style-name="T1232_2">’t<text:s/>quite<text:s/>place.<text:s/>A<text:s/>pang<text:s/>of<text:s/>sadness<text:s/>as<text:s/>she<text:s/>picked<text:s/>up<text:s/>the<text:s/>locket.<text:s/>A<text:s/>twist<text:s/>of<text:s/>fear<text:s/>with<text:s/>the<text:s/>shard<text:s/>of<text:s/>glass.<text:s/>She<text:s/>placed<text:s/>them<text:s/>in<text:s/>the<text:s/>satchel,<text:s/>feeling<text:s/>it<text:s/>grow<text:s/>heavier<text:s/>with<text:s/>each<text:s/>object.</text:span></text:p>
        <text:p text:style-name="P1233"><text:span text:style-name="T1233_1">By<text:s/>the<text:s/>time<text:s/>she<text:s/>reached<text:s/>the<text:s/>end<text:s/>of<text:s/>the<text:s/>path,<text:s/>her<text:s/>shoulders<text:s/>ached<text:s/>under<text:s/>the<text:s/>weight.<text:s/>Lyssa<text:s/>waited<text:s/>for<text:s/>her<text:s/>by<text:s/>a<text:s/>simple<text:s/>wooden<text:s/>bench.</text:span></text:p>
        <text:p text:style-name="P1234"><text:span text:style-name="T1234_1">“You<text:s/>made<text:s/>it,”<text:s/>Lyssa<text:s/>said<text:s/>with<text:s/>a<text:s/>nod.</text:span></text:p>
        <text:p text:style-name="P1235"><text:span text:style-name="T1235_1">Eryn<text:s/>dropped<text:s/>the<text:s/>satchel<text:s/>at<text:s/>her<text:s/>feet.<text:s/></text:span><text:span text:style-name="T1235_2">“What<text:s/>was<text:s/>the<text:s/>point<text:s/>of<text:s/>that?”</text:span></text:p>
        <text:p text:style-name="P1236"><text:span text:style-name="T1236_1">Lyssa<text:s/>gestured<text:s/>to<text:s/>the<text:s/>bag.<text:s/></text:span><text:span text:style-name="T1236_2">“Open<text:s/>it.”</text:span></text:p>
        <text:p text:style-name="P1237"><text:span text:style-name="T1237_1">Eryn<text:s/>knelt,<text:s/>pulling<text:s/>out<text:s/>the<text:s/>locket.<text:s/>It<text:s/>was<text:s/>broken,<text:s/>its<text:s/>hinges<text:s/>rusted,<text:s/>the<text:s/>picture<text:s/>inside<text:s/>too<text:s/>faded<text:s/>to<text:s/>make<text:s/>out.</text:span></text:p>
        <text:p text:style-name="P1238"><text:span text:style-name="T1238_1">“Why<text:s/>did<text:s/>you<text:s/>pick<text:s/>that<text:s/>up?”<text:s/>Lyssa<text:s/>asked.</text:span></text:p>
        <text:p text:style-name="P1239"><text:span text:style-name="T1239_1">“I<text:s/>don’t<text:s/>know,”<text:s/>Eryn<text:s/>muttered.<text:s/>“It…<text:s/>felt<text:s/>like<text:s/>I<text:s/>should.”</text:span></text:p>
        <text:p text:style-name="P1240"><text:span text:style-name="T1240_1">Lyssa<text:s/>nodded.<text:s/></text:span><text:span text:style-name="T1240_2">“We<text:s/>do<text:s/>that<text:s/>with<text:s/>thoughts<text:s/>and<text:s/>emotions<text:s/>too.<text:s/>We<text:s/>collect<text:s/>them,<text:s/>carry<text:s/>them,<text:s/>even<text:s/>when<text:s/>they’re<text:s/>broken<text:s/>or<text:s/>no<text:s/>longer<text:s/>serve<text:s/>us.<text:s/>And<text:s/>we<text:s/>don’t<text:s/>ask<text:s/>why.”</text:span></text:p>
        <text:p text:style-name="P1241"><text:span text:style-name="T1241_1">Eryn<text:s/>looked<text:s/>down<text:s/>at<text:s/>the<text:s/>satchel,<text:s/>the<text:s/>weight<text:s/>in<text:s/>her<text:s/>chest<text:s/>heavier<text:s/>than<text:s/>the<text:s/>bag.<text:s/></text:span><text:span text:style-name="T1241_2">“But<text:s/>some<text:s/>of<text:s/>them…<text:s/>they<text:s/>felt<text:s/>like<text:s/>memories.”</text:span></text:p>
        <text:p text:style-name="P1242"><text:span text:style-name="T1242_1">Lyssa</text:span><text:span text:style-name="T1242_2">’s<text:s/>eyes<text:s/>softened.<text:s/>“Yes.<text:s/>And<text:s/>memories<text:s/>aren’t<text:s/>meant<text:s/>to<text:s/>be<text:s/>carried<text:s/>forever.<text:s/>Some<text:s/>are<text:s/>meant<text:s/>to<text:s/>be<text:s/>set<text:s/>down.”</text:span></text:p>
        <text:p text:style-name="P1243"><text:span text:style-name="T1243_1">Eryn</text:span><text:span text:style-name="T1243_2">’s<text:s/>throat<text:s/>tightened.<text:s/>She<text:s/>thought<text:s/>of<text:s/>the<text:s/>flood,<text:s/>her<text:s/>parents,<text:s/>the<text:s/>dream<text:s/>she<text:s/>had<text:s/>ignored.<text:s/>She<text:s/>had<text:s/>been<text:s/>carrying<text:s/>them<text:s/>like<text:s/>stones<text:s/>in<text:s/>a<text:s/>satchel,<text:s/>too<text:s/>afraid<text:s/>to<text:s/>set<text:s/>them<text:s/>down.</text:span></text:p>
        <text:p text:style-name="P1244"><text:span text:style-name="T1244_1">It<text:s/>was<text:s/>later<text:s/>that<text:s/>evening<text:s/>when<text:s/>Eryn<text:s/>found<text:s/>herself<text:s/>by<text:s/>the<text:s/>still<text:s/>pool<text:s/>at<text:s/>the<text:s/>edge<text:s/>of<text:s/>the<text:s/>grove.<text:s/>The<text:s/>surface<text:s/>was<text:s/>perfectly<text:s/>smooth,<text:s/>reflecting<text:s/>the<text:s/>sky<text:s/>above<text:s/>like<text:s/>glass.</text:span></text:p>
        <text:p text:style-name="P1245"><text:span text:style-name="T1245_1">“You’re<text:s/>learning,”<text:s/>came<text:s/>a<text:s/>voice.</text:span></text:p>
        <text:p text:style-name="P1246"><text:span text:style-name="T1246_1">She<text:s/>turned<text:s/>to<text:s/>see<text:s/>the<text:s/>Abbot<text:s/>standing<text:s/>nearby,<text:s/>leaning<text:s/>on<text:s/>a<text:s/>gnarled<text:s/>staff.</text:span></text:p>
        <text:p text:style-name="P1247"><text:span text:style-name="T1247_1">Eryn<text:s/>hesitated.<text:s/></text:span><text:span text:style-name="T1247_2">“I<text:s/>don’t<text:s/>feel<text:s/>like<text:s/>it.”</text:span></text:p>
        <text:p text:style-name="P1248"><text:span text:style-name="T1248_1">The<text:s/>Abbot</text:span><text:span text:style-name="T1248_2">’s<text:s/>smile<text:s/>was<text:s/>small<text:s/>but<text:s/>kind.<text:s/>“That’s<text:s/>because<text:s/>you<text:s/>think<text:s/>learning<text:s/>is<text:s/>about<text:s/>gaining<text:s/>more.<text:s/>But<text:s/>here,<text:s/>we<text:s/>teach<text:s/>unlearning</text:span><text:span text:style-name="T1248_3">—</text:span><text:span text:style-name="T1248_4">stripping<text:s/>away<text:s/>what<text:s/>clouds<text:s/>your<text:s/>sight.<text:s/>Sometimes<text:s/>moving<text:s/>forward<text:s/>on<text:s/>your<text:s/>Journey<text:s/>is<text:s/>more<text:s/>about<text:s/>unlearning<text:s/>what<text:s/>is<text:s/>untrue<text:s/>than<text:s/>learning<text:s/>more<text:s/>‘truth’.”</text:span></text:p>
        <text:p text:style-name="P1249"><text:span text:style-name="T1249_1">He<text:s/>gestured<text:s/>to<text:s/>the<text:s/>pool.<text:s/></text:span><text:span text:style-name="T1249_2">“Look.”</text:span></text:p>
        <text:p text:style-name="P1250"><text:span text:style-name="T1250_1">Eryn<text:s/>knelt<text:s/>beside<text:s/>it<text:s/>and<text:s/>peered<text:s/>into<text:s/>the<text:s/>water.<text:s/>At<text:s/>first,<text:s/>her<text:s/>reflection<text:s/>was<text:s/>warped,<text:s/>rippling<text:s/>with<text:s/>the<text:s/>faintest<text:s/>breeze.</text:span></text:p>
        <text:p text:style-name="P1251"><text:span text:style-name="T1251_1">“The<text:s/>mind<text:s/>is<text:s/>like<text:s/>this<text:s/>pool,”<text:s/>the<text:s/>Abbot<text:s/>said.<text:s/>“When<text:s/>stirred<text:s/>by<text:s/>thought,<text:s/>memory,<text:s/>and<text:s/>fear,<text:s/>it<text:s/>ripples.<text:s/>It<text:s/>cannot<text:s/>reflect<text:s/>clearly.”</text:span></text:p>
        <text:p text:style-name="P1252"><text:span text:style-name="T1252_1">Eryn<text:s/>watched<text:s/>as<text:s/>the<text:s/>surface<text:s/>calmed,<text:s/>the<text:s/>ripples<text:s/>stilling<text:s/>until<text:s/>her<text:s/>reflection<text:s/>appeared,<text:s/>sharp<text:s/>and<text:s/>true.</text:span></text:p>
        <text:p text:style-name="P1253"><text:span text:style-name="T1253_1">“When<text:s/>the<text:s/>mind<text:s/>is<text:s/>still,”<text:s/>the<text:s/>Abbot<text:s/>continued,<text:s/>“you<text:s/>see<text:s/>things<text:s/>as<text:s/>they<text:s/>are</text:span><text:span text:style-name="T1253_2">—</text:span><text:span text:style-name="T1253_3">not<text:s/>as<text:s/>you<text:s/>fear<text:s/>them<text:s/>to<text:s/>be.”</text:span></text:p>
        <text:p text:style-name="P1254"><text:span text:style-name="T1254_1">Eryn<text:s/>swallowed.<text:s/></text:span><text:span text:style-name="T1254_2">“But<text:s/>I<text:s/>can’t<text:s/>just<text:s/>stop<text:s/>thinking.”</text:span></text:p>
        <text:p text:style-name="P1255"><text:span text:style-name="T1255_1">The<text:s/>Abbot<text:s/>chuckled<text:s/>softly.<text:s/></text:span><text:span text:style-name="T1255_2">“No.<text:s/>But<text:s/>you<text:s/>can<text:s/>choose<text:s/>which<text:s/>thoughts<text:s/>to<text:s/>let<text:s/>go.<text:s/>Which<text:s/>ones<text:s/>to<text:s/>set<text:s/>down.<text:s/>You’ve<text:s/>been<text:s/>carrying<text:s/>stones<text:s/>in<text:s/>your<text:s/>heart<text:s/>for<text:s/>too<text:s/>long.”</text:span></text:p>
        <text:p text:style-name="P1256"><text:span text:style-name="T1256_1">He<text:s/>reached<text:s/>into<text:s/>his<text:s/>pocket<text:s/>and<text:s/>pulled<text:s/>out<text:s/>another<text:s/>smooth<text:s/>stone,<text:s/>identical<text:s/>to<text:s/>the<text:s/>one<text:s/>she<text:s/>still<text:s/>carried.<text:s/>He<text:s/>placed<text:s/>it<text:s/>beside<text:s/>her.</text:span></text:p>
        <text:p text:style-name="P1257"><text:span text:style-name="T1257_1">“The<text:s/>weight<text:s/>you<text:s/>feel,”<text:s/>he<text:s/>said<text:s/>gently,<text:s/>“isn’t<text:s/>from<text:s/>the<text:s/>world.<text:s/>It’s<text:s/>from<text:s/>within.”</text:span></text:p>
        <text:p text:style-name="P1258"><text:span text:style-name="T1258_1">Eryn<text:s/>stared<text:s/>at<text:s/>the<text:s/>stone,<text:s/>feeling<text:s/>the<text:s/>truth<text:s/>of<text:s/>his<text:s/>words<text:s/>settle<text:s/>deep<text:s/>inside<text:s/>her.<text:s/>The<text:s/>burden<text:s/>she<text:s/>carried<text:s/>was<text:s/>hers<text:s/>alone<text:s/>to<text:s/>release.</text:span></text:p>
        <text:p text:style-name="P1259"/>
        <text:p text:style-name="P1260"><text:span text:style-name="T1260_1">Closing<text:s/>Reflection</text:span></text:p>
        <text:p text:style-name="P1261"><text:span text:style-name="T1261_1">The<text:s/>days<text:s/>in<text:s/>the<text:s/>School<text:s/>of<text:s/>Unlearning<text:s/>blurred<text:s/>together<text:s/>after<text:s/>that.<text:s/>The<text:s/>exercises<text:s/>grew<text:s/>deeper,<text:s/>less<text:s/>about<text:s/>actions<text:s/>and<text:s/>more<text:s/>about<text:s/>introspection.<text:s/>Yet,<text:s/>with<text:s/>each<text:s/>small<text:s/>step,<text:s/>Eryn<text:s/>felt<text:s/>lighter</text:span><text:span text:style-name="T1261_2">—</text:span><text:span text:style-name="T1261_3">though<text:s/>not<text:s/>free.<text:s/>Not<text:s/>yet.</text:span></text:p>
        <text:p text:style-name="P1262"><text:span text:style-name="T1262_1">The<text:s/>Abbot<text:s/>appeared<text:s/>only<text:s/>occasionally,<text:s/>like<text:s/>a<text:s/>shadow<text:s/>at<text:s/>the<text:s/>edges<text:s/>of<text:s/>her<text:s/>journey,<text:s/>dropping<text:s/>fragments<text:s/>of<text:s/>wisdom<text:s/>that<text:s/>unraveled<text:s/>her<text:s/>deepest<text:s/>knots.<text:s/>The<text:s/>rest<text:s/>she<text:s/>learned<text:s/>from<text:s/>Lyssa<text:s/>and<text:s/>the<text:s/>others,<text:s/>through<text:s/>moments<text:s/>of<text:s/>quiet<text:s/>reflection,<text:s/>symbolic<text:s/>tasks,<text:s/>and<text:s/>confrontations<text:s/>with<text:s/>herself.</text:span></text:p>
        <text:p text:style-name="P1263"><text:span text:style-name="T1263_1">But<text:s/>it<text:s/>was<text:s/>the<text:s/>still<text:s/>pool<text:s/>that<text:s/>drew<text:s/>her<text:s/>back<text:s/>most<text:s/>nights</text:span><text:span text:style-name="T1263_2">—</text:span><text:span text:style-name="T1263_3">the<text:s/>place<text:s/>where<text:s/>she<text:s/>practiced<text:s/>seeing<text:s/>clearly,<text:s/>not<text:s/>with<text:s/>her<text:s/>Twilight<text:s/>Eye,<text:s/>but<text:s/>with<text:s/>her<text:s/>heart.</text:span></text:p>
        <text:p text:style-name="P1264"><text:span text:style-name="T1264_1">And<text:s/>slowly,<text:s/>almost<text:s/>imperceptibly,<text:s/>the<text:s/>stones<text:s/>she<text:s/>carried<text:s/>began<text:s/>to<text:s/>feel<text:s/>lighter.</text:span><text:bookmark-start text:name="Two_mirrors"/></text:p>
        <text:p text:style-name="P1265"><text:span text:style-name="T1265_1">Two<text:s/>mirrors</text:span><text:bookmark-end text:name="Two_mirrors"/></text:p>
        <text:p text:style-name="P1266"><text:span text:style-name="T1266_1">The<text:s/>Lesson<text:s/>of<text:s/>the<text:s/>Two<text:s/>Mirrors</text:span></text:p>
        <text:p text:style-name="P1267"><text:span text:style-name="T1267_1">The<text:s/>air<text:s/>in<text:s/>the<text:s/>grove<text:s/>was<text:s/>cool<text:s/>and<text:s/>still,<text:s/>the<text:s/>sky<text:s/>above<text:s/>stretched<text:s/>in<text:s/>a<text:s/>soft<text:s/>gray<text:s/>veil.<text:s/>Eryn<text:s/>followed<text:s/>a<text:s/>winding<text:s/>path<text:s/>deeper<text:s/>into<text:s/>the<text:s/>School<text:s/>of<text:s/>Unlearning,<text:s/>her<text:s/>steps<text:s/>slow,<text:s/>the<text:s/>weight<text:s/>of<text:s/>her<text:s/>thoughts<text:s/>heavier<text:s/>than<text:s/>the<text:s/>satchel<text:s/>she<text:s/>had<text:s/>long<text:s/>since<text:s/>abandoned.<text:s/>She<text:s/>still<text:s/>carried<text:s/>the<text:s/>stone<text:s/>the<text:s/>Abbot<text:s/>had<text:s/>given<text:s/>her,<text:s/>though<text:s/>it<text:s/>now<text:s/>rested<text:s/>lightly<text:s/>in<text:s/>her<text:s/>pocket,<text:s/>almost<text:s/>forgotten</text:span><text:span text:style-name="T1267_2">—</text:span><text:span text:style-name="T1267_3">an<text:s/>echo<text:s/>of<text:s/>the<text:s/>burden<text:s/>it<text:s/>had<text:s/>once<text:s/>been.</text:span></text:p>
        <text:p text:style-name="P1268"><text:span text:style-name="T1268_1">Today,<text:s/>she<text:s/>had<text:s/>been<text:s/>summoned.</text:span></text:p>
        <text:p text:style-name="P1269"><text:span text:style-name="T1269_1">Lyssa<text:s/>had<text:s/>appeared<text:s/>at<text:s/>dawn,<text:s/>wordless<text:s/>but<text:s/>with<text:s/>a<text:s/>gentle<text:s/>nod,<text:s/>beckoning<text:s/>Eryn<text:s/>to<text:s/>follow.<text:s/>There<text:s/>was<text:s/>no<text:s/>explanation,<text:s/>no<text:s/>warning,<text:s/>but<text:s/>Eryn<text:s/>had<text:s/>learned<text:s/>not<text:s/>to<text:s/>expect<text:s/>such<text:s/>things<text:s/>here.<text:s/>Lessons<text:s/>revealed<text:s/>themselves<text:s/>in<text:s/>time.</text:span></text:p>
        <text:p text:style-name="P1270"><text:span text:style-name="T1270_1">The<text:s/>path<text:s/>opened<text:s/>into<text:s/>a<text:s/>clearing<text:s/>unlike<text:s/>any<text:s/>she<text:s/>had<text:s/>seen<text:s/>before.<text:s/>At<text:s/>its<text:s/>center<text:s/>stood<text:s/>two<text:s/>tall<text:s/>mirrors,<text:s/>their<text:s/>frames<text:s/>wrought<text:s/>from<text:s/>twisting<text:s/>branches<text:s/>that<text:s/>shimmered<text:s/>with<text:s/>faint<text:s/>silver<text:s/>light.<text:s/>They<text:s/>faced<text:s/>one<text:s/>another,<text:s/>a<text:s/>few<text:s/>paces<text:s/>apart,<text:s/>their<text:s/>glass<text:s/>surfaces<text:s/>smooth<text:s/>and<text:s/>still.<text:s/>The<text:s/>Abbot<text:s/>stood<text:s/>between<text:s/>them,<text:s/>his<text:s/>figure<text:s/>stooped<text:s/>but<text:s/>solid,<text:s/>hands<text:s/>resting<text:s/>lightly<text:s/>on<text:s/>his<text:s/>staff.</text:span></text:p>
        <text:p text:style-name="P1271"><text:span text:style-name="T1271_1">Eryn<text:s/>hesitated<text:s/>at<text:s/>the<text:s/>edge<text:s/>of<text:s/>the<text:s/>clearing,<text:s/>her<text:s/>heart<text:s/>already<text:s/>racing.</text:span></text:p>
        <text:p text:style-name="P1272"><text:span text:style-name="T1272_1">The<text:s/>Abbot<text:s/>lifted<text:s/>his<text:s/>head,<text:s/>blind<text:s/>eyes<text:s/>turned<text:s/>toward<text:s/>her<text:s/>as<text:s/>if<text:s/>he<text:s/>could<text:s/>see<text:s/>more<text:s/>than<text:s/>anyone<text:s/>ever<text:s/>could.<text:s/></text:span><text:span text:style-name="T1272_2">“You’ve<text:s/>come.”</text:span></text:p>
        <text:p text:style-name="P1273"><text:span text:style-name="T1273_1">“I<text:s/>was<text:s/>told<text:s/>to,”<text:s/>Eryn<text:s/>muttered,<text:s/>her<text:s/>feet<text:s/>dragging<text:s/>forward.</text:span></text:p>
        <text:p text:style-name="P1274"><text:span text:style-name="T1274_1">The<text:s/>Abbot<text:s/>smiled,<text:s/>as<text:s/>if<text:s/>that<text:s/>answer<text:s/>was<text:s/>enough.<text:s/></text:span><text:span text:style-name="T1274_2">“Today,<text:s/>you<text:s/>will<text:s/>look.”</text:span></text:p>
        <text:p text:style-name="P1275"><text:span text:style-name="T1275_1">She<text:s/>followed<text:s/>his<text:s/>gesture<text:s/>to<text:s/>the<text:s/>mirrors.<text:s/></text:span><text:span text:style-name="T1275_2">“I’ve<text:s/>seen<text:s/>my<text:s/>reflection<text:s/>before.”</text:span></text:p>
        <text:p text:style-name="P1276"><text:span text:style-name="T1276_1">He<text:s/>chuckled,<text:s/>soft<text:s/>and<text:s/>dry.<text:s/></text:span><text:span text:style-name="T1276_2">“But<text:s/>not<text:s/>like<text:s/>this.”</text:span></text:p>
        <text:p text:style-name="P1277"><text:span text:style-name="T1277_1">Without<text:s/>further<text:s/>instruction,<text:s/>Eryn<text:s/>stepped<text:s/>toward<text:s/>the<text:s/>first<text:s/>mirror</text:span><text:span text:style-name="T1277_2">—</text:span><text:span text:style-name="T1277_3">the<text:s/>one<text:s/>on<text:s/>the<text:s/>left.<text:s/>Its<text:s/>surface<text:s/>rippled<text:s/>as<text:s/>she<text:s/>approached,<text:s/>then<text:s/>stilled,<text:s/>revealing<text:s/>her<text:s/>image.<text:s/>She<text:s/>saw<text:s/>herself<text:s/>as<text:s/>she<text:s/>was<text:s/>now:<text:s/>older,<text:s/>though<text:s/>not<text:s/>yet<text:s/>grown<text:s/>fully<text:s/>into<text:s/>adulthood.<text:s/>Her<text:s/>Twilight<text:s/>Eye<text:s/>glimmered<text:s/>faintly<text:s/>beneath<text:s/>the<text:s/>eyepatch,<text:s/>its<text:s/>presence<text:s/>always<text:s/>felt,<text:s/>even<text:s/>when<text:s/>hidden.<text:s/>Her<text:s/>face<text:s/>was<text:s/>thin,<text:s/>marked<text:s/>by<text:s/>grief<text:s/>she<text:s/>could<text:s/>not<text:s/>yet<text:s/>release,<text:s/>her<text:s/>mouth<text:s/>set<text:s/>in<text:s/>the<text:s/>tight<text:s/>line<text:s/>it<text:s/>had<text:s/>adopted<text:s/>since<text:s/>the<text:s/>Flood.</text:span></text:p>
        <text:p text:style-name="P1278"><text:span text:style-name="T1278_1">She<text:s/>stared<text:s/>at<text:s/>herself,<text:s/>a<text:s/>mixture<text:s/>of<text:s/>disgust<text:s/>and<text:s/>pity<text:s/>welling<text:s/>up.<text:s/>Was<text:s/>this<text:s/>how<text:s/>the<text:s/>others<text:s/>at<text:s/>the<text:s/>school<text:s/>saw<text:s/>her?<text:s/>A<text:s/>tangle<text:s/>of<text:s/>contradictions</text:span><text:span text:style-name="T1278_2">—</text:span><text:span text:style-name="T1278_3">strong<text:s/>and<text:s/>fragile,<text:s/>broken<text:s/>and<text:s/>mending?</text:span></text:p>
        <text:p text:style-name="P1279"><text:span text:style-name="T1279_1">The<text:s/>Abbot</text:span><text:span text:style-name="T1279_2">’s<text:s/>voice<text:s/>was<text:s/>soft<text:s/>behind<text:s/>her.<text:s/>“This<text:s/>is<text:s/>who<text:s/>you<text:s/>have<text:s/>become.<text:s/>The<text:s/>survivor.<text:s/>The<text:s/>bearer<text:s/>of<text:s/>burdens.<text:s/>But<text:s/>survival<text:s/>is<text:s/>not<text:s/>all<text:s/>you<text:s/>are.”</text:span></text:p>
        <text:p text:style-name="P1280"><text:span text:style-name="T1280_1">He<text:s/>motioned<text:s/>to<text:s/>the<text:s/>second<text:s/>mirror.</text:span></text:p>
        <text:p text:style-name="P1281"><text:span text:style-name="T1281_1">Eryn<text:s/>turned,<text:s/>hesitating<text:s/>before<text:s/>approaching.<text:s/>This<text:s/>one,<text:s/>too,<text:s/>rippled<text:s/>at<text:s/>her<text:s/>nearness,<text:s/>but<text:s/>when<text:s/>the<text:s/>surface<text:s/>cleared,<text:s/>she<text:s/>gasped.</text:span></text:p>
        <text:p text:style-name="P1282"><text:span text:style-name="T1282_1">It<text:s/>was<text:s/>her</text:span><text:span text:style-name="T1282_2">—</text:span><text:span text:style-name="T1282_3">years<text:s/>younger.<text:s/>A<text:s/>child,<text:s/>really.<text:s/>Her<text:s/>face<text:s/>was<text:s/>rounder,<text:s/>softer.<text:s/>Eyes<text:s/>wide,<text:s/>innocent,<text:s/>untouched<text:s/>by<text:s/>the<text:s/>horrors<text:s/>that<text:s/>had<text:s/>come.<text:s/>Her<text:s/>hair<text:s/>was<text:s/>longer,<text:s/>untamed<text:s/>by<text:s/>grief</text:span><text:span text:style-name="T1282_4">’s<text:s/>weight,<text:s/>her<text:s/>hands<text:s/>free<text:s/>of<text:s/>the<text:s/>calluses<text:s/>that<text:s/>now<text:s/>marked<text:s/>them.</text:span></text:p>
        <text:p text:style-name="P1283"><text:span text:style-name="T1283_1">She<text:s/>stepped<text:s/>closer,<text:s/>her<text:s/>throat<text:s/>tight.<text:s/></text:span><text:span text:style-name="T1283_2">Was<text:s/>I<text:s/>really<text:s/>that<text:s/>young?</text:span><text:span text:style-name="T1283_3"><text:s/>The<text:s/>girl<text:s/>in<text:s/>the<text:s/>mirror<text:s/>couldn</text:span><text:span text:style-name="T1283_4">’t<text:s/>have<text:s/>been<text:s/>more<text:s/>than<text:s/>ten</text:span><text:span text:style-name="T1283_5">—</text:span><text:span text:style-name="T1283_6">perhaps<text:s/>eleven<text:s/>at<text:s/>most</text:span><text:span text:style-name="T1283_7">—</text:span><text:span text:style-name="T1283_8">when<text:s/>the<text:s/>Flood<text:s/>had<text:s/>come.</text:span></text:p>
        <text:p text:style-name="P1284"><text:span text:style-name="T1284_1">Her<text:s/>reflection<text:s/>tilted<text:s/>its<text:s/>head,<text:s/>mirroring<text:s/>her<text:s/>movement<text:s/>with<text:s/>perfect<text:s/>clarity,<text:s/>though<text:s/>there<text:s/>was<text:s/>a<text:s/>haunting<text:s/>softness<text:s/>in<text:s/>those<text:s/>young<text:s/>eyes.<text:s/>Eryn<text:s/>reached<text:s/>out<text:s/>a<text:s/>hand,<text:s/>her<text:s/>fingertips<text:s/>brushing<text:s/>the<text:s/>cool<text:s/>surface.</text:span></text:p>
        <text:p text:style-name="P1285"><text:span text:style-name="T1285_1">“Look<text:s/>at<text:s/>her,”<text:s/>the<text:s/>Abbot<text:s/>said<text:s/>gently,<text:s/>moving<text:s/>to<text:s/>stand<text:s/>beside<text:s/>her.<text:s/>“Is<text:s/>this<text:s/>the<text:s/>one<text:s/>you’ve<text:s/>been<text:s/>blaming<text:s/>all<text:s/>this<text:s/>time?”</text:span></text:p>
        <text:p text:style-name="P1286"><text:span text:style-name="T1286_1">Eryn</text:span><text:span text:style-name="T1286_2">’s<text:s/>fingers<text:s/>curled<text:s/>into<text:s/>a<text:s/>fist.<text:s/>“She<text:s/>should<text:s/>have<text:s/>known.<text:s/>She<text:s/>dreamed<text:s/>about<text:s/>the<text:s/>flood.<text:s/>She<text:s/>should’ve<text:s/>done<text:s/>something.”</text:span></text:p>
        <text:p text:style-name="P1287"><text:span text:style-name="T1287_1">The<text:s/>Abbot</text:span><text:span text:style-name="T1287_2">’s<text:s/>expression<text:s/>didn’t<text:s/>change,<text:s/>but<text:s/>his<text:s/>voice<text:s/>took<text:s/>on<text:s/>a<text:s/>deeper,<text:s/>weightier<text:s/>tone.<text:s/>“Should<text:s/>she<text:s/>have?<text:s/>Look<text:s/>at<text:s/>her,<text:s/>child.<text:s/>You<text:s/>expect<text:s/>this<text:s/>little<text:s/>girl</text:span><text:span text:style-name="T1287_3">—</text:span><text:span text:style-name="T1287_4">not<text:s/>yet<text:s/>a<text:s/>grown<text:s/>woman</text:span><text:span text:style-name="T1287_5">—</text:span><text:span text:style-name="T1287_6">to<text:s/>be<text:s/>capable<text:s/>of<text:s/>bearing<text:s/>a<text:s/>burden<text:s/>that<text:s/>would<text:s/>have<text:s/>overwhelmed<text:s/>the<text:s/>hearts<text:s/>of<text:s/>seasoned<text:s/>adults?”</text:span></text:p>
        <text:p text:style-name="P1288"><text:span text:style-name="T1288_1">The<text:s/>words<text:s/>struck<text:s/>deep,<text:s/>resonating<text:s/>in<text:s/>her<text:s/>chest<text:s/>like<text:s/>a<text:s/>chime.<text:s/>Her<text:s/>gaze<text:s/>flicked<text:s/>between<text:s/>the<text:s/>two<text:s/>mirrors</text:span><text:span text:style-name="T1288_2">—</text:span><text:span text:style-name="T1288_3">the<text:s/>woman<text:s/>she<text:s/>had<text:s/>become<text:s/>and<text:s/>the<text:s/>child<text:s/>she<text:s/>had<text:s/>been.<text:s/>For<text:s/>the<text:s/>first<text:s/>time,<text:s/>she<text:s/>truly<text:s/>saw<text:s/>the<text:s/>gap<text:s/>between<text:s/>them,<text:s/>the<text:s/>vast<text:s/>space<text:s/>filled<text:s/>with<text:s/>years<text:s/>of<text:s/>self-blame<text:s/>and<text:s/>relentless<text:s/>guilt.</text:span></text:p>
        <text:p text:style-name="P1289"><text:span text:style-name="T1289_1">“She<text:s/>was<text:s/>just<text:s/>a<text:s/>child,”<text:s/>Eryn<text:s/>whispered,<text:s/>her<text:s/>voice<text:s/>cracking.</text:span></text:p>
        <text:p text:style-name="P1290"><text:span text:style-name="T1290_1">“Yes,”<text:s/>the<text:s/>Abbot<text:s/>murmured.<text:s/>“And<text:s/>yet,<text:s/>you<text:s/>have<text:s/>held<text:s/>her<text:s/>accountable,<text:s/>as<text:s/>though<text:s/>she<text:s/>had<text:s/>the<text:s/>wisdom<text:s/>and<text:s/>strength<text:s/>of<text:s/>the<text:s/>you<text:s/>who<text:s/>stands<text:s/>here<text:s/>now.”</text:span></text:p>
        <text:p text:style-name="P1291"><text:span text:style-name="T1291_1">Eryn</text:span><text:span text:style-name="T1291_2">’s<text:s/>shoulders<text:s/>slumped,<text:s/>tears<text:s/>prickling<text:s/>at<text:s/>the<text:s/>corners<text:s/>of<text:s/>her<text:s/>eyes.<text:s/>She<text:s/>reached<text:s/>out<text:s/>again,<text:s/>touching<text:s/>the<text:s/>smooth<text:s/>surface,<text:s/>her<text:s/>fingers<text:s/>trembling.</text:span></text:p>
        <text:p text:style-name="P1292"><text:span text:style-name="T1292_1">“I…<text:s/>I<text:s/>hated<text:s/>her,”<text:s/>she<text:s/>admitted,<text:s/>the<text:s/>confession<text:s/>tearing<text:s/>out<text:s/>of<text:s/>her.<text:s/>“For<text:s/>not<text:s/>being<text:s/>enough.<text:s/>For<text:s/>being<text:s/>too<text:s/>scared.<text:s/>For<text:s/>dreaming<text:s/>about<text:s/>the<text:s/>flood<text:s/>but<text:s/>doing<text:s/>nothing.”</text:span></text:p>
        <text:p text:style-name="P1293"><text:span text:style-name="T1293_1">The<text:s/>Abbot<text:s/>placed<text:s/>a<text:s/>gentle<text:s/>hand<text:s/>on<text:s/>her<text:s/>shoulder.<text:s/></text:span><text:span text:style-name="T1293_2">“And<text:s/>yet<text:s/>she<text:s/>survived.<text:s/>She<text:s/>carried<text:s/>that<text:s/>pain<text:s/>so<text:s/>you<text:s/>could<text:s/>stand<text:s/>here<text:s/>now,<text:s/>seeing<text:s/>her<text:s/>at<text:s/>last.”</text:span></text:p>
        <text:p text:style-name="P1294"><text:span text:style-name="T1294_1">Eryn</text:span><text:span text:style-name="T1294_2">’s<text:s/>knees<text:s/>buckled,<text:s/>but<text:s/>she<text:s/>didn’t<text:s/>fall.<text:s/>Her<text:s/>hand<text:s/>pressed<text:s/>against<text:s/>the<text:s/>glass,<text:s/>as<text:s/>if<text:s/>reaching<text:s/>through<text:s/>to<text:s/>the<text:s/>younger<text:s/>self<text:s/>inside.<text:s/>“I’m<text:s/>sorry,”<text:s/>she<text:s/>whispered.<text:s/>“I<text:s/>didn’t<text:s/>know…<text:s/>I<text:s/>didn’t<text:s/>know<text:s/>how<text:s/>young<text:s/>you<text:s/>were.<text:s/>I<text:s/>thought<text:s/>you<text:s/>should’ve<text:s/>been<text:s/>stronger.<text:s/>Wiser.”</text:span></text:p>
        <text:p text:style-name="P1295"><text:span text:style-name="T1295_1">The<text:s/>reflection</text:span><text:span text:style-name="T1295_2">’s<text:s/>eyes<text:s/>shimmered,<text:s/>and<text:s/>for<text:s/>a<text:s/>moment,<text:s/>Eryn<text:s/>thought<text:s/>she<text:s/>saw<text:s/>a<text:s/>flicker<text:s/>of<text:s/>understanding</text:span><text:span text:style-name="T1295_3">—</text:span><text:span text:style-name="T1295_4">of<text:s/>forgiveness</text:span><text:span text:style-name="T1295_5">—</text:span><text:span text:style-name="T1295_6">in<text:s/>them.</text:span></text:p>
        <text:p text:style-name="P1296"><text:span text:style-name="T1296_1">The<text:s/>Abbot<text:s/>stepped<text:s/>back,<text:s/>his<text:s/>voice<text:s/>softening<text:s/>once<text:s/>more.<text:s/></text:span><text:span text:style-name="T1296_2">“The<text:s/>hardest<text:s/>unlearning<text:s/>is<text:s/>this:<text:s/>to<text:s/>forgive<text:s/>the<text:s/>self<text:s/>you<text:s/>were<text:s/>for<text:s/>not<text:s/>being<text:s/>the<text:s/>self<text:s/>you<text:s/>are<text:s/>now.”</text:span></text:p>
        <text:p text:style-name="P1297"><text:span text:style-name="T1297_1">Eryn<text:s/>closed<text:s/>her<text:s/>eyes,<text:s/>tears<text:s/>slipping<text:s/>down<text:s/>her<text:s/>cheeks.<text:s/>For<text:s/>so<text:s/>long,<text:s/>she<text:s/>had<text:s/>carried<text:s/>the<text:s/>belief<text:s/>that<text:s/>the<text:s/>child<text:s/>she<text:s/>had<text:s/>been<text:s/>had<text:s/>failed</text:span><text:span text:style-name="T1297_2">—</text:span><text:span text:style-name="T1297_3">had<text:s/>been<text:s/>weak,<text:s/>cowardly,<text:s/>useless.<text:s/>But<text:s/>seeing<text:s/>her<text:s/>there,<text:s/>small<text:s/>and<text:s/>fragile,<text:s/>she<text:s/>could<text:s/>finally<text:s/>see<text:s/>the<text:s/>truth.<text:s/>She<text:s/>had<text:s/>been<text:s/>a<text:s/>girl,<text:s/>no<text:s/>more<text:s/>prepared<text:s/>for<text:s/>tragedy<text:s/>than<text:s/>anyone<text:s/>would<text:s/>expect.<text:s/>A<text:s/>girl<text:s/>who<text:s/>had<text:s/>dreamed<text:s/>of<text:s/>disaster<text:s/>and<text:s/>been<text:s/>too<text:s/>young<text:s/>to<text:s/>know<text:s/>what<text:s/>to<text:s/>do<text:s/>with<text:s/>it.</text:span></text:p>
        <text:p text:style-name="P1298"><text:span text:style-name="T1298_1">When<text:s/>she<text:s/>opened<text:s/>her<text:s/>eyes<text:s/>again,<text:s/>the<text:s/>reflection<text:s/>was<text:s/>fading,<text:s/>the<text:s/>surface<text:s/>of<text:s/>the<text:s/>mirror<text:s/>returning<text:s/>to<text:s/>smooth<text:s/>glass.</text:span></text:p>
        <text:p text:style-name="P1299"><text:span text:style-name="T1299_1">The<text:s/>Abbot</text:span><text:span text:style-name="T1299_2">’s<text:s/>hand<text:s/>was<text:s/>still<text:s/>on<text:s/>her<text:s/>shoulder,<text:s/>grounding<text:s/>her.<text:s/>“You<text:s/>cannot<text:s/>change<text:s/>the<text:s/>past,<text:s/>Eryn.<text:s/>But<text:s/>you<text:s/>can<text:s/>release<text:s/>the<text:s/>blame<text:s/>you’ve<text:s/>placed<text:s/>upon<text:s/>it.”</text:span></text:p>
        <text:p text:style-name="P1300"><text:span text:style-name="T1300_1">She<text:s/>swallowed<text:s/>hard.<text:s/></text:span><text:span text:style-name="T1300_2">“How?”</text:span></text:p>
        <text:p text:style-name="P1301"><text:span text:style-name="T1301_1">He<text:s/>smiled,<text:s/>warm<text:s/>and<text:s/>infinite<text:s/>in<text:s/>its<text:s/>patience.<text:s/></text:span><text:span text:style-name="T1301_2">“By<text:s/>seeing<text:s/>clearly.<text:s/>And<text:s/>today,<text:s/>you<text:s/>have<text:s/>begun.”</text:span></text:p>
        <text:p text:style-name="P1302"><text:span text:style-name="T1302_1">Eryn<text:s/>stepped<text:s/>back<text:s/>from<text:s/>the<text:s/>mirrors,<text:s/>the<text:s/>weight<text:s/>in<text:s/>her<text:s/>chest<text:s/>loosening,<text:s/>just<text:s/>a<text:s/>little.<text:s/>It<text:s/>wasn</text:span><text:span text:style-name="T1302_2">’t<text:s/>gone</text:span><text:span text:style-name="T1302_3">—</text:span><text:span text:style-name="T1302_4">not<text:s/>yet</text:span><text:span text:style-name="T1302_5">—</text:span><text:span text:style-name="T1302_6">but<text:s/>something<text:s/>had<text:s/>shifted.</text:span></text:p>
        <text:p text:style-name="P1303"><text:span text:style-name="T1303_1">As<text:s/>she<text:s/>turned<text:s/>to<text:s/>leave<text:s/>the<text:s/>clearing,<text:s/>she<text:s/>realized<text:s/>she<text:s/>was<text:s/>still<text:s/>holding<text:s/>the<text:s/>smooth<text:s/>stone<text:s/>the<text:s/>Abbot<text:s/>had<text:s/>given<text:s/>her<text:s/>days<text:s/>ago.<text:s/>But<text:s/>now,<text:s/>it<text:s/>felt<text:s/>lighter,<text:s/>almost<text:s/>hollow.<text:s/>Without<text:s/>a<text:s/>second<text:s/>thought,<text:s/>she<text:s/>set<text:s/>it<text:s/>down<text:s/>at<text:s/>the<text:s/>base<text:s/>of<text:s/>the<text:s/>mirror<text:s/>where<text:s/>her<text:s/>younger<text:s/>self<text:s/>had<text:s/>stood</text:span><text:span text:style-name="T1303_2">—</text:span><text:span text:style-name="T1303_3">a<text:s/>quiet<text:s/>offering.</text:span></text:p>
        <text:p text:style-name="P1304"><text:span text:style-name="T1304_1">And<text:s/>when<text:s/>she<text:s/>walked<text:s/>away,<text:s/>her<text:s/>steps<text:s/>no<text:s/>longer<text:s/>dragged.</text:span><text:bookmark-start text:name="Not_Yet_Enough"/></text:p>
        <text:p text:style-name="P1305"><text:span text:style-name="T1305_1">Not<text:s/>Yet<text:s/>Enough</text:span><text:bookmark-end text:name="Not_Yet_Enough"/></text:p>
        <text:p text:style-name="P1306"><text:span text:style-name="T1306_1">Narrative:<text:s/>The<text:s/>Abbot</text:span><text:span text:style-name="T1306_2">’s<text:s/>Lesson<text:s/></text:span><text:span text:style-name="T1306_3">—</text:span><text:span text:style-name="T1306_4"><text:s/>Knowing<text:s/>One’s<text:s/>Strength</text:span></text:p>
        <text:p text:style-name="P1307"/>
        <text:p text:style-name="P1308"><text:span text:style-name="T1308_1">The<text:s/>Abbot<text:s/>found<text:s/>Eryn<text:s/>early<text:s/>one<text:s/>mist-laden<text:s/>morning,<text:s/>when<text:s/>the<text:s/>grounds<text:s/>of<text:s/>the<text:s/>School<text:s/>of<text:s/>Unlearning<text:s/>still<text:s/>held<text:s/>the<text:s/>hush<text:s/>of<text:s/>dawn.<text:s/>She<text:s/>sat<text:s/>alone<text:s/>on<text:s/>a<text:s/>stone<text:s/>bench,<text:s/>staring<text:s/>at<text:s/>the<text:s/>worn<text:s/>satchel<text:s/>of<text:s/>herbs<text:s/>resting<text:s/>at<text:s/>her<text:s/>feet</text:span><text:span text:style-name="T1308_2">—</text:span><text:span text:style-name="T1308_3">remnants<text:s/>of<text:s/>her<text:s/>old<text:s/>life,<text:s/>heavy<text:s/>with<text:s/>memories.</text:span></text:p>
        <text:p text:style-name="P1309"><text:span text:style-name="T1309_1">The<text:s/>Abbot<text:s/>approached<text:s/>soundlessly,<text:s/>as<text:s/>he<text:s/>always<text:s/>did.<text:s/>Eryn<text:s/>didn</text:span><text:span text:style-name="T1309_2">’t<text:s/>notice<text:s/>him<text:s/>until<text:s/>he<text:s/>cleared<text:s/>his<text:s/>throat<text:s/>gently,<text:s/>his<text:s/>presence<text:s/>soft<text:s/>but<text:s/>undeniable.</text:span></text:p>
        <text:p text:style-name="P1310"><text:span text:style-name="T1310_1">“Come,”<text:s/>he<text:s/>said,<text:s/>motioning<text:s/>her<text:s/>to<text:s/>follow.</text:span></text:p>
        <text:p text:style-name="P1311"><text:span text:style-name="T1311_1">She<text:s/>hesitated,<text:s/>as<text:s/>she<text:s/>often<text:s/>did<text:s/>with<text:s/>the<text:s/>Abbot</text:span><text:span text:style-name="T1311_2">—</text:span><text:span text:style-name="T1311_3">his<text:s/>lessons<text:s/>were<text:s/>never<text:s/>simple</text:span><text:span text:style-name="T1311_4">—</text:span><text:span text:style-name="T1311_5">but<text:s/>curiosity<text:s/>pulled<text:s/>her<text:s/>to<text:s/>her<text:s/>feet.<text:s/>They<text:s/>walked<text:s/>in<text:s/>silence<text:s/>through<text:s/>the<text:s/>dew-laden<text:s/>grass,<text:s/>passing<text:s/>the<text:s/>stone<text:s/>paths<text:s/>and<text:s/>pools<text:s/>where<text:s/>other<text:s/>students<text:s/>practiced<text:s/>their<text:s/>unlearning.<text:s/>The<text:s/>air<text:s/>was<text:s/>thick<text:s/>with<text:s/>stillness,<text:s/>as<text:s/>though<text:s/>the<text:s/>world<text:s/>itself<text:s/>was<text:s/>holding<text:s/>its<text:s/>breath.</text:span></text:p>
        <text:p text:style-name="P1312"><text:span text:style-name="T1312_1">They<text:s/>stopped<text:s/>at<text:s/>a<text:s/>small<text:s/>clearing<text:s/>on<text:s/>the<text:s/>edge<text:s/>of<text:s/>the<text:s/>grounds,<text:s/>where<text:s/>a<text:s/>lone<text:s/>butterfly<text:s/>struggled<text:s/>on<text:s/>the<text:s/>ground.<text:s/>Its<text:s/>wings<text:s/>were<text:s/>half-formed,<text:s/>damp<text:s/>and<text:s/>fragile,<text:s/>its<text:s/>body<text:s/>still<text:s/>trembling<text:s/>from<text:s/>the<text:s/>effort<text:s/>of<text:s/>breaking<text:s/>free<text:s/>from<text:s/>its<text:s/>chrysalis.<text:s/>It<text:s/>flapped<text:s/>weakly,<text:s/>trying<text:s/>to<text:s/>lift<text:s/>into<text:s/>the<text:s/>air,<text:s/>but<text:s/>only<text:s/>managed<text:s/>to<text:s/>drag<text:s/>itself<text:s/>across<text:s/>the<text:s/>dirt.</text:span></text:p>
        <text:p text:style-name="P1313"><text:span text:style-name="T1313_1">Eryn<text:s/>crouched,<text:s/>a<text:s/>pang<text:s/>of<text:s/>sympathy<text:s/>rising<text:s/>in<text:s/>her<text:s/>chest.<text:s/></text:span><text:span text:style-name="T1313_2">“It<text:s/>can’t<text:s/>fly,”<text:s/>she<text:s/>murmured.</text:span></text:p>
        <text:p text:style-name="P1314"><text:span text:style-name="T1314_1">The<text:s/>Abbot</text:span><text:span text:style-name="T1314_2">’s<text:s/>voice<text:s/>was<text:s/>gentle<text:s/>but<text:s/>steady.<text:s/>“No,<text:s/>not<text:s/>yet.<text:s/>It<text:s/>needs<text:s/>time.<text:s/>Its<text:s/>wings<text:s/>are<text:s/>too<text:s/>soft.”</text:span></text:p>
        <text:p text:style-name="P1315"><text:span text:style-name="T1315_1">She<text:s/>reached<text:s/>out<text:s/>a<text:s/>hand,<text:s/>instinctively<text:s/>wanting<text:s/>to<text:s/>help,<text:s/>but<text:s/>the<text:s/>Abbot<text:s/>stopped<text:s/>her<text:s/>with<text:s/>a<text:s/>raised<text:s/>palm.</text:span></text:p>
        <text:p text:style-name="P1316"><text:span text:style-name="T1316_1">“If<text:s/>you<text:s/>pick<text:s/>it<text:s/>up<text:s/>now,”<text:s/>he<text:s/>said,<text:s/>“and<text:s/>carry<text:s/>it<text:s/>into<text:s/>the<text:s/>air,<text:s/>it<text:s/>will<text:s/>fall.<text:s/>Worse<text:s/>still,<text:s/>its<text:s/>wings<text:s/>will<text:s/>never<text:s/>strengthen.<text:s/>It<text:s/>needs<text:s/>the<text:s/>struggle.<text:s/>Only<text:s/>through<text:s/>it<text:s/>will<text:s/>the<text:s/>butterfly<text:s/>become<text:s/>what<text:s/>it<text:s/>is<text:s/>meant<text:s/>to<text:s/>be.”</text:span></text:p>
        <text:p text:style-name="P1317"><text:span text:style-name="T1317_1">Eryn<text:s/>drew<text:s/>back,<text:s/>swallowing.<text:s/>She<text:s/>could<text:s/>feel<text:s/>the<text:s/>sting<text:s/>behind<text:s/>his<text:s/>words<text:s/>before<text:s/>he<text:s/>even<text:s/>spoke<text:s/>them<text:s/>aloud.</text:span></text:p>
        <text:p text:style-name="P1318"><text:span text:style-name="T1318_1">The<text:s/>Abbot<text:s/>continued,<text:s/>his<text:s/>tone<text:s/>even.<text:s/></text:span><text:span text:style-name="T1318_2">“You<text:s/>tried<text:s/>to<text:s/>do<text:s/>something<text:s/>before<text:s/>your<text:s/>own<text:s/>wings<text:s/>had<text:s/>formed.”</text:span></text:p>
        <text:p text:style-name="P1319"><text:span text:style-name="T1319_1">Eryn</text:span><text:span text:style-name="T1319_2">’s<text:s/>throat<text:s/>tightened.<text:s/>The<text:s/>image<text:s/>of<text:s/>the<text:s/>dying<text:s/>child<text:s/>at<text:s/>the<text:s/>Master<text:s/>Herbalist’s<text:s/>flooded<text:s/>back</text:span><text:span text:style-name="T1319_3">—</text:span><text:span text:style-name="T1319_4">her<text:s/>frantic<text:s/>hands,<text:s/>her<text:s/>desperate<text:s/>prayers,<text:s/>the<text:s/>sickening<text:s/>realization<text:s/>that<text:s/>nothing<text:s/>she<text:s/>did<text:s/>worked.<text:s/>The<text:s/>memory<text:s/>burned<text:s/>behind<text:s/>her<text:s/>eyes.</text:span></text:p>
        <text:p text:style-name="P1320"><text:span text:style-name="T1320_1">“I<text:s/>thought<text:s/>I<text:s/>could<text:s/>help,”<text:s/>she<text:s/>whispered.<text:s/>“I<text:s/>thought</text:span><text:span text:style-name="T1320_2">—</text:span><text:span text:style-name="T1320_3">if<text:s/>I<text:s/>tried<text:s/>hard<text:s/>enough</text:span><text:span text:style-name="T1320_4">—</text:span><text:span text:style-name="T1320_5">”</text:span></text:p>
        <text:p text:style-name="P1321"><text:span text:style-name="T1321_1">The<text:s/>Abbot<text:s/>knelt<text:s/>beside<text:s/>her,<text:s/>his<text:s/>age-worn<text:s/>knees<text:s/>creaking,<text:s/>but<text:s/>his<text:s/>presence<text:s/>grounded,<text:s/>calm.</text:span></text:p>
        <text:p text:style-name="P1322"><text:span text:style-name="T1322_1">“You<text:s/>believed<text:s/>that<text:s/>sheer<text:s/>will<text:s/>could<text:s/>replace<text:s/>readiness.<text:s/>That<text:s/>compassion<text:s/>alone<text:s/>was<text:s/>enough.”<text:s/>He<text:s/>tilted<text:s/>his<text:s/>head,<text:s/>watching<text:s/>the<text:s/>butterfly<text:s/>still<text:s/>struggling<text:s/>to<text:s/>unfold<text:s/>its<text:s/>wings.<text:s/>“But<text:s/>even<text:s/>the<text:s/>deepest<text:s/>compassion<text:s/>cannot<text:s/>force<text:s/>what<text:s/>is<text:s/>not<text:s/>yet<text:s/>possible.”</text:span></text:p>
        <text:p text:style-name="P1323"><text:span text:style-name="T1323_1">Eryn<text:s/>felt<text:s/>the<text:s/>old<text:s/>guilt<text:s/>rise,<text:s/>hot<text:s/>and<text:s/>relentless.<text:s/></text:span><text:span text:style-name="T1323_2">“So<text:s/>I<text:s/>failed<text:s/>because<text:s/>I<text:s/>was<text:s/>weak.”</text:span></text:p>
        <text:p text:style-name="P1324"><text:span text:style-name="T1324_1">“No,”<text:s/>the<text:s/>Abbot<text:s/>corrected,<text:s/>his<text:s/>voice<text:s/>sharp<text:s/>enough<text:s/>to<text:s/>cut<text:s/>through<text:s/>her<text:s/>self-condemnation.<text:s/>“You<text:s/>failed<text:s/>because<text:s/>you<text:s/>asked<text:s/>something<text:s/>of<text:s/>yourself<text:s/>that<text:s/>was<text:s/>beyond<text:s/>your<text:s/>strength.<text:s/>A<text:s/>skill<text:s/>that<text:s/>comes<text:s/>in<text:s/>time,<text:s/>yes,<text:s/>but<text:s/>not<text:s/>then.<text:s/>And<text:s/>in<text:s/>doing<text:s/>so,<text:s/>you<text:s/>added<text:s/>a<text:s/>burden<text:s/>to<text:s/>your<text:s/>heart<text:s/>that<text:s/>was<text:s/>never<text:s/>meant<text:s/>to<text:s/>be<text:s/>there.”</text:span></text:p>
        <text:p text:style-name="P1325"><text:span text:style-name="T1325_1">Eryn<text:s/>pressed<text:s/>her<text:s/>hands<text:s/>into<text:s/>the<text:s/>grass,<text:s/>willing<text:s/>the<text:s/>tears<text:s/>to<text:s/>stay<text:s/>down.<text:s/></text:span><text:span text:style-name="T1325_2">“But<text:s/>the<text:s/>child<text:s/>still<text:s/>died.”</text:span></text:p>
        <text:p text:style-name="P1326"><text:span text:style-name="T1326_1">The<text:s/>Abbot<text:s/>nodded,<text:s/>his<text:s/>face<text:s/>somber.<text:s/></text:span><text:span text:style-name="T1326_2">“Yes.<text:s/>And<text:s/>that<text:s/>loss<text:s/>is<text:s/>real.<text:s/>But<text:s/>the<text:s/>grief<text:s/>you<text:s/>carry<text:s/>is<text:s/>tangled<text:s/>with<text:s/>the<text:s/>belief<text:s/>that<text:s/>you<text:s/>should<text:s/>have<text:s/>been<text:s/>able<text:s/>to<text:s/>stop<text:s/>it.<text:s/>That<text:s/>is<text:s/>the<text:s/>heavier<text:s/>burden.”</text:span></text:p>
        <text:p text:style-name="P1327"><text:span text:style-name="T1327_1">He<text:s/>gestured<text:s/>to<text:s/>the<text:s/>butterfly<text:s/>again.<text:s/>It<text:s/>was<text:s/>still<text:s/>struggling<text:s/>but<text:s/>had<text:s/>managed<text:s/>to<text:s/>lift<text:s/>its<text:s/>body<text:s/>upright,<text:s/>its<text:s/>wings<text:s/>catching<text:s/>more<text:s/>of<text:s/>the<text:s/>morning<text:s/>light,<text:s/>drying<text:s/>bit<text:s/>by<text:s/>bit.</text:span></text:p>
        <text:p text:style-name="P1328"><text:span text:style-name="T1328_1">“Would<text:s/>you<text:s/>blame<text:s/>this<text:s/>creature<text:s/>for<text:s/>not<text:s/>flying<text:s/>yet?<text:s/>For<text:s/>not<text:s/>being<text:s/>strong<text:s/>enough<text:s/>now?”</text:span></text:p>
        <text:p text:style-name="P1329"><text:span text:style-name="T1329_1">Eryn<text:s/>shook<text:s/>her<text:s/>head.</text:span></text:p>
        <text:p text:style-name="P1330"><text:span text:style-name="T1330_1">“Then<text:s/>why<text:s/>blame<text:s/>yourself?”<text:s/>His<text:s/>gaze<text:s/>was<text:s/>kind<text:s/>but<text:s/>unwavering.<text:s/>“You<text:s/>were<text:s/>still<text:s/>in<text:s/>your<text:s/>chrysalis<text:s/>then,<text:s/>Eryn.<text:s/>Still<text:s/>forming.<text:s/>No<text:s/>one<text:s/>faults<text:s/>the<text:s/>butterfly<text:s/>for<text:s/>not<text:s/>flying<text:s/>before<text:s/>its<text:s/>time.”</text:span></text:p>
        <text:p text:style-name="P1331"><text:span text:style-name="T1331_1">A<text:s/>deep<text:s/>ache<text:s/>swelled<text:s/>in<text:s/>her<text:s/>chest</text:span><text:span text:style-name="T1331_2">—</text:span><text:span text:style-name="T1331_3">a<text:s/>mix<text:s/>of<text:s/>shame,<text:s/>sadness,<text:s/>and<text:s/>something<text:s/>softer<text:s/>beneath.<text:s/>A<text:s/>loosening.</text:span></text:p>
        <text:p text:style-name="P1332"><text:span text:style-name="T1332_1">“But<text:s/>I<text:s/>tried<text:s/>so<text:s/>hard,”<text:s/>she<text:s/>whispered,<text:s/>her<text:s/>voice<text:s/>cracking.</text:span></text:p>
        <text:p text:style-name="P1333"><text:span text:style-name="T1333_1">“And<text:s/>that<text:s/>was<text:s/>enough,”<text:s/>the<text:s/>Abbot<text:s/>said<text:s/>gently.<text:s/>“The<text:s/>effort,<text:s/>the<text:s/>love</text:span><text:span text:style-name="T1333_2">—</text:span><text:span text:style-name="T1333_3">that<text:s/>was<text:s/>real.<text:s/>But<text:s/>it<text:s/>does<text:s/>not<text:s/>mean<text:s/>you<text:s/>had<text:s/>the<text:s/>power<text:s/>to<text:s/>change<text:s/>the<text:s/>outcome.<text:s/>And<text:s/>that<text:s/>is<text:s/>where<text:s/>the<text:s/>unlearning<text:s/>begins</text:span><text:span text:style-name="T1333_4">—</text:span><text:span text:style-name="T1333_5">not<text:s/>in<text:s/>forgetting<text:s/>the<text:s/>love,<text:s/>but<text:s/>in<text:s/>releasing<text:s/>the<text:s/>belief<text:s/>that<text:s/>love<text:s/>alone<text:s/>can<text:s/>override<text:s/>the<text:s/>natural<text:s/>order.”</text:span></text:p>
        <text:p text:style-name="P1334"><text:span text:style-name="T1334_1">They<text:s/>sat<text:s/>in<text:s/>silence<text:s/>for<text:s/>a<text:s/>moment,<text:s/>Eryn<text:s/>watching<text:s/>the<text:s/>butterfly<text:s/>inch<text:s/>forward,<text:s/>its<text:s/>wings<text:s/>now<text:s/>shimmering<text:s/>in<text:s/>the<text:s/>sun,<text:s/>still<text:s/>fragile<text:s/>but<text:s/>fuller,<text:s/>stronger.</text:span></text:p>
        <text:p text:style-name="P1335"><text:span text:style-name="T1335_1">“I<text:s/>wanted<text:s/>to<text:s/>be<text:s/>more<text:s/>than<text:s/>I<text:s/>was,”<text:s/>Eryn<text:s/>said<text:s/>finally,<text:s/>her<text:s/>voice<text:s/>hollow.</text:span></text:p>
        <text:p text:style-name="P1336"><text:span text:style-name="T1336_1">The<text:s/>Abbot<text:s/>chuckled<text:s/>softly.<text:s/></text:span><text:span text:style-name="T1336_2">“We<text:s/>all<text:s/>do.<text:s/>But<text:s/>growth<text:s/>is<text:s/>not<text:s/>a<text:s/>leap.<text:s/>It<text:s/>is<text:s/>a<text:s/>becoming.<text:s/>And<text:s/>sometimes,<text:s/>the<text:s/>deepest<text:s/>strength<text:s/>is<text:s/>in<text:s/>knowing<text:s/>when<text:s/>we<text:s/>are<text:s/>not<text:s/>yet<text:s/>ready.”</text:span></text:p>
        <text:p text:style-name="P1337"><text:span text:style-name="T1337_1">He<text:s/>stood,<text:s/>brushing<text:s/>dust<text:s/>from<text:s/>his<text:s/>robes.<text:s/></text:span><text:span text:style-name="T1337_2">“You<text:s/>will<text:s/>one<text:s/>day<text:s/>have<text:s/>the<text:s/>strength<text:s/>to<text:s/>heal<text:s/>a<text:s/>child<text:s/>like<text:s/>that.<text:s/>But<text:s/>only<text:s/>when<text:s/>your<text:s/>own<text:s/>wings<text:s/>are<text:s/>ready.”</text:span></text:p>
        <text:p text:style-name="P1338"><text:span text:style-name="T1338_1">Eryn<text:s/>watched<text:s/>the<text:s/>butterfly<text:s/>as<text:s/>it<text:s/>flapped<text:s/>its<text:s/>wings<text:s/>again,<text:s/>lifting<text:s/>slightly<text:s/>off<text:s/>the<text:s/>ground<text:s/>for<text:s/>the<text:s/>first<text:s/>time<text:s/>before<text:s/>falling<text:s/>back.</text:span></text:p>
        <text:p text:style-name="P1339"><text:span text:style-name="T1339_1">Still,<text:s/>it<text:s/>was<text:s/>closer<text:s/>than<text:s/>before.</text:span></text:p>
        <text:p text:style-name="P1340"/>
        <text:p text:style-name="P1341"><text:span text:style-name="T1341_1">The<text:s/>Lesson</text:span><text:span text:style-name="T1341_2">’s<text:s/>Impact<text:s/>on<text:s/>Eryn</text:span></text:p>
        <text:p text:style-name="P1342"><text:span text:style-name="T1342_1">As<text:s/>Eryn<text:s/>walked<text:s/>back<text:s/>to<text:s/>her<text:s/>quarters,<text:s/>the<text:s/>Abbot</text:span><text:span text:style-name="T1342_2">’s<text:s/>words<text:s/>echoed<text:s/>in<text:s/>her<text:s/>mind</text:span><text:span text:style-name="T1342_3">—</text:span><text:span text:style-name="T1342_4">not<text:s/>with<text:s/>the<text:s/>sting<text:s/>of<text:s/>judgment<text:s/>but<text:s/>with<text:s/>an<text:s/>unexpected<text:s/>softness.</text:span></text:p>
        <text:p text:style-name="P1343"><text:span text:style-name="T1343_1">I<text:s/>was<text:s/>still<text:s/>in<text:s/>my<text:s/>chrysalis.</text:span></text:p>
        <text:p text:style-name="P1344"><text:span text:style-name="T1344_1">The<text:s/>crushing<text:s/>guilt<text:s/>she<text:s/>had<text:s/>carried</text:span><text:span text:style-name="T1344_2">—</text:span><text:span text:style-name="T1344_3">the<text:s/>belief<text:s/>that<text:s/>she<text:s/>had<text:s/>failed<text:s/>because<text:s/>she<text:s/>wasn</text:span><text:span text:style-name="T1344_4">’t<text:s/>enough</text:span><text:span text:style-name="T1344_5">—</text:span><text:span text:style-name="T1344_6">shifted,<text:s/>just<text:s/>a<text:s/>little.<text:s/>It<text:s/>didn’t<text:s/>erase<text:s/>the<text:s/>grief,<text:s/>but<text:s/>it<text:s/>lessened<text:s/>the<text:s/>weight<text:s/>of<text:s/>her<text:s/>self-condemnation.<text:s/>For<text:s/>the<text:s/>first<text:s/>time,<text:s/>she<text:s/>wondered<text:s/>if<text:s/>she<text:s/>could<text:s/>mourn<text:s/>the<text:s/>child’s<text:s/>death<text:s/>without<text:s/>branding<text:s/>it<text:s/>as<text:s/>her<text:s/>personal<text:s/>failure.</text:span></text:p>
        <text:p text:style-name="P1345"><text:span text:style-name="T1345_1">She<text:s/>thought<text:s/>of<text:s/>the<text:s/>butterfly<text:s/>again,<text:s/>struggling,<text:s/>fragile,<text:s/>but<text:s/>inevitable<text:s/>in<text:s/>its<text:s/>becoming.</text:span></text:p>
        <text:p text:style-name="P1346"><text:span text:style-name="T1346_1">I<text:s/>am<text:s/>still<text:s/>forming,</text:span><text:span text:style-name="T1346_2"><text:s/>she<text:s/>realized.</text:span></text:p>
        <text:p text:style-name="P1347"><text:span text:style-name="T1347_1">And<text:s/>that,<text:s/>somehow,<text:s/>was<text:s/>enough.</text:span><text:bookmark-start text:name="Butterfly_Metamorphosis"/></text:p>
        <text:p text:style-name="P1348"><text:span text:style-name="T1348_1">Butterfly<text:s/>Metamorphosis</text:span><text:bookmark-end text:name="Butterfly_Metamorphosis"/></text:p>
        <text:p text:style-name="P1349"><text:span text:style-name="T1349_1">The<text:s/>Lesson<text:s/>of<text:s/>the<text:s/>Butterfly</text:span></text:p>
        <text:p text:style-name="P1350"><text:span text:style-name="T1350_1">The<text:s/>garden<text:s/>was<text:s/>unlike<text:s/>any<text:s/>other<text:s/>within<text:s/>the<text:s/>School<text:s/>of<text:s/>Unlearning.<text:s/>It<text:s/>lay<text:s/>tucked<text:s/>away<text:s/>in<text:s/>a<text:s/>secluded<text:s/>grove,<text:s/>far<text:s/>from<text:s/>the<text:s/>usual<text:s/>paths<text:s/>Eryn<text:s/>took<text:s/>for<text:s/>her<text:s/>lessons.<text:s/>Here,<text:s/>the<text:s/>air<text:s/>was<text:s/>warmer,<text:s/>almost<text:s/>shimmering<text:s/>with<text:s/>life,<text:s/>and<text:s/>delicate<text:s/>wildflowers<text:s/>stretched<text:s/>toward<text:s/>shafts<text:s/>of<text:s/>golden<text:s/>light<text:s/>filtering<text:s/>through<text:s/>the<text:s/>canopy<text:s/>above.<text:s/>The<text:s/>hum<text:s/>of<text:s/>insects<text:s/>and<text:s/>the<text:s/>soft<text:s/>whisper<text:s/>of<text:s/>wind<text:s/>filled<text:s/>the<text:s/>space<text:s/>with<text:s/>a<text:s/>quiet,<text:s/>breathing<text:s/>stillness.</text:span></text:p>
        <text:p text:style-name="P1351"><text:span text:style-name="T1351_1">Eryn<text:s/>stood<text:s/>at<text:s/>the<text:s/>edge<text:s/>of<text:s/>the<text:s/>clearing,<text:s/>arms<text:s/>crossed<text:s/>tightly,<text:s/>her<text:s/>gaze<text:s/>narrowed<text:s/>at<text:s/>the<text:s/>hooded<text:s/>figure<text:s/>who<text:s/>had<text:s/>led<text:s/>her<text:s/>here.</text:span></text:p>
        <text:p text:style-name="P1352"><text:span text:style-name="T1352_1">“Why<text:s/>did<text:s/>you<text:s/>bring<text:s/>me<text:s/>here?”<text:s/>she<text:s/>asked,<text:s/>the<text:s/>frustration<text:s/>in<text:s/>her<text:s/>voice<text:s/>barely<text:s/>masked.</text:span></text:p>
        <text:p text:style-name="P1353"><text:span text:style-name="T1353_1">The<text:s/>figure<text:s/>didn</text:span><text:span text:style-name="T1353_2">’t<text:s/>answer<text:s/>at<text:s/>first.<text:s/>Instead,<text:s/>they<text:s/>gestured<text:s/>toward<text:s/>a<text:s/>nearby<text:s/>branch<text:s/>where<text:s/>a<text:s/>small,<text:s/>pale<text:s/>chrysalis<text:s/>hung<text:s/>suspended,<text:s/>swaying<text:s/>gently<text:s/>in<text:s/>the<text:s/>breeze.<text:s/>It<text:s/>looked<text:s/>fragile,<text:s/>almost<text:s/>translucent,<text:s/>the<text:s/>sunlight<text:s/>revealing<text:s/>faint<text:s/>shadows<text:s/>twisting<text:s/>within.</text:span></text:p>
        <text:p text:style-name="P1354"><text:span text:style-name="T1354_1">“Have<text:s/>you<text:s/>ever<text:s/>thought,”<text:s/>the<text:s/>mentor<text:s/>began,<text:s/>their<text:s/>voice<text:s/>soft<text:s/>yet<text:s/>resonant,<text:s/>“why<text:s/>it<text:s/>was<text:s/>a<text:s/>butterfly<text:s/>that<text:s/>stung<text:s/>you?<text:s/>And<text:s/>not<text:s/>a<text:s/>grasshopper,<text:s/>or<text:s/>a<text:s/>ladybug?”</text:span></text:p>
        <text:p text:style-name="P1355"><text:span text:style-name="T1355_1">Eryn<text:s/>blinked,<text:s/>thrown<text:s/>by<text:s/>the<text:s/>question.<text:s/>She<text:s/>had<text:s/>asked<text:s/>herself<text:s/>that<text:s/>once,<text:s/>long<text:s/>ago,<text:s/>but<text:s/>the<text:s/>thought<text:s/>had<text:s/>been<text:s/>buried<text:s/>beneath<text:s/>everything<text:s/>else</text:span><text:span text:style-name="T1355_2">—</text:span><text:span text:style-name="T1355_3">guilt,<text:s/>loss,<text:s/>anger.</text:span></text:p>
        <text:p text:style-name="P1356"><text:span text:style-name="T1356_1">“No,”<text:s/>she<text:s/>muttered,<text:s/>eyes<text:s/>fixed<text:s/>on<text:s/>the<text:s/>cocoon.<text:s/>“I<text:s/>figured<text:s/>it<text:s/>didn’t<text:s/>matter.<text:s/>The<text:s/>sting<text:s/>was<text:s/>the<text:s/>point.”</text:span></text:p>
        <text:p text:style-name="P1357"><text:span text:style-name="T1357_1">The<text:s/>hooded<text:s/>figure<text:s/>stepped<text:s/>forward,<text:s/>their<text:s/>shadow<text:s/>falling<text:s/>long<text:s/>and<text:s/>thin<text:s/>across<text:s/>the<text:s/>earth.<text:s/></text:span><text:span text:style-name="T1357_2">“But<text:s/>it<text:s/>does<text:s/>matter.<text:s/>The<text:s/>butterfly<text:s/>is<text:s/>the<text:s/>perfect<text:s/>symbol<text:s/>of<text:s/>what<text:s/>you’re<text:s/>going<text:s/>through.<text:s/>And<text:s/>what<text:s/>is<text:s/>still<text:s/>to<text:s/>come.”</text:span></text:p>
        <text:p text:style-name="P1358"><text:span text:style-name="T1358_1">Eryn<text:s/>narrowed<text:s/>her<text:s/>eyes.<text:s/></text:span><text:span text:style-name="T1358_2">“Let<text:s/>me<text:s/>guess,<text:s/>you’re<text:s/>going<text:s/>to<text:s/>tell<text:s/>me<text:s/>some<text:s/>grand<text:s/>fable<text:s/>now?<text:s/>About<text:s/>how<text:s/>I’m<text:s/>like<text:s/>that<text:s/>cocoon</text:span><text:span text:style-name="T1358_3">—</text:span><text:span text:style-name="T1358_4">wrapped<text:s/>up,<text:s/>waiting<text:s/>to<text:s/>become<text:s/>something<text:s/>better?”</text:span></text:p>
        <text:p text:style-name="P1359"><text:span text:style-name="T1359_1">The<text:s/>figure<text:s/>chuckled<text:s/>softly.<text:s/></text:span><text:span text:style-name="T1359_2">“Not<text:s/>a<text:s/>fable.<text:s/>A<text:s/>truth.<text:s/>But<text:s/>not<text:s/>the<text:s/>one<text:s/>you<text:s/>expect.”</text:span></text:p>
        <text:p text:style-name="P1360"><text:span text:style-name="T1360_1">They<text:s/>reached<text:s/>out<text:s/>and,<text:s/>with<text:s/>surprising<text:s/>gentleness,<text:s/>cupped<text:s/>the<text:s/>air<text:s/>just<text:s/>below<text:s/>the<text:s/>chrysalis,<text:s/>careful<text:s/>not<text:s/>to<text:s/>disturb<text:s/>it.<text:s/></text:span><text:span text:style-name="T1360_2">“The<text:s/>butterfly<text:s/>doesn’t<text:s/>transform<text:s/>because<text:s/>it<text:s/>wants<text:s/>to.<text:s/>It<text:s/>transforms<text:s/>because<text:s/>it<text:s/>must.<text:s/>And<text:s/>it<text:s/>suffers<text:s/>in<text:s/>the<text:s/>process.”</text:span></text:p>
        <text:p text:style-name="P1361"><text:span text:style-name="T1361_1">Eryn<text:s/>crossed<text:s/>her<text:s/>arms<text:s/>tighter,<text:s/>defensive.<text:s/></text:span><text:span text:style-name="T1361_2">“So<text:s/>what?<text:s/>I’m<text:s/>supposed<text:s/>to<text:s/>be<text:s/>grateful<text:s/>I’m<text:s/>trapped<text:s/>in<text:s/>this</text:span><text:span text:style-name="T1361_3">—</text:span><text:span text:style-name="T1361_4">this<text:s/>cocoon?<text:s/>Waiting<text:s/>to<text:s/>be<text:s/>torn<text:s/>apart<text:s/>and<text:s/>rebuilt?”</text:span></text:p>
        <text:p text:style-name="P1362"><text:span text:style-name="T1362_1">The<text:s/>figure<text:s/>didn</text:span><text:span text:style-name="T1362_2">’t<text:s/>answer<text:s/>immediately.<text:s/>Instead,<text:s/>they<text:s/>began<text:s/>to<text:s/>speak<text:s/>in<text:s/>a<text:s/>measured,<text:s/>calm<text:s/>tone,<text:s/>outlining<text:s/>the<text:s/>stages<text:s/>of<text:s/>the<text:s/>butterfly’s<text:s/>metamorphosis.</text:span></text:p>
        <text:p text:style-name="P1363"><text:span text:style-name="T1363_1">“First,<text:s/>there<text:s/>is<text:s/>the<text:s/>egg,”<text:s/>they<text:s/>said.<text:s/>“Fragile.<text:s/>Pure<text:s/>potential.<text:s/>A<text:s/>single<text:s/>spark<text:s/>of<text:s/>life,<text:s/>vulnerable<text:s/>and<text:s/>unknowing.<text:s/>That<text:s/>was<text:s/>you,<text:s/>once.<text:s/>In<text:s/>the<text:s/>village.<text:s/>Before<text:s/>the<text:s/>flood.<text:s/>Before<text:s/>the<text:s/>sting.”</text:span></text:p>
        <text:p text:style-name="P1364"><text:span text:style-name="T1364_1">Eryn</text:span><text:span text:style-name="T1364_2">’s<text:s/>jaw<text:s/>tightened,<text:s/>but<text:s/>she<text:s/>said<text:s/>nothing.</text:span></text:p>
        <text:p text:style-name="P1365"><text:span text:style-name="T1365_1">“Then<text:s/>comes<text:s/>the<text:s/>caterpillar,”<text:s/>the<text:s/>mentor<text:s/>continued.<text:s/>“It<text:s/>hatches<text:s/>hungry,<text:s/>devouring<text:s/>everything<text:s/>around<text:s/>it.<text:s/>It<text:s/>grows<text:s/>quickly,<text:s/>obsessively.<text:s/>It<text:s/>doesn’t<text:s/>know<text:s/>why</text:span><text:span text:style-name="T1365_2">—</text:span><text:span text:style-name="T1365_3">only<text:s/>that<text:s/>it<text:s/>must.<text:s/>That<text:s/>was<text:s/>you,<text:s/>too,<text:s/>when<text:s/>you<text:s/>first<text:s/>realized<text:s/>your<text:s/>gifts.<text:s/>Consuming<text:s/>knowledge,<text:s/>grasping<text:s/>at<text:s/>answers,<text:s/>trying<text:s/>to<text:s/>make<text:s/>sense<text:s/>of<text:s/>the<text:s/>dreams,<text:s/>the<text:s/>visions,<text:s/>the<text:s/>Twilight<text:s/>Eye.”</text:span></text:p>
        <text:p text:style-name="P1366"><text:span text:style-name="T1366_1">Eryn<text:s/>looked<text:s/>away,<text:s/>her<text:s/>throat<text:s/>tightening.<text:s/>She<text:s/>hated<text:s/>how<text:s/>much<text:s/>the<text:s/>words<text:s/>struck<text:s/>home.</text:span></text:p>
        <text:p text:style-name="P1367"><text:span text:style-name="T1367_1">“The<text:s/>next<text:s/>stage,”<text:s/>the<text:s/>figure<text:s/>said,<text:s/>gesturing<text:s/>to<text:s/>the<text:s/>chrysalis,<text:s/>“is<text:s/>the<text:s/>hardest.<text:s/>The<text:s/>chrysalis.<text:s/>The<text:s/>pupa.”</text:span></text:p>
        <text:p text:style-name="P1368"><text:span text:style-name="T1368_1">Their<text:s/>voice<text:s/>softened.<text:s/></text:span><text:span text:style-name="T1368_2">“This<text:s/>is<text:s/>the<text:s/>stage<text:s/>of<text:s/>death.<text:s/>The<text:s/>caterpillar<text:s/>dissolves<text:s/>completely<text:s/>inside<text:s/>the<text:s/>cocoon.<text:s/>Its<text:s/>body<text:s/>breaks<text:s/>down<text:s/>into<text:s/>formlessness</text:span><text:span text:style-name="T1368_3">—</text:span><text:span text:style-name="T1368_4">nothing<text:s/>of<text:s/>what<text:s/>it<text:s/>was<text:s/>remains.<text:s/>It<text:s/>doesn’t<text:s/>sleep<text:s/>in<text:s/>there,<text:s/>Eryn.<text:s/>It<text:s/>dies.<text:s/>And<text:s/>from<text:s/>that<text:s/>death,<text:s/>something<text:s/>new<text:s/>is<text:s/>built.”</text:span></text:p>
        <text:p text:style-name="P1369"><text:span text:style-name="T1369_1">The<text:s/>weight<text:s/>of<text:s/>the<text:s/>words<text:s/>pressed<text:s/>into<text:s/>Eryn</text:span><text:span text:style-name="T1369_2">’s<text:s/>chest<text:s/>like<text:s/>a<text:s/>stone.<text:s/>“So<text:s/>that’s<text:s/>what<text:s/>I’m<text:s/>doing<text:s/>now?”<text:s/>she<text:s/>asked,<text:s/>bitter.<text:s/>“Dying?”</text:span></text:p>
        <text:p text:style-name="P1370"><text:span text:style-name="T1370_1">“In<text:s/>a<text:s/>way,”<text:s/>the<text:s/>figure<text:s/>admitted.<text:s/>“But<text:s/>not<text:s/>in<text:s/>the<text:s/>way<text:s/>you<text:s/>think.<text:s/>You’re<text:s/>dissolving</text:span><text:span text:style-name="T1370_2">—</text:span><text:span text:style-name="T1370_3">not<text:s/>your<text:s/>body,<text:s/>but<text:s/>your<text:s/>self.<text:s/>The<text:s/>old<text:s/>beliefs,<text:s/>the<text:s/>burdens,<text:s/>the<text:s/>guilt<text:s/>that’s<text:s/>defined<text:s/>you.<text:s/>They’re<text:s/>breaking<text:s/>down.<text:s/>And<text:s/>yes,<text:s/>it<text:s/>feels<text:s/>like<text:s/>death.”</text:span></text:p>
        <text:p text:style-name="P1371"><text:span text:style-name="T1371_1">Eryn<text:s/>clenched<text:s/>her<text:s/>fists.<text:s/></text:span><text:span text:style-name="T1371_2">“And<text:s/>what<text:s/>if<text:s/>I<text:s/>don’t<text:s/>want<text:s/>to?<text:s/>What<text:s/>if<text:s/>I<text:s/>liked<text:s/>who<text:s/>I<text:s/>was<text:s/>before<text:s/>all<text:s/>this?”</text:span></text:p>
        <text:p text:style-name="P1372"><text:span text:style-name="T1372_1">The<text:s/>hooded<text:s/>figure<text:s/>turned<text:s/>fully<text:s/>to<text:s/>face<text:s/>her,<text:s/>their<text:s/>voice<text:s/>gentle<text:s/>but<text:s/>unyielding.<text:s/></text:span><text:span text:style-name="T1372_2">“Then<text:s/>you<text:s/>will<text:s/>stay<text:s/>trapped<text:s/>in<text:s/>this<text:s/>chrysalis<text:s/>forever,<text:s/>neither<text:s/>living<text:s/>nor<text:s/>dead.<text:s/>Change<text:s/>isn’t<text:s/>about<text:s/>desire</text:span><text:span text:style-name="T1372_3">—</text:span><text:span text:style-name="T1372_4">it’s<text:s/>about<text:s/>necessity.”</text:span></text:p>
        <text:p text:style-name="P1373"><text:span text:style-name="T1373_1">The<text:s/>cocoon<text:s/>above<text:s/>them<text:s/>shifted,<text:s/>and<text:s/>a<text:s/>small<text:s/>crack<text:s/>appeared<text:s/>along<text:s/>its<text:s/>surface.<text:s/>Eryn</text:span><text:span text:style-name="T1373_2">’s<text:s/>gaze<text:s/>snapped<text:s/>to<text:s/>it<text:s/>as<text:s/>thin,<text:s/>delicate<text:s/>legs<text:s/>began<text:s/>to<text:s/>push<text:s/>through<text:s/>the<text:s/>fragile<text:s/>shell.</text:span></text:p>
        <text:p text:style-name="P1374"><text:span text:style-name="T1374_1">“The<text:s/>butterfly<text:s/>must<text:s/>fight<text:s/>its<text:s/>way<text:s/>out,”<text:s/>the<text:s/>mentor<text:s/>said.<text:s/>“It<text:s/>struggles,<text:s/>alone,<text:s/>tearing<text:s/>through<text:s/>what<text:s/>once<text:s/>protected<text:s/>it.<text:s/>And<text:s/>when<text:s/>it<text:s/>emerges,<text:s/>its<text:s/>wings<text:s/>are<text:s/>soft,<text:s/>wet,<text:s/>useless.<text:s/>It<text:s/>can’t<text:s/>fly.<text:s/>It<text:s/>must<text:s/>wait,<text:s/>letting<text:s/>its<text:s/>wings<text:s/>dry<text:s/>in<text:s/>the<text:s/>sun,<text:s/>feeling<text:s/>the<text:s/>weight<text:s/>of<text:s/>its<text:s/>new<text:s/>body,<text:s/>before<text:s/>it<text:s/>can<text:s/>lift<text:s/>itself<text:s/>into<text:s/>the<text:s/>air.”</text:span></text:p>
        <text:p text:style-name="P1375"><text:span text:style-name="T1375_1">Eryn<text:s/>watched<text:s/>as<text:s/>the<text:s/>butterfly<text:s/>broke<text:s/>free,<text:s/>trembling<text:s/>and<text:s/>fragile<text:s/>on<text:s/>the<text:s/>branch.<text:s/>Its<text:s/>wings<text:s/>shimmered,<text:s/>translucent<text:s/>and<text:s/>weak.</text:span></text:p>
        <text:p text:style-name="P1376"><text:span text:style-name="T1376_1">“And<text:s/>then?”<text:s/>she<text:s/>whispered.</text:span></text:p>
        <text:p text:style-name="P1377"><text:span text:style-name="T1377_1">The<text:s/>figure</text:span><text:span text:style-name="T1377_2">’s<text:s/>voice<text:s/>softened<text:s/>further.<text:s/>“Then,<text:s/>when<text:s/>it’s<text:s/>ready,<text:s/>it<text:s/>flies.<text:s/>But<text:s/>it<text:s/>carries<text:s/>the<text:s/>memory<text:s/>of<text:s/>its<text:s/>struggle<text:s/>in<text:s/>its<text:s/>wings.<text:s/>Every<text:s/>beat<text:s/>of<text:s/>those<text:s/>wings<text:s/>is<text:s/>a<text:s/>reminder<text:s/>of<text:s/>what<text:s/>it<text:s/>survived.”</text:span></text:p>
        <text:p text:style-name="P1378"><text:span text:style-name="T1378_1">Eryn<text:s/>swallowed<text:s/>hard,<text:s/>her<text:s/>throat<text:s/>tight.<text:s/>She<text:s/>didn</text:span><text:span text:style-name="T1378_2">’t<text:s/>want<text:s/>to<text:s/>admit<text:s/>it,<text:s/>but<text:s/>the<text:s/>metaphor<text:s/>had<text:s/>sunk<text:s/>deep<text:s/>into<text:s/>her<text:s/>bones.</text:span></text:p>
        <text:p text:style-name="P1379"><text:span text:style-name="T1379_1">“So<text:s/>which<text:s/>part<text:s/>am<text:s/>I<text:s/>in?”<text:s/>she<text:s/>asked,<text:s/>voice<text:s/>low.</text:span></text:p>
        <text:p text:style-name="P1380"><text:span text:style-name="T1380_1">The<text:s/>figure</text:span><text:span text:style-name="T1380_2">’s<text:s/>head<text:s/>tilted<text:s/>slightly,<text:s/>as<text:s/>if<text:s/>considering.<text:s/>“You’re<text:s/>still<text:s/>in<text:s/>the<text:s/>chrysalis.<text:s/>Dissolving.<text:s/>Fighting<text:s/>it,<text:s/>yes</text:span><text:span text:style-name="T1380_3">—</text:span><text:span text:style-name="T1380_4">but<text:s/>it’s<text:s/>happening<text:s/>all<text:s/>the<text:s/>same.”</text:span></text:p>
        <text:p text:style-name="P1381"><text:span text:style-name="T1381_1">Eryn</text:span><text:span text:style-name="T1381_2">’s<text:s/>shoulders<text:s/>sagged.<text:s/>“And<text:s/>if<text:s/>I’m<text:s/>not<text:s/>strong<text:s/>enough<text:s/>to<text:s/>come<text:s/>out<text:s/>the<text:s/>other<text:s/>side?”</text:span></text:p>
        <text:p text:style-name="P1382"><text:span text:style-name="T1382_1">There<text:s/>was<text:s/>a<text:s/>pause,<text:s/>then<text:s/>the<text:s/>mentor<text:s/>spoke<text:s/>again,<text:s/>their<text:s/>voice<text:s/>barely<text:s/>more<text:s/>than<text:s/>a<text:s/>whisper.<text:s/></text:span><text:span text:style-name="T1382_2">“The<text:s/>butterfly<text:s/>doesn’t<text:s/>know<text:s/>if<text:s/>it<text:s/>will<text:s/>survive<text:s/>the<text:s/>change.<text:s/>It<text:s/>simply<text:s/>does<text:s/>what<text:s/>it<text:s/>must.”</text:span></text:p>
        <text:p text:style-name="P1383"><text:span text:style-name="T1383_1">The<text:s/>silence<text:s/>that<text:s/>followed<text:s/>was<text:s/>heavy<text:s/>but<text:s/>not<text:s/>cruel.<text:s/>Eryn<text:s/>stared<text:s/>at<text:s/>the<text:s/>butterfly<text:s/>as<text:s/>it<text:s/>flexed<text:s/>its<text:s/>damp<text:s/>wings,<text:s/>its<text:s/>body<text:s/>still<text:s/>trembling<text:s/>with<text:s/>the<text:s/>memory<text:s/>of<text:s/>its<text:s/>struggle.</text:span></text:p>
        <text:p text:style-name="P1384"><text:span text:style-name="T1384_1">“And<text:s/>the<text:s/>sting?”<text:s/>she<text:s/>asked<text:s/>finally.<text:s/>“Why<text:s/>did<text:s/>the<text:s/>butterfly<text:s/>sting<text:s/>me?”</text:span></text:p>
        <text:p text:style-name="P1385"><text:span text:style-name="T1385_1">The<text:s/>figure<text:s/>was<text:s/>quiet<text:s/>for<text:s/>a<text:s/>long<text:s/>time<text:s/>before<text:s/>answering.<text:s/></text:span><text:span text:style-name="T1385_2">“Because<text:s/>you<text:s/>were<text:s/>chosen</text:span><text:span text:style-name="T1385_3">—</text:span><text:span text:style-name="T1385_4">not<text:s/>to<text:s/>be<text:s/>punished<text:s/>or<text:s/>cursed,<text:s/>but<text:s/>to<text:s/>transform.<text:s/>The<text:s/>sting<text:s/>wasn’t<text:s/>a<text:s/>wound.<text:s/>It<text:s/>was<text:s/>an<text:s/>invitation.”</text:span></text:p>
        <text:p text:style-name="P1386"><text:span text:style-name="T1386_1">Eryn<text:s/>turned<text:s/>away,<text:s/>unable<text:s/>to<text:s/>face<text:s/>the<text:s/>butterfly<text:s/>any<text:s/>longer.<text:s/>The<text:s/>words<text:s/>left<text:s/>a<text:s/>hollow<text:s/>ache<text:s/>in<text:s/>her<text:s/>chest,<text:s/>but<text:s/>also<text:s/>something<text:s/>else</text:span><text:span text:style-name="T1386_2">—</text:span><text:span text:style-name="T1386_3">something<text:s/>she<text:s/>wasn</text:span><text:span text:style-name="T1386_4">’t<text:s/>ready<text:s/>to<text:s/>name.</text:span></text:p>
        <text:p text:style-name="P1387"><text:span text:style-name="T1387_1">She<text:s/>began<text:s/>to<text:s/>walk<text:s/>back<text:s/>toward<text:s/>the<text:s/>path,<text:s/>but<text:s/>before<text:s/>she<text:s/>left<text:s/>the<text:s/>clearing,<text:s/>the<text:s/>figure<text:s/>called<text:s/>after<text:s/>her.</text:span></text:p>
        <text:p text:style-name="P1388"><text:span text:style-name="T1388_1">“Eryn,”<text:s/>they<text:s/>said.<text:s/>“The<text:s/>cocoon<text:s/>is<text:s/>dark,<text:s/>and<text:s/>the<text:s/>change<text:s/>is<text:s/>painful.<text:s/>But<text:s/>remember<text:s/>this</text:span><text:span text:style-name="T1388_2">—</text:span><text:span text:style-name="T1388_3">the<text:s/>butterfly<text:s/>does<text:s/>not<text:s/>mourn<text:s/>the<text:s/>caterpillar.”</text:span></text:p>
        <text:p text:style-name="P1389"><text:span text:style-name="T1389_1">Eryn<text:s/>didn</text:span><text:span text:style-name="T1389_2">’t<text:s/>look<text:s/>back.<text:s/>But<text:s/>the<text:s/>words<text:s/>echoed<text:s/>in<text:s/>her<text:s/>mind,<text:s/>following<text:s/>her<text:s/>long<text:s/>after<text:s/>she<text:s/>left<text:s/>the<text:s/>garden.</text:span><text:bookmark-start text:name="Breathing_Truth"/></text:p>
        <text:p text:style-name="P1390"><text:span text:style-name="T1390_1">Breathing<text:s/>Truth</text:span><text:bookmark-end text:name="Breathing_Truth"/></text:p>
        <text:p text:style-name="P1391"><text:span text:style-name="T1391_1">It<text:s/>had<text:s/>been<text:s/>days</text:span><text:span text:style-name="T1391_2">—</text:span><text:span text:style-name="T1391_3">weeks,<text:s/>perhaps</text:span><text:span text:style-name="T1391_4">—</text:span><text:span text:style-name="T1391_5">since<text:s/>the<text:s/>Abbot</text:span><text:span text:style-name="T1391_6">’s<text:s/>lesson<text:s/>with<text:s/>the<text:s/>butterfly.<text:s/>Time<text:s/>moved<text:s/>strangely<text:s/>within<text:s/>the<text:s/>School<text:s/>of<text:s/>Unlearning.<text:s/>It<text:s/>stretched<text:s/>and<text:s/>bent,<text:s/>shaped<text:s/>more<text:s/>by<text:s/>the<text:s/>tides<text:s/>of<text:s/>the<text:s/>heart<text:s/>than<text:s/>the<text:s/>sun’s<text:s/>path<text:s/>across<text:s/>the<text:s/>sky.</text:span></text:p>
        <text:p text:style-name="P1392"><text:span text:style-name="T1392_1">Eryn<text:s/>found<text:s/>herself<text:s/>walking<text:s/>alone<text:s/>along<text:s/>a<text:s/>narrow<text:s/>trail<text:s/>that<text:s/>curved<text:s/>through<text:s/>the<text:s/>grove<text:s/>of<text:s/>willows<text:s/>on<text:s/>the<text:s/>edge<text:s/>of<text:s/>the<text:s/>school<text:s/>grounds.<text:s/>Their<text:s/>long<text:s/>branches<text:s/>swayed<text:s/>gently,<text:s/>whispering<text:s/>secrets<text:s/>she<text:s/>couldn</text:span><text:span text:style-name="T1392_2">’t<text:s/>quite<text:s/>catch.<text:s/>Her<text:s/>satchel<text:s/>was<text:s/>lighter<text:s/>now</text:span><text:span text:style-name="T1392_3">—</text:span><text:span text:style-name="T1392_4">emptied<text:s/>of<text:s/>the<text:s/>unnecessary<text:s/>herbs<text:s/>and<text:s/>tools<text:s/>she<text:s/>had<text:s/>clung<text:s/>to<text:s/>at<text:s/>first.<text:s/>Even<text:s/>her<text:s/>steps<text:s/>felt<text:s/>different,<text:s/>less<text:s/>burdened<text:s/>by<text:s/>the<text:s/>heaviness<text:s/>she’d<text:s/>carried.</text:span></text:p>
        <text:p text:style-name="P1393"><text:span text:style-name="T1393_1">She</text:span><text:span text:style-name="T1393_2">’d<text:s/>spent<text:s/>countless<text:s/>hours<text:s/>with<text:s/>the<text:s/>mentors,<text:s/>enduring<text:s/>exercises<text:s/>designed<text:s/>not<text:s/>to<text:s/>teach<text:s/>her,<text:s/>but<text:s/>to<text:s/>strip<text:s/>her<text:s/>bare</text:span><text:span text:style-name="T1393_3">—</text:span><text:span text:style-name="T1393_4">to<text:s/>unlearn.<text:s/>It<text:s/>had<text:s/>been<text:s/>uncomfortable,<text:s/>even<text:s/>agonizing<text:s/>at<text:s/>times,<text:s/>like<text:s/>peeling<text:s/>away<text:s/>layers<text:s/>of<text:s/>herself<text:s/>she<text:s/>didn’t<text:s/>know<text:s/>she<text:s/>was<text:s/>hiding<text:s/>behind.<text:s/>But<text:s/>now,<text:s/>something<text:s/>had<text:s/>shifted.<text:s/>She<text:s/>felt...<text:s/>still.<text:s/>Not<text:s/>hollow,<text:s/>not<text:s/>lost</text:span><text:span text:style-name="T1393_5">—</text:span><text:span text:style-name="T1393_6">just<text:s/>open.</text:span></text:p>
        <text:p text:style-name="P1394"><text:span text:style-name="T1394_1">She<text:s/>stopped<text:s/>by<text:s/>a<text:s/>quiet<text:s/>pool<text:s/>of<text:s/>water,<text:s/>its<text:s/>surface<text:s/>so<text:s/>smooth<text:s/>it<text:s/>seemed<text:s/>like<text:s/>glass.<text:s/>Sitting<text:s/>on<text:s/>the<text:s/>mossy<text:s/>bank,<text:s/>she<text:s/>drew<text:s/>her<text:s/>knees<text:s/>to<text:s/>her<text:s/>chest<text:s/>and<text:s/>gazed<text:s/>at<text:s/>her<text:s/>reflection.<text:s/>For<text:s/>the<text:s/>first<text:s/>time,<text:s/>it<text:s/>didn</text:span><text:span text:style-name="T1394_2">’t<text:s/>feel<text:s/>like<text:s/>a<text:s/>stranger<text:s/>was<text:s/>staring<text:s/>back.</text:span></text:p>
        <text:p text:style-name="P1395"><text:span text:style-name="T1395_1">“Who<text:s/>am<text:s/>I<text:s/>now?”</text:span><text:span text:style-name="T1395_2"><text:s/>she<text:s/>wondered.<text:s/></text:span><text:span text:style-name="T1395_3">“If<text:s/>I’ve<text:s/>let<text:s/>go<text:s/>of<text:s/>so<text:s/>much</text:span><text:span text:style-name="T1395_4">—</text:span><text:span text:style-name="T1395_5">what<text:s/>remains?”</text:span></text:p>
        <text:p text:style-name="P1396"><text:span text:style-name="T1396_1">As<text:s/>if<text:s/>summoned<text:s/>by<text:s/>her<text:s/>thought,<text:s/>she<text:s/>heard<text:s/>the<text:s/>soft<text:s/>steps<text:s/>of<text:s/>the<text:s/>Abbot<text:s/>approaching.<text:s/>His<text:s/>presence<text:s/>had<text:s/>always<text:s/>been<text:s/>quiet,<text:s/>but<text:s/>now<text:s/>it<text:s/>felt<text:s/>natural,<text:s/>like<text:s/>the<text:s/>whisper<text:s/>of<text:s/>wind<text:s/>through<text:s/>leaves.<text:s/>She<text:s/>didn</text:span><text:span text:style-name="T1396_2">’t<text:s/>turn.<text:s/>She<text:s/>didn’t<text:s/>need<text:s/>to.</text:span></text:p>
        <text:p text:style-name="P1397"><text:span text:style-name="T1397_1">“I<text:s/>see<text:s/>the<text:s/>stillness<text:s/>has<text:s/>found<text:s/>you,”<text:s/>he<text:s/>said,<text:s/>his<text:s/>voice<text:s/>like<text:s/>the<text:s/>ripple<text:s/>of<text:s/>water.</text:span></text:p>
        <text:p text:style-name="P1398"><text:span text:style-name="T1398_1">Eryn<text:s/>smiled<text:s/>faintly.<text:s/></text:span><text:span text:style-name="T1398_2">“I<text:s/>think...<text:s/>I<text:s/>think<text:s/>I<text:s/>finally<text:s/>understand<text:s/>what<text:s/>you<text:s/>meant<text:s/>all<text:s/>along.<text:s/>About<text:s/>unlearning.”</text:span></text:p>
        <text:p text:style-name="P1399"><text:span text:style-name="T1399_1">“And<text:s/>what<text:s/>is<text:s/>it<text:s/>you<text:s/>understand?”<text:s/>the<text:s/>Abbot<text:s/>asked,<text:s/>settling<text:s/>onto<text:s/>the<text:s/>grass<text:s/>beside<text:s/>her.</text:span></text:p>
        <text:p text:style-name="P1400"><text:span text:style-name="T1400_1">She<text:s/>picked<text:s/>up<text:s/>a<text:s/>fallen<text:s/>willow<text:s/>leaf,<text:s/>twirling<text:s/>it<text:s/>between<text:s/>her<text:s/>fingers,<text:s/>watching<text:s/>the<text:s/>veins<text:s/>run<text:s/>through<text:s/>it<text:s/>like<text:s/>lifelines.</text:span></text:p>
        <text:p text:style-name="P1401"><text:span text:style-name="T1401_1">“It’s<text:s/>not<text:s/>about<text:s/>forgetting.<text:s/>Or<text:s/>erasing.<text:s/>It’s<text:s/>about...<text:s/>breathing.”<text:s/>She<text:s/>paused,<text:s/>trying<text:s/>to<text:s/>find<text:s/>the<text:s/>words<text:s/>that<text:s/>had<text:s/>been<text:s/>floating<text:s/>in<text:s/>her<text:s/>heart.<text:s/>“Like<text:s/>breathing<text:s/>out<text:s/>the<text:s/>false</text:span><text:span text:style-name="T1401_2">—</text:span><text:span text:style-name="T1401_3">the<text:s/>lies<text:s/>I<text:s/>told<text:s/>myself,<text:s/>the<text:s/>guilt,<text:s/>the<text:s/>fear</text:span><text:span text:style-name="T1401_4">—</text:span><text:span text:style-name="T1401_5">and<text:s/>breathing<text:s/>in<text:s/>what’s<text:s/>real.<text:s/>What’s<text:s/>true.”</text:span></text:p>
        <text:p text:style-name="P1402"><text:span text:style-name="T1402_1">The<text:s/>Abbot<text:s/>chuckled<text:s/>softly,<text:s/>a<text:s/>warm<text:s/>sound.<text:s/></text:span><text:span text:style-name="T1402_2">“Yes.<text:s/>Like<text:s/>breathing.<text:s/>Simple,<text:s/>yet<text:s/>most<text:s/>forget<text:s/>how<text:s/>to<text:s/>do<text:s/>it.”</text:span></text:p>
        <text:p text:style-name="P1403"><text:span text:style-name="T1403_1">Eryn<text:s/>inhaled<text:s/>deeply,<text:s/>filling<text:s/>her<text:s/>lungs<text:s/>with<text:s/>the<text:s/>cool<text:s/>morning<text:s/>air,<text:s/>and<text:s/>then<text:s/>slowly<text:s/>exhaled.<text:s/>She<text:s/>could<text:s/>almost<text:s/>feel<text:s/>the<text:s/>weight<text:s/>leaving<text:s/>her<text:s/>with<text:s/>each<text:s/>breath,<text:s/>as<text:s/>though<text:s/>the<text:s/>last<text:s/>fragments<text:s/>of<text:s/>old<text:s/>lies<text:s/>were<text:s/>evaporating<text:s/>into<text:s/>the<text:s/>sky.</text:span></text:p>
        <text:p text:style-name="P1404"><text:span text:style-name="T1404_1">“I<text:s/>was<text:s/>so<text:s/>full<text:s/>before,”<text:s/>she<text:s/>continued.<text:s/>“Full<text:s/>of<text:s/>things<text:s/>that<text:s/>weren’t<text:s/>me.<text:s/>Beliefs<text:s/>I<text:s/>carried<text:s/>like<text:s/>stones<text:s/>in<text:s/>my<text:s/>pockets.<text:s/>I<text:s/>didn’t<text:s/>even<text:s/>realize<text:s/>how<text:s/>much<text:s/>space<text:s/>they<text:s/>took<text:s/>up.<text:s/>But<text:s/>now</text:span><text:span text:style-name="T1404_2">—</text:span><text:span text:style-name="T1404_3">”<text:s/>She<text:s/>paused<text:s/>again,<text:s/>her<text:s/>chest<text:s/>rising<text:s/>with<text:s/>another<text:s/>breath.<text:s/>“Now<text:s/>there’s<text:s/>room.<text:s/>Space<text:s/>for<text:s/>something<text:s/>new.<text:s/>For<text:s/>truth.”</text:span></text:p>
        <text:p text:style-name="P1405"><text:span text:style-name="T1405_1">The<text:s/>Abbot</text:span><text:span text:style-name="T1405_2">’s<text:s/>expression<text:s/>was<text:s/>soft,<text:s/>the<text:s/>faintest<text:s/>smile<text:s/>on<text:s/>his<text:s/>weathered<text:s/>face.<text:s/>“That<text:s/>is<text:s/>the<text:s/>great<text:s/>paradox.<text:s/>We<text:s/>fill<text:s/>ourselves,<text:s/>thinking<text:s/>we<text:s/>grow<text:s/>richer.<text:s/>But<text:s/>only<text:s/>when<text:s/>we<text:s/>empty<text:s/>do<text:s/>we<text:s/>make<text:s/>space<text:s/>for<text:s/>what<text:s/>matters.”</text:span></text:p>
        <text:p text:style-name="P1406"><text:span text:style-name="T1406_1">Eryn<text:s/>thought<text:s/>back<text:s/>to<text:s/>all<text:s/>the<text:s/>lessons,<text:s/>the<text:s/>painful<text:s/>reflections,<text:s/>the<text:s/>mirrors<text:s/>that<text:s/>had<text:s/>shown<text:s/>her<text:s/>the<text:s/>young<text:s/>girl<text:s/>she<text:s/>had<text:s/>once<text:s/>been</text:span><text:span text:style-name="T1406_2">—</text:span><text:span text:style-name="T1406_3">so<text:s/>fragile,<text:s/>so<text:s/>small</text:span><text:span text:style-name="T1406_4">—</text:span><text:span text:style-name="T1406_5">trying<text:s/>to<text:s/>bear<text:s/>the<text:s/>unbearable.<text:s/>She<text:s/>remembered<text:s/>the<text:s/>butterfly<text:s/>struggling<text:s/>to<text:s/>fly,<text:s/>its<text:s/>wings<text:s/>not<text:s/>yet<text:s/>strong<text:s/>enough.<text:s/>And<text:s/>she<text:s/>realized<text:s/>that<text:s/>she,<text:s/>too,<text:s/>had<text:s/>been<text:s/>trying<text:s/>to<text:s/>fly<text:s/>with<text:s/>damp<text:s/>wings<text:s/>for<text:s/>so<text:s/>long.</text:span></text:p>
        <text:p text:style-name="P1407"><text:span text:style-name="T1407_1">“I’m<text:s/>ready,”<text:s/>she<text:s/>said<text:s/>quietly.</text:span></text:p>
        <text:p text:style-name="P1408"><text:span text:style-name="T1408_1">“For<text:s/>what?”<text:s/>the<text:s/>Abbot<text:s/>asked,<text:s/>his<text:s/>tone<text:s/>curious.</text:span></text:p>
        <text:p text:style-name="P1409"><text:span text:style-name="T1409_1">She<text:s/>took<text:s/>another<text:s/>breath,<text:s/>deeper<text:s/>this<text:s/>time.<text:s/>It<text:s/>felt<text:s/>like<text:s/>the<text:s/>first<text:s/>real<text:s/>breath<text:s/>she</text:span><text:span text:style-name="T1409_2">’d<text:s/>taken<text:s/>since<text:s/>the<text:s/>flood,<text:s/>since<text:s/>everything<text:s/>had<text:s/>fallen<text:s/>apart.</text:span></text:p>
        <text:p text:style-name="P1410"><text:span text:style-name="T1410_1">“For<text:s/>new<text:s/>truth,”<text:s/>she<text:s/>replied.<text:s/>“For<text:s/>what<text:s/>comes<text:s/>next.<text:s/>Now<text:s/>that...<text:s/>now<text:s/>that<text:s/>I’ve<text:s/>let<text:s/>go<text:s/>of<text:s/>so<text:s/>much,<text:s/>there’s<text:s/>space<text:s/>inside<text:s/>me.<text:s/>And<text:s/>I<text:s/>don’t<text:s/>want<text:s/>to<text:s/>fill<text:s/>it<text:s/>with<text:s/>more<text:s/>lies.<text:s/>I<text:s/>want<text:s/>to<text:s/>breathe<text:s/>in<text:s/>what’s<text:s/>real.”</text:span></text:p>
        <text:p text:style-name="P1411"><text:span text:style-name="T1411_1">The<text:s/>Abbot<text:s/>nodded,<text:s/>pleased.<text:s/></text:span><text:span text:style-name="T1411_2">“You<text:s/>understand<text:s/>now<text:s/>that<text:s/>truth<text:s/>isn’t<text:s/>something<text:s/>learned<text:s/>from<text:s/>another.<text:s/>You<text:s/>can<text:s/>hear<text:s/>it<text:s/>from<text:s/>another,<text:s/>but<text:s/>you<text:s/>must<text:s/>breathe<text:s/>it<text:s/>in<text:s/>for<text:s/>yourself.<text:s/>And<text:s/>as<text:s/>long<text:s/>as<text:s/>you<text:s/>keep<text:s/>exhaling<text:s/>the<text:s/>false,<text:s/>there<text:s/>will<text:s/>always<text:s/>be<text:s/>room<text:s/>for<text:s/>more.”</text:span></text:p>
        <text:p text:style-name="P1412"><text:span text:style-name="T1412_1">He<text:s/>stood,<text:s/>brushing<text:s/>moss<text:s/>from<text:s/>his<text:s/>robes,<text:s/>and<text:s/>began<text:s/>to<text:s/>walk<text:s/>away,<text:s/>leaving<text:s/>her<text:s/>by<text:s/>the<text:s/>still<text:s/>water.<text:s/>But<text:s/>after<text:s/>a<text:s/>few<text:s/>paces,<text:s/>he<text:s/>stopped<text:s/>and<text:s/>turned<text:s/>back.</text:span></text:p>
        <text:p text:style-name="P1413"><text:span text:style-name="T1413_1">“Eryn,”<text:s/>he<text:s/>called<text:s/>gently.</text:span></text:p>
        <text:p text:style-name="P1414"><text:span text:style-name="T1414_1">She<text:s/>looked<text:s/>up.</text:span></text:p>
        <text:p text:style-name="P1415"><text:span text:style-name="T1415_1">“You<text:s/>have<text:s/>learned<text:s/>the<text:s/>rhythm<text:s/>of<text:s/>breathing<text:s/>truth.<text:s/>But<text:s/>remember</text:span><text:span text:style-name="T1415_2">—</text:span><text:span text:style-name="T1415_3">just<text:s/>as<text:s/>with<text:s/>breath,<text:s/>it<text:s/>is<text:s/>not<text:s/>something<text:s/>you<text:s/>master<text:s/>once<text:s/>and<text:s/>forget.<text:s/>You<text:s/>will<text:s/>exhale<text:s/>lies<text:s/>again,<text:s/>unknowingly,<text:s/>and<text:s/>you<text:s/>will<text:s/>have<text:s/>to<text:s/>notice.<text:s/>And<text:s/>then...<text:s/>exhale<text:s/>once<text:s/>more.”</text:span></text:p>
        <text:p text:style-name="P1416"><text:span text:style-name="T1416_1">Eryn<text:s/>smiled<text:s/>softly,<text:s/>understanding.<text:s/></text:span><text:span text:style-name="T1416_2">“A<text:s/>lifetime<text:s/>of<text:s/>breathing.”</text:span></text:p>
        <text:p text:style-name="P1417"><text:span text:style-name="T1417_1">“A<text:s/>lifetime,”<text:s/>the<text:s/>Abbot<text:s/>agreed.<text:s/>And<text:s/>with<text:s/>that,<text:s/>he<text:s/>vanished<text:s/>into<text:s/>the<text:s/>willows.</text:span><text:bookmark-start text:name="Knowing_Ones_Strength"/></text:p>
        <text:p text:style-name="P1418"><text:span text:style-name="T1418_1">Knowing<text:s/>One's<text:s/>Strength</text:span><text:bookmark-end text:name="Knowing_Ones_Strength"/></text:p>
        <text:p text:style-name="P1419"><text:span text:style-name="T1419_1">The<text:s/>Abbot<text:s/>found<text:s/>Eryn<text:s/>early<text:s/>one<text:s/>mist-laden<text:s/>morning,<text:s/>when<text:s/>the<text:s/>grounds<text:s/>of<text:s/>the<text:s/>School<text:s/>of<text:s/>Unlearning<text:s/>still<text:s/>held<text:s/>the<text:s/>hush<text:s/>of<text:s/>dawn.<text:s/>She<text:s/>sat<text:s/>alone<text:s/>on<text:s/>a<text:s/>stone<text:s/>bench,<text:s/>staring<text:s/>at<text:s/>the<text:s/>worn<text:s/>satchel<text:s/>of<text:s/>herbs<text:s/>resting<text:s/>at<text:s/>her<text:s/>feet</text:span><text:span text:style-name="T1419_2">—</text:span><text:span text:style-name="T1419_3">remnants<text:s/>of<text:s/>her<text:s/>old<text:s/>life,<text:s/>heavy<text:s/>with<text:s/>memories.</text:span></text:p>
        <text:p text:style-name="P1420"><text:span text:style-name="T1420_1">The<text:s/>Abbot<text:s/>approached<text:s/>soundlessly,<text:s/>as<text:s/>he<text:s/>always<text:s/>did.<text:s/>Eryn<text:s/>didn</text:span><text:span text:style-name="T1420_2">’t<text:s/>notice<text:s/>him<text:s/>until<text:s/>he<text:s/>cleared<text:s/>his<text:s/>throat<text:s/>gently,<text:s/>his<text:s/>presence<text:s/>soft<text:s/>but<text:s/>undeniable.</text:span></text:p>
        <text:p text:style-name="P1421"><text:span text:style-name="T1421_1">“Come,”<text:s/>he<text:s/>said,<text:s/>motioning<text:s/>her<text:s/>to<text:s/>follow.</text:span></text:p>
        <text:p text:style-name="P1422"><text:span text:style-name="T1422_1">She<text:s/>hesitated,<text:s/>as<text:s/>she<text:s/>often<text:s/>did<text:s/>with<text:s/>the<text:s/>Abbot</text:span><text:span text:style-name="T1422_2">—</text:span><text:span text:style-name="T1422_3">his<text:s/>lessons<text:s/>were<text:s/>never<text:s/>simple</text:span><text:span text:style-name="T1422_4">—</text:span><text:span text:style-name="T1422_5">but<text:s/>curiosity<text:s/>pulled<text:s/>her<text:s/>to<text:s/>her<text:s/>feet.<text:s/>They<text:s/>walked<text:s/>in<text:s/>silence<text:s/>through<text:s/>the<text:s/>dew-laden<text:s/>grass,<text:s/>passing<text:s/>the<text:s/>stone<text:s/>paths<text:s/>and<text:s/>pools<text:s/>where<text:s/>other<text:s/>students<text:s/>practiced<text:s/>their<text:s/>unlearning.<text:s/>The<text:s/>air<text:s/>was<text:s/>thick<text:s/>with<text:s/>stillness,<text:s/>as<text:s/>though<text:s/>the<text:s/>world<text:s/>itself<text:s/>was<text:s/>holding<text:s/>its<text:s/>breath.</text:span></text:p>
        <text:p text:style-name="P1423"><text:span text:style-name="T1423_1">They<text:s/>stopped<text:s/>at<text:s/>a<text:s/>small<text:s/>clearing<text:s/>on<text:s/>the<text:s/>edge<text:s/>of<text:s/>the<text:s/>grounds,<text:s/>where<text:s/>a<text:s/>lone<text:s/>butterfly<text:s/>struggled<text:s/>on<text:s/>the<text:s/>ground.<text:s/>Its<text:s/>wings<text:s/>were<text:s/>half-formed,<text:s/>damp<text:s/>and<text:s/>fragile,<text:s/>its<text:s/>body<text:s/>still<text:s/>trembling<text:s/>from<text:s/>the<text:s/>effort<text:s/>of<text:s/>breaking<text:s/>free<text:s/>from<text:s/>its<text:s/>chrysalis.<text:s/>It<text:s/>flapped<text:s/>weakly,<text:s/>trying<text:s/>to<text:s/>lift<text:s/>into<text:s/>the<text:s/>air,<text:s/>but<text:s/>only<text:s/>managed<text:s/>to<text:s/>drag<text:s/>itself<text:s/>across<text:s/>the<text:s/>dirt.</text:span></text:p>
        <text:p text:style-name="P1424"><text:span text:style-name="T1424_1">Eryn<text:s/>crouched,<text:s/>a<text:s/>pang<text:s/>of<text:s/>sympathy<text:s/>rising<text:s/>in<text:s/>her<text:s/>chest.<text:s/></text:span><text:span text:style-name="T1424_2">“It<text:s/>can’t<text:s/>fly,”<text:s/>she<text:s/>murmured.</text:span></text:p>
        <text:p text:style-name="P1425"><text:span text:style-name="T1425_1">The<text:s/>Abbot</text:span><text:span text:style-name="T1425_2">’s<text:s/>voice<text:s/>was<text:s/>gentle<text:s/>but<text:s/>steady.<text:s/>“No,<text:s/>not<text:s/>yet.<text:s/>It<text:s/>needs<text:s/>time.<text:s/>Its<text:s/>wings<text:s/>are<text:s/>too<text:s/>soft.”</text:span></text:p>
        <text:p text:style-name="P1426"><text:span text:style-name="T1426_1">She<text:s/>reached<text:s/>out<text:s/>a<text:s/>hand,<text:s/>instinctively<text:s/>wanting<text:s/>to<text:s/>help,<text:s/>but<text:s/>the<text:s/>Abbot<text:s/>stopped<text:s/>her<text:s/>with<text:s/>a<text:s/>raised<text:s/>palm.</text:span></text:p>
        <text:p text:style-name="P1427"><text:span text:style-name="T1427_1">“If<text:s/>you<text:s/>pick<text:s/>it<text:s/>up<text:s/>now,”<text:s/>he<text:s/>said,<text:s/>“and<text:s/>carry<text:s/>it<text:s/>into<text:s/>the<text:s/>air,<text:s/>it<text:s/>will<text:s/>fall.<text:s/>Worse<text:s/>still,<text:s/>its<text:s/>wings<text:s/>will<text:s/>never<text:s/>strengthen.<text:s/>It<text:s/>needs<text:s/>the<text:s/>struggle.<text:s/>Only<text:s/>through<text:s/>it<text:s/>will<text:s/>the<text:s/>butterfly<text:s/>become<text:s/>what<text:s/>it<text:s/>is<text:s/>meant<text:s/>to<text:s/>be.”</text:span></text:p>
        <text:p text:style-name="P1428"><text:span text:style-name="T1428_1">Eryn<text:s/>drew<text:s/>back,<text:s/>swallowing.<text:s/>She<text:s/>could<text:s/>feel<text:s/>the<text:s/>sting<text:s/>behind<text:s/>his<text:s/>words<text:s/>before<text:s/>he<text:s/>even<text:s/>spoke<text:s/>them<text:s/>aloud.</text:span></text:p>
        <text:p text:style-name="P1429"><text:span text:style-name="T1429_1">The<text:s/>Abbot<text:s/>continued,<text:s/>his<text:s/>tone<text:s/>even.<text:s/></text:span><text:span text:style-name="T1429_2">“You<text:s/>tried<text:s/>to<text:s/>do<text:s/>something<text:s/>before<text:s/>your<text:s/>own<text:s/>wings<text:s/>had<text:s/>formed.”</text:span></text:p>
        <text:p text:style-name="P1430"><text:span text:style-name="T1430_1">Eryn</text:span><text:span text:style-name="T1430_2">’s<text:s/>throat<text:s/>tightened.<text:s/>The<text:s/>image<text:s/>of<text:s/>the<text:s/>dying<text:s/>child<text:s/>at<text:s/>the<text:s/>Master<text:s/>Herbalist’s<text:s/>flooded<text:s/>back</text:span><text:span text:style-name="T1430_3">—</text:span><text:span text:style-name="T1430_4">her<text:s/>frantic<text:s/>hands,<text:s/>her<text:s/>desperate<text:s/>prayers,<text:s/>the<text:s/>sickening<text:s/>realization<text:s/>that<text:s/>nothing<text:s/>she<text:s/>did<text:s/>worked.<text:s/>The<text:s/>memory<text:s/>burned<text:s/>behind<text:s/>her<text:s/>eyes.</text:span></text:p>
        <text:p text:style-name="P1431"><text:span text:style-name="T1431_1">“I<text:s/>thought<text:s/>I<text:s/>could<text:s/>help,”<text:s/>she<text:s/>whispered.<text:s/>“I<text:s/>thought</text:span><text:span text:style-name="T1431_2">—</text:span><text:span text:style-name="T1431_3">if<text:s/>I<text:s/>tried<text:s/>hard<text:s/>enough</text:span><text:span text:style-name="T1431_4">—</text:span><text:span text:style-name="T1431_5">”</text:span></text:p>
        <text:p text:style-name="P1432"><text:span text:style-name="T1432_1">The<text:s/>Abbot<text:s/>knelt<text:s/>beside<text:s/>her,<text:s/>his<text:s/>age-worn<text:s/>knees<text:s/>creaking,<text:s/>but<text:s/>his<text:s/>presence<text:s/>grounded,<text:s/>calm.</text:span></text:p>
        <text:p text:style-name="P1433"><text:span text:style-name="T1433_1">“You<text:s/>believed<text:s/>that<text:s/>sheer<text:s/>will<text:s/>could<text:s/>replace<text:s/>readiness.<text:s/>That<text:s/>compassion<text:s/>alone<text:s/>was<text:s/>enough.”<text:s/>He<text:s/>tilted<text:s/>his<text:s/>head,<text:s/>watching<text:s/>the<text:s/>butterfly<text:s/>still<text:s/>struggling<text:s/>to<text:s/>unfold<text:s/>its<text:s/>wings.<text:s/>“But<text:s/>even<text:s/>the<text:s/>deepest<text:s/>compassion<text:s/>cannot<text:s/>force<text:s/>what<text:s/>is<text:s/>not<text:s/>yet<text:s/>possible.”</text:span></text:p>
        <text:p text:style-name="P1434"><text:span text:style-name="T1434_1">Eryn<text:s/>felt<text:s/>the<text:s/>old<text:s/>guilt<text:s/>rise,<text:s/>hot<text:s/>and<text:s/>relentless.<text:s/></text:span><text:span text:style-name="T1434_2">“So<text:s/>I<text:s/>failed<text:s/>because<text:s/>I<text:s/>was<text:s/>weak.”</text:span></text:p>
        <text:p text:style-name="P1435"><text:span text:style-name="T1435_1">“No,”<text:s/>the<text:s/>Abbot<text:s/>corrected,<text:s/>his<text:s/>voice<text:s/>sharp<text:s/>enough<text:s/>to<text:s/>cut<text:s/>through<text:s/>her<text:s/>self-condemnation.<text:s/>“You<text:s/>failed<text:s/>because<text:s/>you<text:s/>asked<text:s/>something<text:s/>of<text:s/>yourself<text:s/>that<text:s/>was<text:s/>beyond<text:s/>your<text:s/>strength.<text:s/>A<text:s/>skill<text:s/>that<text:s/>comes<text:s/>in<text:s/>time,<text:s/>yes,<text:s/>but<text:s/>not<text:s/>then.<text:s/>And<text:s/>in<text:s/>doing<text:s/>so,<text:s/>you<text:s/>added<text:s/>a<text:s/>burden<text:s/>to<text:s/>your<text:s/>heart<text:s/>that<text:s/>was<text:s/>never<text:s/>meant<text:s/>to<text:s/>be<text:s/>there.”</text:span></text:p>
        <text:p text:style-name="P1436"><text:span text:style-name="T1436_1">Eryn<text:s/>pressed<text:s/>her<text:s/>hands<text:s/>into<text:s/>the<text:s/>grass,<text:s/>willing<text:s/>the<text:s/>tears<text:s/>to<text:s/>stay<text:s/>down.<text:s/></text:span><text:span text:style-name="T1436_2">“But<text:s/>the<text:s/>child<text:s/>still<text:s/>died.”</text:span></text:p>
        <text:p text:style-name="P1437"><text:span text:style-name="T1437_1">The<text:s/>Abbot<text:s/>nodded,<text:s/>his<text:s/>face<text:s/>somber.<text:s/></text:span><text:span text:style-name="T1437_2">“Yes.<text:s/>And<text:s/>that<text:s/>loss<text:s/>is<text:s/>real.<text:s/>But<text:s/>the<text:s/>grief<text:s/>you<text:s/>carry<text:s/>is<text:s/>tangled<text:s/>with<text:s/>the<text:s/>belief<text:s/>that<text:s/>you<text:s/>should<text:s/>have<text:s/>been<text:s/>able<text:s/>to<text:s/>stop<text:s/>it.<text:s/>That<text:s/>is<text:s/>the<text:s/>heavier<text:s/>burden.”</text:span></text:p>
        <text:p text:style-name="P1438"><text:span text:style-name="T1438_1">He<text:s/>gestured<text:s/>to<text:s/>the<text:s/>butterfly<text:s/>again.<text:s/>It<text:s/>was<text:s/>still<text:s/>struggling<text:s/>but<text:s/>had<text:s/>managed<text:s/>to<text:s/>lift<text:s/>its<text:s/>body<text:s/>upright,<text:s/>its<text:s/>wings<text:s/>catching<text:s/>more<text:s/>of<text:s/>the<text:s/>morning<text:s/>light,<text:s/>drying<text:s/>bit<text:s/>by<text:s/>bit.</text:span></text:p>
        <text:p text:style-name="P1439"><text:span text:style-name="T1439_1">“Would<text:s/>you<text:s/>blame<text:s/>this<text:s/>creature<text:s/>for<text:s/>not<text:s/>flying<text:s/>yet?<text:s/>For<text:s/>not<text:s/>being<text:s/>strong<text:s/>enough<text:s/>now?”</text:span></text:p>
        <text:p text:style-name="P1440"><text:span text:style-name="T1440_1">Eryn<text:s/>shook<text:s/>her<text:s/>head.</text:span></text:p>
        <text:p text:style-name="P1441"><text:span text:style-name="T1441_1">“Then<text:s/>why<text:s/>blame<text:s/>yourself?”<text:s/>His<text:s/>gaze<text:s/>was<text:s/>kind<text:s/>but<text:s/>unwavering.<text:s/>“You<text:s/>were<text:s/>still<text:s/>in<text:s/>your<text:s/>chrysalis<text:s/>then,<text:s/>Eryn.<text:s/>Still<text:s/>forming.<text:s/>No<text:s/>one<text:s/>faults<text:s/>the<text:s/>butterfly<text:s/>for<text:s/>not<text:s/>flying<text:s/>before<text:s/>its<text:s/>time.”</text:span></text:p>
        <text:p text:style-name="P1442"><text:span text:style-name="T1442_1">A<text:s/>deep<text:s/>ache<text:s/>swelled<text:s/>in<text:s/>her<text:s/>chest</text:span><text:span text:style-name="T1442_2">—</text:span><text:span text:style-name="T1442_3">a<text:s/>mix<text:s/>of<text:s/>shame,<text:s/>sadness,<text:s/>and<text:s/>something<text:s/>softer<text:s/>beneath.<text:s/>A<text:s/>loosening.</text:span></text:p>
        <text:p text:style-name="P1443"><text:span text:style-name="T1443_1">“But<text:s/>I<text:s/>tried<text:s/>so<text:s/>hard,”<text:s/>she<text:s/>whispered,<text:s/>her<text:s/>voice<text:s/>cracking.</text:span></text:p>
        <text:p text:style-name="P1444"><text:span text:style-name="T1444_1">“And<text:s/>that<text:s/>was<text:s/>enough,”<text:s/>the<text:s/>Abbot<text:s/>said<text:s/>gently.<text:s/>“The<text:s/>effort,<text:s/>the<text:s/>love</text:span><text:span text:style-name="T1444_2">—</text:span><text:span text:style-name="T1444_3">that<text:s/>was<text:s/>real.<text:s/>But<text:s/>it<text:s/>does<text:s/>not<text:s/>mean<text:s/>you<text:s/>had<text:s/>the<text:s/>power<text:s/>to<text:s/>change<text:s/>the<text:s/>outcome.<text:s/>And<text:s/>that<text:s/>is<text:s/>where<text:s/>the<text:s/>unlearning<text:s/>begins</text:span><text:span text:style-name="T1444_4">—</text:span><text:span text:style-name="T1444_5">not<text:s/>in<text:s/>forgetting<text:s/>the<text:s/>love,<text:s/>but<text:s/>in<text:s/>releasing<text:s/>the<text:s/>belief<text:s/>that<text:s/>love<text:s/>alone<text:s/>can<text:s/>override<text:s/>the<text:s/>natural<text:s/>order.”</text:span></text:p>
        <text:p text:style-name="P1445"><text:span text:style-name="T1445_1">They<text:s/>sat<text:s/>in<text:s/>silence<text:s/>for<text:s/>a<text:s/>moment,<text:s/>Eryn<text:s/>watching<text:s/>the<text:s/>butterfly<text:s/>inch<text:s/>forward,<text:s/>its<text:s/>wings<text:s/>now<text:s/>shimmering<text:s/>in<text:s/>the<text:s/>sun,<text:s/>still<text:s/>fragile<text:s/>but<text:s/>fuller,<text:s/>stronger.</text:span></text:p>
        <text:p text:style-name="P1446"><text:span text:style-name="T1446_1">“I<text:s/>wanted<text:s/>to<text:s/>be<text:s/>more<text:s/>than<text:s/>I<text:s/>was,”<text:s/>Eryn<text:s/>said<text:s/>finally,<text:s/>her<text:s/>voice<text:s/>hollow.</text:span></text:p>
        <text:p text:style-name="P1447"><text:span text:style-name="T1447_1">The<text:s/>Abbot<text:s/>chuckled<text:s/>softly.<text:s/></text:span><text:span text:style-name="T1447_2">“We<text:s/>all<text:s/>do.<text:s/>But<text:s/>growth<text:s/>is<text:s/>not<text:s/>a<text:s/>leap.<text:s/>It<text:s/>is<text:s/>a<text:s/>becoming.<text:s/>And<text:s/>sometimes,<text:s/>the<text:s/>deepest<text:s/>strength<text:s/>is<text:s/>in<text:s/>knowing<text:s/>when<text:s/>we<text:s/>are<text:s/>not<text:s/>yet<text:s/>ready.”</text:span></text:p>
        <text:p text:style-name="P1448"><text:span text:style-name="T1448_1">He<text:s/>stood,<text:s/>brushing<text:s/>dust<text:s/>from<text:s/>his<text:s/>robes.<text:s/></text:span><text:span text:style-name="T1448_2">“You<text:s/>will<text:s/>one<text:s/>day<text:s/>have<text:s/>the<text:s/>strength<text:s/>to<text:s/>heal<text:s/>a<text:s/>child<text:s/>like<text:s/>that.<text:s/>But<text:s/>only<text:s/>when<text:s/>your<text:s/>own<text:s/>wings<text:s/>are<text:s/>ready.”</text:span></text:p>
        <text:p text:style-name="P1449"><text:span text:style-name="T1449_1">Eryn<text:s/>watched<text:s/>the<text:s/>butterfly<text:s/>as<text:s/>it<text:s/>flapped<text:s/>its<text:s/>wings<text:s/>again,<text:s/>lifting<text:s/>slightly<text:s/>off<text:s/>the<text:s/>ground<text:s/>for<text:s/>the<text:s/>first<text:s/>time<text:s/>before<text:s/>falling<text:s/>back.</text:span></text:p>
        <text:p text:style-name="P1450"><text:span text:style-name="T1450_1">Still,<text:s/>it<text:s/>was<text:s/>closer<text:s/>than<text:s/>before.</text:span><text:bookmark-start text:name="Eryns_Bag_of_Guilt"/></text:p>
        <text:p text:style-name="P1451"><text:span text:style-name="T1451_1">Eryn's<text:s/>Bag<text:s/>of<text:s/>Guilt</text:span><text:bookmark-end text:name="Eryns_Bag_of_Guilt"/></text:p>
        <text:p text:style-name="P1452"><text:span text:style-name="T1452_1">Eryn<text:s/>sat<text:s/>cross-legged<text:s/>in<text:s/>the<text:s/>quiet<text:s/>clearing,<text:s/>a<text:s/>simple<text:s/>cloth<text:s/>satchel<text:s/>in<text:s/>front<text:s/>of<text:s/>her.<text:s/>Beside<text:s/>it<text:s/>was<text:s/>a<text:s/>pile<text:s/>of<text:s/>smooth<text:s/>pebbles,<text:s/>each<text:s/>one<text:s/>catching<text:s/>the<text:s/>morning<text:s/>light.</text:span></text:p>
        <text:p text:style-name="P1453"><text:span text:style-name="T1453_1">The<text:s/>mentor,<text:s/>an<text:s/>older<text:s/>woman<text:s/>with<text:s/>deep<text:s/>lines<text:s/>etched<text:s/>into<text:s/>her<text:s/>face,<text:s/>sat<text:s/>nearby,<text:s/>silent<text:s/>but<text:s/>watchful.</text:span></text:p>
        <text:p text:style-name="P1454"><text:span text:style-name="T1454_1">“Each<text:s/>pebble,”<text:s/>the<text:s/>mentor<text:s/>said<text:s/>softly,<text:s/>“is<text:s/>a<text:s/>weight<text:s/>you<text:s/>carry.<text:s/>Speak<text:s/>it.<text:s/>Name<text:s/>it.<text:s/>And<text:s/>place<text:s/>it<text:s/>in<text:s/>the<text:s/>satchel.”</text:span></text:p>
        <text:p text:style-name="P1455"><text:span text:style-name="T1455_1">Eryn<text:s/>hesitated,<text:s/>her<text:s/>fingers<text:s/>hovering<text:s/>over<text:s/>the<text:s/>first<text:s/>pebble.</text:span></text:p>
        <text:p text:style-name="P1456"><text:span text:style-name="T1456_1">“This<text:s/>is<text:s/>stupid,”</text:span><text:span text:style-name="T1456_2"><text:s/>she<text:s/>muttered,<text:s/>but<text:s/>the<text:s/>mentor<text:s/>said<text:s/>nothing.</text:span></text:p>
        <text:p text:style-name="P1457"><text:span text:style-name="T1457_1">Finally,<text:s/>she<text:s/>picked<text:s/>one<text:s/>up</text:span><text:span text:style-name="T1457_2">—</text:span><text:span text:style-name="T1457_3">small,<text:s/>round,<text:s/>and<text:s/>gray.</text:span></text:p>
        <text:p text:style-name="P1458"><text:span text:style-name="T1458_1">“This<text:s/>one’s…<text:s/>for<text:s/>the<text:s/>dream,”</text:span><text:span text:style-name="T1458_2"><text:s/>she<text:s/>said,<text:s/>voice<text:s/>tight.<text:s/></text:span><text:span text:style-name="T1458_3">“The<text:s/>one<text:s/>I<text:s/>ignored<text:s/>before<text:s/>the<text:s/>flood.”</text:span></text:p>
        <text:p text:style-name="P1459"><text:span text:style-name="T1459_1">She<text:s/>dropped<text:s/>it<text:s/>into<text:s/>the<text:s/>satchel.<text:s/>The<text:s/>sound<text:s/>was<text:s/>louder<text:s/>than<text:s/>it<text:s/>should<text:s/>have<text:s/>been.</text:span></text:p>
        <text:p text:style-name="P1460"><text:span text:style-name="T1460_1">Another<text:s/>pebble.</text:span></text:p>
        <text:p text:style-name="P1461"><text:span text:style-name="T1461_1">“This<text:s/>one’s<text:s/>for<text:s/>my<text:s/>brother.<text:s/>I<text:s/>should<text:s/>have<text:s/>been<text:s/>there…<text:s/>in<text:s/>the<text:s/>fields.”</text:span></text:p>
        <text:p text:style-name="P1462"><text:span text:style-name="T1462_1">Another.</text:span></text:p>
        <text:p text:style-name="P1463"><text:span text:style-name="T1463_1">“This<text:s/>is<text:s/>for<text:s/>the<text:s/>sting</text:span><text:span text:style-name="T1463_2">—</text:span><text:span text:style-name="T1463_3">the<text:s/>thing<text:s/>that<text:s/>saved<text:s/>me<text:s/>but<text:s/>made<text:s/>everyone<text:s/>fear<text:s/>me.”</text:span></text:p>
        <text:p text:style-name="P1464"><text:span text:style-name="T1464_1">One<text:s/>by<text:s/>one,<text:s/>she<text:s/>named<text:s/>them.<text:s/>The<text:s/>satchel<text:s/>grew<text:s/>heavier,<text:s/>the<text:s/>strap<text:s/>digging<text:s/>into<text:s/>the<text:s/>earth.</text:span></text:p>
        <text:p text:style-name="P1465"><text:span text:style-name="T1465_1">“This<text:s/>one’s<text:s/>for<text:s/>the<text:s/>villagers.<text:s/>They<text:s/>only<text:s/>wanted<text:s/>me<text:s/>when<text:s/>I<text:s/>was<text:s/>useful.”</text:span></text:p>
        <text:p text:style-name="P1466"><text:span text:style-name="T1466_1">Her<text:s/>hands<text:s/>trembled<text:s/>as<text:s/>she<text:s/>placed<text:s/>the<text:s/>final<text:s/>stone<text:s/>inside.<text:s/>She<text:s/>tried<text:s/>to<text:s/>lift<text:s/>the<text:s/>satchel,<text:s/>but<text:s/>it<text:s/>was<text:s/>too<text:s/>heavy.<text:s/>The<text:s/>strap<text:s/>bit<text:s/>into<text:s/>her<text:s/>palms,<text:s/>and<text:s/>she<text:s/>couldn</text:span><text:span text:style-name="T1466_2">’t<text:s/>get<text:s/>it<text:s/>off<text:s/>the<text:s/>ground.</text:span></text:p>
        <text:p text:style-name="P1467"><text:span text:style-name="T1467_1">“I<text:s/>can’t<text:s/>carry<text:s/>it.”</text:span></text:p>
        <text:p text:style-name="P1468"><text:span text:style-name="T1468_1">The<text:s/>mentor<text:s/>tilted<text:s/>her<text:s/>head.<text:s/></text:span><text:span text:style-name="T1468_2">“Yet<text:s/>you’ve<text:s/>been<text:s/>carrying<text:s/>it<text:s/>this<text:s/>whole<text:s/>time,<text:s/>haven’t<text:s/>you?”</text:span></text:p>
        <text:p text:style-name="P1469"><text:span text:style-name="T1469_1">Eryn</text:span><text:span text:style-name="T1469_2">’s<text:s/>throat<text:s/>closed.<text:s/>Tears<text:s/>prickled<text:s/>at<text:s/>the<text:s/>edges<text:s/>of<text:s/>her<text:s/>vision.</text:span></text:p>
        <text:p text:style-name="P1470"><text:span text:style-name="T1470_1">The<text:s/>mentor<text:s/>reached<text:s/>over,<text:s/>gently<text:s/>lifting<text:s/>the<text:s/>satchel</text:span><text:span text:style-name="T1470_2">—</text:span><text:span text:style-name="T1470_3">effortlessly</text:span><text:span text:style-name="T1470_4">—</text:span><text:span text:style-name="T1470_5">and<text:s/>set<text:s/>it<text:s/>aside.</text:span></text:p>
        <text:p text:style-name="P1471"><text:span text:style-name="T1471_1">“You<text:s/>don’t<text:s/>have<text:s/>to<text:s/>carry<text:s/>these<text:s/>alone,”<text:s/>she<text:s/>said.<text:s/>“And<text:s/>some?<text:s/>You<text:s/>never<text:s/>needed<text:s/>to<text:s/>carry<text:s/>at<text:s/>all.”</text:span></text:p>
        <text:p text:style-name="P1472"><text:span text:style-name="T1472_1">Eryn<text:s/>stared<text:s/>at<text:s/>the<text:s/>satchel,<text:s/>the<text:s/>weight<text:s/>of<text:s/>it<text:s/>still<text:s/>in<text:s/>her<text:s/>muscles,<text:s/>though<text:s/>her<text:s/>hands<text:s/>were<text:s/>empty.</text:span></text:p>
        <text:p text:style-name="P1473"><text:span text:style-name="T1473_1">For<text:s/>the<text:s/>first<text:s/>time,<text:s/>she<text:s/>wondered:<text:s/></text:span><text:span text:style-name="T1473_2">“What<text:s/>would<text:s/>it<text:s/>feel<text:s/>like<text:s/>to<text:s/>be<text:s/>free<text:s/>of<text:s/>it?”</text:span><text:bookmark-start text:name="Return_to_the_Village"/></text:p>
      </text:section>
      <text:section text:style-name="S9" text:name="S9">
        <text:p text:style-name="P1474"/>
        <text:p text:style-name="P1475"><text:span text:style-name="T1475_1">Return<text:s/>to<text:s/>the<text:s/>Village</text:span><text:bookmark-end text:name="Return_to_the_Village"/></text:p>
        <text:p text:style-name="P1476"><text:bookmark-start text:name="Eryn_Returns_to_the_Village"/><text:span text:style-name="T1476_1">Eryn<text:s/>Returns<text:s/>to<text:s/>the<text:s/>Village</text:span><text:bookmark-end text:name="Eryn_Returns_to_the_Village"/></text:p>
        <text:p text:style-name="P1477"><text:span text:style-name="T1477_1">When<text:s/>Eryn<text:s/>left<text:s/>the<text:s/>School<text:s/>of<text:s/>Unlearning,<text:s/>the<text:s/>journey<text:s/>back<text:s/>felt<text:s/>both<text:s/>longer<text:s/>and<text:s/>shorter<text:s/>than<text:s/>it<text:s/>had<text:s/>been<text:s/>before.<text:s/>Each<text:s/>step<text:s/>echoed<text:s/>with<text:s/>the<text:s/>gentle<text:s/>hum<text:s/>of<text:s/>lessons<text:s/>not<text:s/>yet<text:s/>fully<text:s/>understood.<text:s/>The<text:s/>Abbot's<text:s/>parting<text:s/>words<text:s/>lingered<text:s/>in<text:s/>her<text:s/>mind</text:span><text:span text:style-name="T1477_2">—</text:span><text:span text:style-name="T1477_3">“Unlearning<text:s/>takes<text:s/>a<text:s/>lifetime.<text:s/>You've<text:s/>only<text:s/>just<text:s/>begun.”</text:span></text:p>
        <text:p text:style-name="P1478"><text:span text:style-name="T1478_1">The<text:s/>village<text:s/>came<text:s/>into<text:s/>view<text:s/>as<text:s/>the<text:s/>sun<text:s/>dipped<text:s/>low,<text:s/>casting<text:s/>long<text:s/>shadows<text:s/>across<text:s/>the<text:s/>path.<text:s/>It<text:s/>looked<text:s/>the<text:s/>same</text:span><text:span text:style-name="T1478_2">—</text:span><text:span text:style-name="T1478_3">crooked<text:s/>roofs,<text:s/>worn<text:s/>stone<text:s/>paths,<text:s/>thin<text:s/>wisps<text:s/>of<text:s/>smoke<text:s/>rising<text:s/>from<text:s/>chimneys.<text:s/>But<text:s/>it<text:s/>felt<text:s/>different,<text:s/>as<text:s/>though<text:s/>she<text:s/>were<text:s/>walking<text:s/>into<text:s/>a<text:s/>place<text:s/>she<text:s/>had<text:s/>known<text:s/>in<text:s/>another<text:s/>life.</text:span></text:p>
        <text:p text:style-name="P1479"><text:span text:style-name="T1479_1">She<text:s/>made<text:s/>her<text:s/>way<text:s/>to<text:s/>the<text:s/>attic<text:s/>above<text:s/>the<text:s/>abandoned<text:s/>house</text:span><text:span text:style-name="T1479_2">—</text:span><text:span text:style-name="T1479_3">the<text:s/>one<text:s/>that<text:s/>had<text:s/>become<text:s/>her<text:s/>makeshift<text:s/>home<text:s/>before<text:s/>she</text:span><text:span text:style-name="T1479_4">’d<text:s/>left.<text:s/>A<text:s/>little<text:s/>dust<text:s/>had<text:s/>settled,<text:s/>and<text:s/>the<text:s/>air<text:s/>was<text:s/>still.<text:s/>She<text:s/>dropped<text:s/>her<text:s/>satchel<text:s/>by<text:s/>the<text:s/>door<text:s/>and<text:s/>stood<text:s/>there,<text:s/>feeling<text:s/>the<text:s/>emptiness<text:s/>press<text:s/>around<text:s/>her.<text:s/>It<text:s/>wasn’t<text:s/>suffocating,<text:s/>not<text:s/>anymore.<text:s/>But<text:s/>it<text:s/>was<text:s/>a<text:s/>little<text:s/>strange.</text:span></text:p>
        <text:p text:style-name="P1480"><text:span text:style-name="T1480_1">Eryn<text:s/>crossed<text:s/>to<text:s/>the<text:s/>window,<text:s/>brushing<text:s/>aside<text:s/>the<text:s/>threadbare<text:s/>curtain.<text:s/>Outside,<text:s/>life<text:s/>went<text:s/>on</text:span><text:span text:style-name="T1480_2">—</text:span><text:span text:style-name="T1480_3">the<text:s/>village<text:s/>children<text:s/>chasing<text:s/>each<text:s/>other,<text:s/>the<text:s/>old<text:s/>smith<text:s/>hammering<text:s/>away,<text:s/>voices<text:s/>carrying<text:s/>in<text:s/>the<text:s/>evening<text:s/>air.<text:s/>She<text:s/>was<text:s/>back<text:s/>among<text:s/>them,<text:s/>but<text:s/>the<text:s/>space<text:s/>between<text:s/>her<text:s/>and<text:s/>the<text:s/>world<text:s/>still<text:s/>yawned<text:s/>wide.</text:span></text:p>
        <text:p text:style-name="P1481"><text:span text:style-name="T1481_1">She<text:s/>reached<text:s/>into<text:s/>her<text:s/>satchel<text:s/>and<text:s/>pulled<text:s/>out<text:s/>the<text:s/>smooth<text:s/>stone<text:s/>the<text:s/>Abbot<text:s/>had<text:s/>given<text:s/>her.<text:s/>It<text:s/>sat<text:s/>in<text:s/>her<text:s/>palm,<text:s/>cool<text:s/>and<text:s/>weightless,<text:s/>though<text:s/>it<text:s/>had<text:s/>felt<text:s/>so<text:s/>heavy<text:s/>on<text:s/>the<text:s/>journey<text:s/>back.<text:s/>She<text:s/>turned<text:s/>it<text:s/>over,<text:s/>remembering<text:s/>the<text:s/>Abbot</text:span><text:span text:style-name="T1481_2">’s<text:s/>simple<text:s/>instruction:<text:s/></text:span><text:span text:style-name="T1481_3">“Carry<text:s/>this.<text:s/>When<text:s/>you<text:s/>know<text:s/>why,<text:s/>you’ll<text:s/>know<text:s/>what<text:s/>to<text:s/>do.”</text:span></text:p>
        <text:p text:style-name="P1482"><text:span text:style-name="T1482_1">She<text:s/>hadn</text:span><text:span text:style-name="T1482_2">’t<text:s/>known<text:s/>why.<text:s/>She<text:s/>wasn’t<text:s/>sure<text:s/>she<text:s/>did<text:s/>now.<text:s/>But<text:s/>something<text:s/>had<text:s/>shifted.<text:s/>The<text:s/>need<text:s/>to<text:s/></text:span><text:span text:style-name="T1482_3">find</text:span><text:span text:style-name="T1482_4"><text:s/>the<text:s/>answer<text:s/>had<text:s/>softened<text:s/>into<text:s/>something<text:s/>quieter</text:span><text:span text:style-name="T1482_5">—</text:span><text:span text:style-name="T1482_6">a<text:s/>curiosity,<text:s/>a<text:s/>question<text:s/>that<text:s/>no<text:s/>longer<text:s/>demanded<text:s/>resolution.</text:span></text:p>
        <text:p text:style-name="P1483"><text:span text:style-name="T1483_1">The<text:s/>days<text:s/>that<text:s/>followed<text:s/>passed<text:s/>like<text:s/>drifting<text:s/>clouds</text:span><text:span text:style-name="T1483_2">—</text:span><text:span text:style-name="T1483_3">quiet,<text:s/>slow,<text:s/>without<text:s/>clear<text:s/>shape.<text:s/>Eryn<text:s/>kept<text:s/>to<text:s/>herself,<text:s/>staying<text:s/>in<text:s/>the<text:s/>attic,<text:s/>only<text:s/>venturing<text:s/>out<text:s/>at<text:s/>dawn<text:s/>or<text:s/>dusk<text:s/>when<text:s/>the<text:s/>village<text:s/>was<text:s/>quieter.<text:s/>There<text:s/>was<text:s/>a<text:s/>strange<text:s/>comfort<text:s/>in<text:s/>being<text:s/>unseen.<text:s/>But<text:s/>the<text:s/>loneliness<text:s/>she<text:s/>once<text:s/>carried<text:s/>like<text:s/>armor<text:s/>now<text:s/>felt<text:s/>less<text:s/>protective<text:s/>and<text:s/>more<text:s/>transparent.</text:span></text:p>
        <text:p text:style-name="P1484"><text:span text:style-name="T1484_1">She<text:s/>sat<text:s/>often<text:s/>by<text:s/>the<text:s/>window,<text:s/>the<text:s/>smooth<text:s/>stone<text:s/>resting<text:s/>on<text:s/>the<text:s/>sill.<text:s/>Sometimes,<text:s/>she<text:s/>spoke<text:s/>aloud<text:s/>to<text:s/>it</text:span><text:span text:style-name="T1484_2">—</text:span><text:span text:style-name="T1484_3">not<text:s/>expecting<text:s/>an<text:s/>answer,<text:s/>but<text:s/>filling<text:s/>the<text:s/>silence.</text:span></text:p>
        <text:p text:style-name="P1485"><text:span text:style-name="T1485_1">“Why<text:s/>did<text:s/>I<text:s/>carry<text:s/>you<text:s/>all<text:s/>the<text:s/>way<text:s/>back?”<text:s/>she<text:s/>asked<text:s/>one<text:s/>morning,<text:s/>watching<text:s/>a<text:s/>sparrow<text:s/>flit<text:s/>across<text:s/>the<text:s/>rooftops.<text:s/>“Was<text:s/>it<text:s/>because<text:s/>I<text:s/>didn’t<text:s/>want<text:s/>to<text:s/>let<text:s/>go?<text:s/>Or<text:s/>because<text:s/>I<text:s/>thought<text:s/>I<text:s/>had<text:s/>to?”</text:span></text:p>
        <text:p text:style-name="P1486"><text:span text:style-name="T1486_1">The<text:s/>stone,<text:s/>of<text:s/>course,<text:s/>remained<text:s/>silent.<text:s/>But<text:s/>asking<text:s/>the<text:s/>question<text:s/>felt<text:s/>like<text:s/>the<text:s/>beginning<text:s/>of<text:s/>something.</text:span></text:p>
        <text:p text:style-name="P1487"><text:span text:style-name="T1487_1">Her<text:s/>Twilight<text:s/>Eye<text:s/>would<text:s/>pulse<text:s/>now<text:s/>and<text:s/>then</text:span><text:span text:style-name="T1487_2">—</text:span><text:span text:style-name="T1487_3">a<text:s/>dull<text:s/>throb<text:s/>that<text:s/>she<text:s/>had<text:s/>grown<text:s/>used<text:s/>to.<text:s/>Sometimes,<text:s/>without<text:s/>thinking,<text:s/>she</text:span><text:span text:style-name="T1487_4">’d<text:s/>slip<text:s/>off<text:s/>her<text:s/>eyepatch<text:s/>and<text:s/>gaze<text:s/>out<text:s/>through<text:s/>it.<text:s/>The<text:s/>visions<text:s/>came<text:s/>in<text:s/>flickers</text:span><text:span text:style-name="T1487_5">—</text:span><text:span text:style-name="T1487_6">threads<text:s/>of<text:s/>color<text:s/>in<text:s/>the<text:s/>air,<text:s/>faint<text:s/>glimmers<text:s/>around<text:s/>people<text:s/>passing<text:s/>below.<text:s/>She<text:s/>didn’t<text:s/>rush<text:s/>to<text:s/>interpret<text:s/>them.<text:s/>She<text:s/>let<text:s/>them<text:s/>pass,<text:s/>like<text:s/>watching<text:s/>leaves<text:s/>float<text:s/>downstream.</text:span></text:p>
        <text:p text:style-name="P1488"><text:span text:style-name="T1488_1">Eryn<text:s/>began<text:s/>noticing<text:s/>things</text:span><text:span text:style-name="T1488_2">—</text:span><text:span text:style-name="T1488_3">subtle<text:s/>shifts<text:s/>in<text:s/>the<text:s/>village.<text:s/>The<text:s/>way<text:s/>the<text:s/>baker</text:span><text:span text:style-name="T1488_4">’s<text:s/>hands<text:s/>trembled<text:s/>when<text:s/>he<text:s/>kneaded<text:s/>dough,<text:s/>or<text:s/>how<text:s/>the<text:s/>young<text:s/>girl<text:s/>who<text:s/>sold<text:s/>herbs<text:s/>always<text:s/>tucked<text:s/>her<text:s/>left<text:s/>foot<text:s/>behind<text:s/>her<text:s/>right<text:s/>when<text:s/>nervous.<text:s/>These<text:s/>details<text:s/>had<text:s/>been<text:s/>there<text:s/>before,<text:s/>but<text:s/>now<text:s/>they<text:s/>shimmered<text:s/>with<text:s/>meaning<text:s/>she<text:s/>couldn’t<text:s/>fully<text:s/>grasp.</text:span></text:p>
        <text:p text:style-name="P1489"><text:span text:style-name="T1489_1">She<text:s/>didn</text:span><text:span text:style-name="T1489_2">’t<text:s/>offer<text:s/>help.<text:s/>But<text:s/>she<text:s/>didn’t<text:s/>turn<text:s/>away<text:s/>either.</text:span></text:p>
        <text:p text:style-name="P1490"><text:span text:style-name="T1490_1">One<text:s/>evening,<text:s/>as<text:s/>twilight<text:s/>deepened,<text:s/>she<text:s/>saw<text:s/>a<text:s/>boy<text:s/>running<text:s/>through<text:s/>the<text:s/>narrow<text:s/>streets,<text:s/>cradling<text:s/>something<text:s/>in<text:s/>his<text:s/>hands.<text:s/>His<text:s/>foot<text:s/>caught<text:s/>on<text:s/>a<text:s/>loose<text:s/>stone,<text:s/>and<text:s/>he<text:s/>tumbled<text:s/>forward.<text:s/>Eryn<text:s/>stood<text:s/>up,<text:s/>watching<text:s/>as<text:s/>he<text:s/>sat<text:s/>there<text:s/>on<text:s/>the<text:s/>ground,<text:s/>blinking<text:s/>away<text:s/>tears.</text:span></text:p>
        <text:p text:style-name="P1491"><text:span text:style-name="T1491_1">The<text:s/>old<text:s/>Eryn<text:s/>might<text:s/>have<text:s/>stayed<text:s/>behind<text:s/>the<text:s/>curtain.<text:s/>This<text:s/>time,<text:s/>she<text:s/>climbed<text:s/>down<text:s/>from<text:s/>the<text:s/>attic<text:s/>and<text:s/>crossed<text:s/>the<text:s/>street.</text:span></text:p>
        <text:p text:style-name="P1492"><text:span text:style-name="T1492_1">“You<text:s/>alright?”<text:s/>she<text:s/>asked,<text:s/>keeping<text:s/>her<text:s/>voice<text:s/>soft.</text:span></text:p>
        <text:p text:style-name="P1493"><text:span text:style-name="T1493_1">The<text:s/>boy<text:s/>looked<text:s/>up,<text:s/>startled,<text:s/>but<text:s/>then<text:s/>nodded.<text:s/></text:span><text:span text:style-name="T1493_2">“It’s<text:s/>just...<text:s/>my<text:s/>bird,”<text:s/>he<text:s/>said,<text:s/>opening<text:s/>his<text:s/>hands<text:s/>to<text:s/>reveal<text:s/>a<text:s/>small<text:s/>sparrow,<text:s/>its<text:s/>wing<text:s/>twisted<text:s/>at<text:s/>an<text:s/>odd<text:s/>angle.</text:span></text:p>
        <text:p text:style-name="P1494"><text:span text:style-name="T1494_1">Eryn<text:s/>crouched<text:s/>beside<text:s/>him,<text:s/>the<text:s/>Twilight<text:s/>Eye<text:s/>tingling<text:s/>beneath<text:s/>her<text:s/>eyepatch.<text:s/>She<text:s/>didn</text:span><text:span text:style-name="T1494_2">’t<text:s/>take<text:s/>it<text:s/>off.<text:s/>She<text:s/>didn’t<text:s/>need<text:s/>to.<text:s/>Instead,<text:s/>she<text:s/>gently<text:s/>cupped<text:s/>her<text:s/>hands<text:s/>around<text:s/>the<text:s/>bird,<text:s/>feeling<text:s/>its<text:s/>rapid<text:s/>heartbeat.</text:span></text:p>
        <text:p text:style-name="P1495"><text:span text:style-name="T1495_1">“I<text:s/>can<text:s/>help,”<text:s/>she<text:s/>said<text:s/>simply,<text:s/>not<text:s/>with<text:s/>power,<text:s/>not<text:s/>with<text:s/>magic</text:span><text:span text:style-name="T1495_2">—</text:span><text:span text:style-name="T1495_3">but<text:s/>with<text:s/>the<text:s/>soft<text:s/>touch<text:s/>of<text:s/>care.</text:span></text:p>
        <text:p text:style-name="P1496"><text:span text:style-name="T1496_1">The<text:s/>boy</text:span><text:span text:style-name="T1496_2">’s<text:s/>face<text:s/>brightened,<text:s/>and<text:s/>for<text:s/>the<text:s/>first<text:s/>time,<text:s/>Eryn<text:s/>felt<text:s/>something<text:s/>unfamiliar</text:span><text:span text:style-name="T1496_3">—</text:span><text:span text:style-name="T1496_4">not<text:s/>the<text:s/>heavy<text:s/>burden<text:s/>of<text:s/>responsibility,<text:s/>but<text:s/>a<text:s/>lightness.<text:s/>A<text:s/>thread,<text:s/>perhaps,<text:s/>weaving<text:s/>between<text:s/>her<text:s/>and<text:s/>another.</text:span></text:p>
        <text:p text:style-name="P1497"><text:span text:style-name="T1497_1">That<text:s/>night,<text:s/>back<text:s/>in<text:s/>her<text:s/>attic,<text:s/>Eryn<text:s/>picked<text:s/>up<text:s/>the<text:s/>smooth<text:s/>stone<text:s/>again.<text:s/>She<text:s/>ran<text:s/>her<text:s/>fingers<text:s/>over<text:s/>its<text:s/>surface,<text:s/>feeling<text:s/>its<text:s/>weight</text:span><text:span text:style-name="T1497_2">—</text:span><text:span text:style-name="T1497_3">or<text:s/>lack<text:s/>of<text:s/>it.</text:span></text:p>
        <text:p text:style-name="P1498"><text:span text:style-name="T1498_1">It<text:s/>struck<text:s/>her<text:s/>then,<text:s/>not<text:s/>as<text:s/>a<text:s/>revelation,<text:s/>but<text:s/>as<text:s/>a<text:s/>quiet<text:s/>knowing.<text:s/>The<text:s/>stone<text:s/>had<text:s/>never<text:s/>been<text:s/>heavy.<text:s/>The<text:s/>burden<text:s/>had<text:s/>been<text:s/>hers<text:s/>all<text:s/>along</text:span><text:span text:style-name="T1498_2">—</text:span><text:span text:style-name="T1498_3">the<text:s/>belief<text:s/>that<text:s/>she<text:s/>had<text:s/>to<text:s/>carry<text:s/>the<text:s/>weight<text:s/>of<text:s/>her<text:s/>guilt,<text:s/>her<text:s/>failures,<text:s/>her<text:s/>expectations.<text:s/>The<text:s/>stone<text:s/>was<text:s/>just<text:s/>a<text:s/>stone.</text:span></text:p>
        <text:p text:style-name="P1499"><text:span text:style-name="T1499_1">She<text:s/>opened<text:s/>the<text:s/>window<text:s/>and<text:s/>set<text:s/>it<text:s/>on<text:s/>the<text:s/>ledge.<text:s/>The<text:s/>wind<text:s/>tugged<text:s/>at<text:s/>it,<text:s/>gentle<text:s/>but<text:s/>persistent.<text:s/>She<text:s/>left<text:s/>it<text:s/>there,<text:s/>no<text:s/>longer<text:s/>needing<text:s/>to<text:s/>decide<text:s/>what<text:s/>to<text:s/>do<text:s/>with<text:s/>it.</text:span></text:p>
        <text:p text:style-name="P1500"><text:span text:style-name="T1500_1">The<text:s/>lessons<text:s/>from<text:s/>the<text:s/>School<text:s/>of<text:s/>Unlearning<text:s/>weren</text:span><text:span text:style-name="T1500_2">’t<text:s/>fully<text:s/>understood<text:s/>yet,<text:s/>but<text:s/>they<text:s/>had<text:s/>begun<text:s/>to<text:s/>root</text:span><text:span text:style-name="T1500_3">—</text:span><text:span text:style-name="T1500_4">not<text:s/>in<text:s/>her<text:s/>mind,<text:s/>but<text:s/>in<text:s/>her<text:s/>heart.<text:s/>The<text:s/>concepts<text:s/>she<text:s/>had<text:s/>struggled<text:s/>with<text:s/>there<text:s/>now<text:s/>softened,<text:s/>taking<text:s/>form<text:s/>not<text:s/>as<text:s/>answers<text:s/>but<text:s/>as<text:s/>deeper,<text:s/>better<text:s/>questions.</text:span></text:p>
        <text:p text:style-name="P1501"><text:span text:style-name="T1501_1">Who<text:s/>am<text:s/>I<text:s/>when<text:s/>I</text:span><text:span text:style-name="T1501_2">’m<text:s/>not<text:s/>hiding?</text:span></text:p>
        <text:p text:style-name="P1502"><text:span text:style-name="T1502_1">What<text:s/>does<text:s/>it<text:s/>mean<text:s/>to<text:s/>see<text:s/>with<text:s/>both<text:s/>eyes,<text:s/>not<text:s/>just<text:s/>the<text:s/>Twilight<text:s/>Eye?</text:span></text:p>
        <text:p text:style-name="P1503"><text:span text:style-name="T1503_1">Can<text:s/>I<text:s/>be<text:s/>both<text:s/>broken<text:s/>and<text:s/>whole?</text:span></text:p>
        <text:p text:style-name="P1504"><text:span text:style-name="T1504_1">She<text:s/>didn</text:span><text:span text:style-name="T1504_2">’t<text:s/>know<text:s/>the<text:s/>answers.<text:s/>But<text:s/>that<text:s/>was<text:s/>okay.</text:span></text:p>
        <text:p text:style-name="P1505"><text:span text:style-name="T1505_1">Her<text:s/>return<text:s/>to<text:s/>the<text:s/>attic<text:s/>wasn</text:span><text:span text:style-name="T1505_2">’t<text:s/>the<text:s/>end<text:s/>of<text:s/>her<text:s/>journey</text:span><text:span text:style-name="T1505_3">—</text:span><text:span text:style-name="T1505_4">it<text:s/>was<text:s/>an<text:s/>incubation,<text:s/>a<text:s/>quiet<text:s/>unfolding.<text:s/>The<text:s/>village<text:s/>didn’t<text:s/>see<text:s/>a<text:s/>miraculous<text:s/>transformation.<text:s/>There<text:s/>were<text:s/>no<text:s/>grand<text:s/>gestures,<text:s/>no<text:s/>sweeping<text:s/>changes.<text:s/>Just<text:s/>small<text:s/>shifts</text:span><text:span text:style-name="T1505_5">—</text:span><text:span text:style-name="T1505_6">a<text:s/>softening<text:s/>of<text:s/>her<text:s/>edges,<text:s/>a<text:s/>curiosity<text:s/>that<text:s/>reached<text:s/>beyond<text:s/>her<text:s/>own<text:s/>wounds,<text:s/>and<text:s/>an<text:s/>openness<text:s/>to<text:s/>the<text:s/>threads<text:s/>that<text:s/>connected<text:s/>her<text:s/>to<text:s/>others.</text:span></text:p>
        <text:p text:style-name="P1506"><text:span text:style-name="T1506_1">The<text:s/>butterfly</text:span><text:span text:style-name="T1506_2">’s<text:s/>metamorphosis<text:s/>had<text:s/>been<text:s/>brutal<text:s/>and<text:s/>complete<text:s/>in<text:s/>its<text:s/>own<text:s/>way.<text:s/>But<text:s/>even<text:s/>butterflies,<text:s/>after<text:s/>emerging,<text:s/>need<text:s/>time<text:s/>for<text:s/>their<text:s/>wings<text:s/>to<text:s/>dry<text:s/>before<text:s/>they<text:s/>can<text:s/>fly.</text:span></text:p>
        <text:p text:style-name="P1507"><text:span text:style-name="T1507_1">Eryn<text:s/>was<text:s/>still<text:s/>waiting<text:s/>for<text:s/>her<text:s/>wings<text:s/>to<text:s/>dry.<text:s/>But<text:s/>for<text:s/>the<text:s/>first<text:s/>time,<text:s/>she<text:s/>wasn</text:span><text:span text:style-name="T1507_2">’t<text:s/>rushing.<text:s/>She<text:s/>was<text:s/>simply<text:s/>being.<text:s/>And<text:s/>that,<text:s/>she<text:s/>realized,<text:s/>was<text:s/>progress.</text:span></text:p>
        <text:p text:style-name="P1508"><text:span text:style-name="T1508_1">When<text:s/>Eryn<text:s/>decided<text:s/>to<text:s/>reopen<text:s/>her<text:s/>herb<text:s/>stall,<text:s/>it<text:s/>wasn</text:span><text:span text:style-name="T1508_2">’t<text:s/>a<text:s/>grand<text:s/>moment.<text:s/>There<text:s/>was<text:s/>no<text:s/>dramatic<text:s/>tearing<text:s/>off<text:s/>of<text:s/>the<text:s/>eyepatch,<text:s/>no<text:s/>declaration<text:s/>to<text:s/>the<text:s/>village<text:s/>that<text:s/>she<text:s/>had<text:s/>changed.<text:s/>It<text:s/>was<text:s/>quieter<text:s/>than<text:s/>that</text:span><text:span text:style-name="T1508_3">—</text:span><text:span text:style-name="T1508_4">a<text:s/>simple<text:s/>morning<text:s/>where<text:s/>she<text:s/>stood<text:s/>at<text:s/>her<text:s/>attic<text:s/>window,<text:s/>watching<text:s/>the<text:s/>square<text:s/>come<text:s/>to<text:s/>life,<text:s/>and<text:s/>thought,<text:s/></text:span><text:span text:style-name="T1508_5">Why<text:s/>not<text:s/>today?</text:span></text:p>
        <text:p text:style-name="P1509"><text:span text:style-name="T1509_1">She<text:s/>carried<text:s/>her<text:s/>baskets<text:s/>of<text:s/>dried<text:s/>herbs<text:s/>down<text:s/>the<text:s/>narrow<text:s/>stairwell,<text:s/>feeling<text:s/>the<text:s/>familiar<text:s/>weight<text:s/>of<text:s/>them<text:s/>against<text:s/>her<text:s/>hip.<text:s/>The<text:s/>village<text:s/>market<text:s/>was<text:s/>already<text:s/>stirring,<text:s/>the<text:s/>stalls<text:s/>a<text:s/>patchwork<text:s/>of<text:s/>colors<text:s/>and<text:s/>smells</text:span><text:span text:style-name="T1509_2">—</text:span><text:span text:style-name="T1509_3">fresh<text:s/>bread,<text:s/>smoked<text:s/>meats,<text:s/>bundles<text:s/>of<text:s/>lavender<text:s/>and<text:s/>rosemary<text:s/>swaying<text:s/>in<text:s/>the<text:s/>breeze.</text:span></text:p>
        <text:p text:style-name="P1510"><text:span text:style-name="T1510_1">Her<text:s/>old<text:s/>spot<text:s/>near<text:s/>the<text:s/>fountain<text:s/>was<text:s/>empty,<text:s/>as<text:s/>if<text:s/>waiting<text:s/>for<text:s/>her.<text:s/>Eryn<text:s/>laid<text:s/>out<text:s/>her<text:s/>worn<text:s/>cloth,<text:s/>set<text:s/>out<text:s/>jars<text:s/>of<text:s/>tinctures<text:s/>and<text:s/>bundles<text:s/>of<text:s/>herbs,<text:s/>and<text:s/>tried<text:s/>to<text:s/>ignore<text:s/>the<text:s/>flutter<text:s/>in<text:s/>her<text:s/>chest.</text:span></text:p>
        <text:p text:style-name="P1511"><text:span text:style-name="T1511_1">There<text:s/>were<text:s/>no<text:s/>whispers,<text:s/>no<text:s/>pointed<text:s/>fingers.<text:s/>The<text:s/>villagers<text:s/>passed<text:s/>her<text:s/>by<text:s/>as<text:s/>they<text:s/>always<text:s/>had</text:span><text:span text:style-name="T1511_2">—</text:span><text:span text:style-name="T1511_3">some<text:s/>casting<text:s/>curious<text:s/>glances,<text:s/>others<text:s/>avoiding<text:s/>her<text:s/>entirely.<text:s/>It<text:s/>was<text:s/>a<text:s/>small<text:s/>mercy.</text:span></text:p>
        <text:p text:style-name="P1512"><text:span text:style-name="T1512_1">She<text:s/>kept<text:s/>the<text:s/>eye<text:s/>patch<text:s/>on.</text:span></text:p>
        <text:p text:style-name="P1513"><text:span text:style-name="T1513_1">It<text:s/>was<text:s/>in<text:s/>the<text:s/>mundane<text:s/>moments,<text:s/>the<text:s/>simple<text:s/>exchanges,<text:s/>that<text:s/>something<text:s/>began<text:s/>to<text:s/>shift.</text:span></text:p>
        <text:p text:style-name="P1514"><text:span text:style-name="T1514_1">The<text:s/>first<text:s/>customer<text:s/>was<text:s/>the<text:s/>baker</text:span><text:span text:style-name="T1514_2">’s<text:s/>wife,<text:s/>a<text:s/>stout<text:s/>woman<text:s/>with<text:s/>flour-dusted<text:s/>hands<text:s/>and<text:s/>soft<text:s/>eyes.<text:s/>She<text:s/>hesitated<text:s/>before<text:s/>approaching,<text:s/>her<text:s/>gaze<text:s/>flickering<text:s/>to<text:s/>the<text:s/>eyepatch.</text:span></text:p>
        <text:p text:style-name="P1515"><text:span text:style-name="T1515_1">“I...<text:s/>I<text:s/>need<text:s/>thyme,”<text:s/>the<text:s/>woman<text:s/>said,<text:s/>her<text:s/>voice<text:s/>careful.<text:s/>“For<text:s/>a<text:s/>stew.”</text:span></text:p>
        <text:p text:style-name="P1516"><text:span text:style-name="T1516_1">Eryn<text:s/>nodded,<text:s/>reaching<text:s/>for<text:s/>the<text:s/>bundle<text:s/>without<text:s/>making<text:s/>eye<text:s/>contact.<text:s/></text:span><text:span text:style-name="T1516_2">“Two<text:s/>sprigs<text:s/>will<text:s/>do?”</text:span></text:p>
        <text:p text:style-name="P1517"><text:span text:style-name="T1517_1">The<text:s/>woman<text:s/>nodded,<text:s/>but<text:s/>then<text:s/>lingered.<text:s/>Her<text:s/>hands<text:s/>fidgeted<text:s/>with<text:s/>her<text:s/>apron.</text:span></text:p>
        <text:p text:style-name="P1518"><text:span text:style-name="T1518_1">“My<text:s/>husband’s<text:s/>been...<text:s/>anxious.<text:s/>The<text:s/>harvest’s<text:s/>been<text:s/>thin.<text:s/>Do<text:s/>you<text:s/>have<text:s/>anything<text:s/>for<text:s/>that?<text:s/>For<text:s/>calming<text:s/>the<text:s/>nerves?”</text:span></text:p>
        <text:p text:style-name="P1519"><text:span text:style-name="T1519_1">Eryn<text:s/>hesitated.<text:s/>It<text:s/>would</text:span><text:span text:style-name="T1519_2">’ve<text:s/>been<text:s/>easier<text:s/>to<text:s/>hand<text:s/>over<text:s/>the<text:s/>usual<text:s/>herbs</text:span><text:span text:style-name="T1519_3">—</text:span><text:span text:style-name="T1519_4">lavender,<text:s/>maybe<text:s/>valerian<text:s/>root</text:span><text:span text:style-name="T1519_5">—</text:span><text:span text:style-name="T1519_6">but<text:s/>something<text:s/>tugged<text:s/>at<text:s/>her.<text:s/>She<text:s/>let<text:s/>her<text:s/>hand<text:s/>hover<text:s/>over<text:s/>the<text:s/>jars,<text:s/>letting<text:s/>her<text:s/>Twilight<text:s/>Eye<text:s/>throb<text:s/>softly<text:s/>beneath<text:s/>the<text:s/>eyepatch,<text:s/>even<text:s/>if<text:s/>she<text:s/>didn’t<text:s/>remove<text:s/>it.</text:span></text:p>
        <text:p text:style-name="P1520"><text:span text:style-name="T1520_1">“Chamomile,”<text:s/>Eryn<text:s/>said<text:s/>finally,<text:s/>passing<text:s/>the<text:s/>bundle<text:s/>over.<text:s/>“But<text:s/>brew<text:s/>it<text:s/>slow.<text:s/>Let<text:s/>it<text:s/>steep<text:s/>longer<text:s/>than<text:s/>usual.<text:s/>And<text:s/>add<text:s/>a<text:s/>pinch<text:s/>of<text:s/>lemon<text:s/>balm.”</text:span></text:p>
        <text:p text:style-name="P1521"><text:span text:style-name="T1521_1">The<text:s/>woman<text:s/>blinked,<text:s/>surprised.<text:s/></text:span><text:span text:style-name="T1521_2">“Lemon<text:s/>balm?”</text:span></text:p>
        <text:p text:style-name="P1522"><text:span text:style-name="T1522_1">Eryn<text:s/>gave<text:s/>the<text:s/>smallest<text:s/>of<text:s/>smiles.<text:s/></text:span><text:span text:style-name="T1522_2">“It<text:s/>helps<text:s/>ease<text:s/>the<text:s/>heart,<text:s/>not<text:s/>just<text:s/>the<text:s/>mind.”</text:span></text:p>
        <text:p text:style-name="P1523"><text:span text:style-name="T1523_1">The<text:s/>woman</text:span><text:span text:style-name="T1523_2">’s<text:s/>eyes<text:s/>softened.<text:s/>“Thank<text:s/>you,<text:s/>Eryn.”</text:span></text:p>
        <text:p text:style-name="P1524"><text:span text:style-name="T1524_1">It<text:s/>was<text:s/>the<text:s/>first<text:s/>time<text:s/>someone<text:s/>had<text:s/>spoken<text:s/>her<text:s/>name<text:s/>without<text:s/>pity<text:s/>or<text:s/>fear<text:s/>since<text:s/>she</text:span><text:span text:style-name="T1524_2">’d<text:s/>returned.</text:span></text:p>
        <text:p text:style-name="P1525"><text:span text:style-name="T1525_1">As<text:s/>the<text:s/>days<text:s/>passed,<text:s/>more<text:s/>villagers<text:s/>came</text:span><text:span text:style-name="T1525_2">—</text:span><text:span text:style-name="T1525_3">some<text:s/>with<text:s/>practical<text:s/>needs,<text:s/>others<text:s/>for<text:s/>reasons<text:s/>they<text:s/>couldn</text:span><text:span text:style-name="T1525_4">’t<text:s/>quite<text:s/>name.<text:s/>And<text:s/>with<text:s/>each<text:s/>encounter,<text:s/>Eryn<text:s/>found<text:s/>herself<text:s/>opening,<text:s/>just<text:s/>a<text:s/>little.</text:span></text:p>
        <text:p text:style-name="P1526"><text:span text:style-name="T1526_1">A<text:s/>young<text:s/>boy<text:s/>came<text:s/>with<text:s/>a<text:s/>scrape<text:s/>on<text:s/>his<text:s/>knee,<text:s/>his<text:s/>mother<text:s/>trailing<text:s/>behind.<text:s/>Without<text:s/>thinking,<text:s/>Eryn<text:s/>knelt<text:s/>to<text:s/>clean<text:s/>the<text:s/>wound,<text:s/>her<text:s/>hands<text:s/>steady.<text:s/>The<text:s/>boy<text:s/>winced<text:s/>but<text:s/>didn</text:span><text:span text:style-name="T1526_2">’t<text:s/>pull<text:s/>away.</text:span></text:p>
        <text:p text:style-name="P1527"><text:span text:style-name="T1527_1">“You’re<text:s/>brave,”<text:s/>Eryn<text:s/>murmured.</text:span></text:p>
        <text:p text:style-name="P1528"><text:span text:style-name="T1528_1">The<text:s/>boy<text:s/>shook<text:s/>his<text:s/>head.<text:s/></text:span><text:span text:style-name="T1528_2">“No,<text:s/>I’m<text:s/>not.”</text:span></text:p>
        <text:p text:style-name="P1529"><text:span text:style-name="T1529_1">Eryn<text:s/>glanced<text:s/>up,<text:s/>meeting<text:s/>his<text:s/>wide<text:s/>eyes.<text:s/></text:span><text:span text:style-name="T1529_2">“Being<text:s/>scared<text:s/>and<text:s/>doing<text:s/>it<text:s/>anyway</text:span><text:span text:style-name="T1529_3">—</text:span><text:span text:style-name="T1529_4">that’s<text:s/>what<text:s/>makes<text:s/>you<text:s/>brave.”</text:span></text:p>
        <text:p text:style-name="P1530"><text:span text:style-name="T1530_1">She<text:s/>caught<text:s/>herself<text:s/>as<text:s/>she<text:s/>said<text:s/>it</text:span><text:span text:style-name="T1530_2">—</text:span><text:span text:style-name="T1530_3">the<text:s/>truth<text:s/>of<text:s/>it<text:s/>sinking<text:s/>into<text:s/>her<text:s/>own<text:s/>bones.<text:s/></text:span><text:span text:style-name="T1530_4">Isn</text:span><text:span text:style-name="T1530_5">’t<text:s/>that<text:s/>what<text:s/>I’m<text:s/>doing?</text:span><text:span text:style-name="T1530_6"><text:s/>she<text:s/>thought.<text:s/></text:span><text:span text:style-name="T1530_7">Being<text:s/>here,<text:s/>with<text:s/>them,<text:s/>even<text:s/>though<text:s/>I</text:span><text:span text:style-name="T1530_8">’m<text:s/>still<text:s/>scared?</text:span></text:p>
        <text:p text:style-name="P1531"><text:span text:style-name="T1531_1">The<text:s/>market<text:s/>stall<text:s/>became<text:s/>more<text:s/>than<text:s/>just<text:s/>a<text:s/>place<text:s/>to<text:s/>sell<text:s/>herbs.<text:s/>It<text:s/>became<text:s/>a<text:s/>quiet<text:s/>space<text:s/>where<text:s/>small,<text:s/>meaningful<text:s/>encounters<text:s/>unfolded</text:span><text:span text:style-name="T1531_2">—</text:span><text:span text:style-name="T1531_3">threads<text:s/>of<text:s/>connection<text:s/>weaving<text:s/>through<text:s/>the<text:s/>ordinary.</text:span></text:p>
        <text:p text:style-name="P1532"><text:span text:style-name="T1532_1">A<text:s/>widower<text:s/>came<text:s/>asking<text:s/>for<text:s/>herbs<text:s/>to<text:s/>help<text:s/>him<text:s/>sleep.<text:s/>Eryn<text:s/>didn</text:span><text:span text:style-name="T1532_2">’t<text:s/>offer<text:s/>anything<text:s/>right<text:s/>away.<text:s/>Instead,<text:s/>she<text:s/>asked,<text:s/>“When<text:s/>do<text:s/>you<text:s/>feel<text:s/>the<text:s/>loneliness<text:s/>most?”</text:span></text:p>
        <text:p text:style-name="P1533"><text:span text:style-name="T1533_1">He<text:s/>looked<text:s/>startled,<text:s/>then<text:s/>murmured,<text:s/></text:span><text:span text:style-name="T1533_2">“At<text:s/>night.<text:s/>When<text:s/>the<text:s/>house<text:s/>is<text:s/>too<text:s/>quiet.”</text:span></text:p>
        <text:p text:style-name="P1534"><text:span text:style-name="T1534_1">She<text:s/>passed<text:s/>him<text:s/>a<text:s/>bundle<text:s/>of<text:s/>lavender<text:s/>but<text:s/>also<text:s/>suggested,<text:s/></text:span><text:span text:style-name="T1534_2">“Sit<text:s/>by<text:s/>your<text:s/>window<text:s/>before<text:s/>bed.<text:s/>Watch<text:s/>the<text:s/>moon<text:s/>for<text:s/>a<text:s/>while.<text:s/>Let<text:s/>yourself<text:s/>remember<text:s/>her</text:span><text:span text:style-name="T1534_3">—</text:span><text:span text:style-name="T1534_4">and<text:s/>don’t<text:s/>chase<text:s/>the<text:s/>memories<text:s/>away.”</text:span></text:p>
        <text:p text:style-name="P1535"><text:span text:style-name="T1535_1">He<text:s/>left<text:s/>with<text:s/>tears<text:s/>in<text:s/>his<text:s/>eyes<text:s/>but<text:s/>also<text:s/>a<text:s/>small<text:s/>smile.</text:span></text:p>
        <text:p text:style-name="P1536"><text:span text:style-name="T1536_1">Eryn<text:s/>didn</text:span><text:span text:style-name="T1536_2">’t<text:s/>have<text:s/>answers</text:span><text:span text:style-name="T1536_3">—</text:span><text:span text:style-name="T1536_4">not<text:s/>the<text:s/>ones<text:s/>she’d<text:s/>once<text:s/>thought<text:s/>she<text:s/>needed.<text:s/>The<text:s/>lessons<text:s/>from<text:s/>the<text:s/>School<text:s/>of<text:s/>Unlearning<text:s/>still<text:s/>swirled<text:s/>inside<text:s/>her,<text:s/>half-formed<text:s/>and<text:s/>half-understood.<text:s/>But<text:s/>what<text:s/>had<text:s/>changed<text:s/>was<text:s/>her<text:s/>willingness<text:s/>to<text:s/>live<text:s/>the<text:s/>questions.</text:span></text:p>
        <text:p text:style-name="P1537"><text:span text:style-name="T1537_1">She<text:s/>no<text:s/>longer<text:s/>hid<text:s/>in<text:s/>the<text:s/>attic,<text:s/>but<text:s/>she<text:s/>didn</text:span><text:span text:style-name="T1537_2">’t<text:s/>throw<text:s/>herself<text:s/>into<text:s/>the<text:s/>heart<text:s/>of<text:s/>the<text:s/>village<text:s/>either.<text:s/>She<text:s/>occupied<text:s/>the<text:s/>space<text:s/>between</text:span><text:span text:style-name="T1537_3">—</text:span><text:span text:style-name="T1537_4">visible<text:s/>but<text:s/>still<text:s/>guarded,<text:s/>open<text:s/>but<text:s/>still<text:s/>careful.<text:s/>And<text:s/>in<text:s/>that<text:s/>space,<text:s/>she<text:s/>found<text:s/>something<text:s/>new.</text:span></text:p>
        <text:p text:style-name="P1538"><text:span text:style-name="T1538_1">Her<text:s/>Twilight<text:s/>Eye<text:s/>had<text:s/>softened,<text:s/>too.<text:s/>It<text:s/>no<text:s/>longer<text:s/>pulsed<text:s/>with<text:s/>the<text:s/>sharp<text:s/>ache<text:s/>of<text:s/>before.<text:s/>Sometimes,<text:s/>she</text:span><text:span text:style-name="T1538_2">’d<text:s/>lift<text:s/>the<text:s/>eyepatch<text:s/>for<text:s/>a<text:s/>moment,<text:s/>just<text:s/>to<text:s/>see</text:span><text:span text:style-name="T1538_3">—</text:span><text:span text:style-name="T1538_4">not<text:s/>out<text:s/>of<text:s/>obligation<text:s/>or<text:s/>fear,<text:s/>but<text:s/>curiosity.</text:span></text:p>
        <text:p text:style-name="P1539"><text:span text:style-name="T1539_1">One<text:s/>afternoon,<text:s/>as<text:s/>the<text:s/>sun<text:s/>dipped<text:s/>low,<text:s/>she<text:s/>saw<text:s/>threads<text:s/>of<text:s/>golden<text:s/>light<text:s/>weaving<text:s/>between<text:s/>the<text:s/>villagers</text:span><text:span text:style-name="T1539_2">—</text:span><text:span text:style-name="T1539_3">subtle,<text:s/>delicate,<text:s/>connecting<text:s/>them<text:s/>in<text:s/>ways<text:s/>they<text:s/>couldn</text:span><text:span text:style-name="T1539_4">’t<text:s/>see.<text:s/>Grief,<text:s/>joy,<text:s/>love,<text:s/>regret</text:span><text:span text:style-name="T1539_5">—</text:span><text:span text:style-name="T1539_6">all<text:s/>of<text:s/>it,<text:s/>tangled<text:s/>together<text:s/>in<text:s/>an<text:s/>unseen<text:s/>tapestry.</text:span></text:p>
        <text:p text:style-name="P1540"><text:span text:style-name="T1540_1">And<text:s/>she<text:s/>was<text:s/>part<text:s/>of<text:s/>it.</text:span></text:p>
        <text:p text:style-name="P1541"><text:span text:style-name="T1541_1">This<text:s/>wasn</text:span><text:span text:style-name="T1541_2">’t<text:s/>a<text:s/>grand<text:s/>metamorphosis.<text:s/>There<text:s/>were<text:s/>no<text:s/>wings<text:s/>unfurling,<text:s/>no<text:s/>sudden<text:s/>flight.<text:s/>It<text:s/>was<text:s/>slower,<text:s/>gentler</text:span><text:span text:style-name="T1541_3">—</text:span><text:span text:style-name="T1541_4">a<text:s/>process<text:s/>of<text:s/>unfolding,<text:s/>of<text:s/>allowing<text:s/>herself<text:s/>to<text:s/></text:span><text:span text:style-name="T1541_5">be</text:span><text:span text:style-name="T1541_6">.</text:span></text:p>
        <text:p text:style-name="P1542"><text:span text:style-name="T1542_1">She<text:s/>realized<text:s/>that<text:s/>becoming<text:s/>the<text:s/></text:span><text:span text:style-name="T1542_2">“True<text:s/>Eryn”<text:s/>wasn’t<text:s/>about<text:s/>shedding<text:s/>all<text:s/>her<text:s/>flaws<text:s/>or<text:s/>becoming<text:s/>some<text:s/>perfected<text:s/>version<text:s/>of<text:s/>herself.<text:s/>It<text:s/>was<text:s/>about<text:s/>embracing<text:s/>the<text:s/>full<text:s/>tapestry</text:span><text:span text:style-name="T1542_3">—</text:span><text:span text:style-name="T1542_4">her<text:s/>strengths,<text:s/>her<text:s/>wounds,<text:s/>her<text:s/>tenderness,<text:s/>her<text:s/>stubbornness.<text:s/>It<text:s/>was<text:s/>about<text:s/>offering<text:s/>what<text:s/>she<text:s/>had,<text:s/>even<text:s/>if<text:s/>it<text:s/>wasn’t<text:s/>perfect.</text:span></text:p>
        <text:p text:style-name="P1543"><text:span text:style-name="T1543_1">The<text:s/>villagers,<text:s/>in<text:s/>turn,<text:s/>didn</text:span><text:span text:style-name="T1543_2">’t<text:s/>treat<text:s/>her<text:s/>as<text:s/>a<text:s/>seer<text:s/>or<text:s/>a<text:s/>healer<text:s/>or<text:s/>a<text:s/>cursed<text:s/>girl.<text:s/>They<text:s/>treated<text:s/>her<text:s/>as<text:s/>Eryn</text:span><text:span text:style-name="T1543_3">—</text:span><text:span text:style-name="T1543_4">the<text:s/>one<text:s/>who<text:s/>sold<text:s/>herbs,<text:s/>who<text:s/>sometimes<text:s/>spoke<text:s/>in<text:s/>strange<text:s/>riddles,<text:s/>but<text:s/>who<text:s/>listened,<text:s/>really<text:s/>listened,<text:s/>when<text:s/>they<text:s/>spoke.</text:span></text:p>
        <text:p text:style-name="P1544"><text:span text:style-name="T1544_1">And<text:s/>in<text:s/>those<text:s/>small<text:s/>moments,<text:s/>in<text:s/>the<text:s/>ordinary<text:s/>exchanges,<text:s/>Eryn<text:s/>found<text:s/>something<text:s/>she<text:s/>hadn</text:span><text:span text:style-name="T1544_2">’t<text:s/>known<text:s/>she’d<text:s/>been<text:s/>searching<text:s/>for</text:span><text:span text:style-name="T1544_3">—</text:span><text:span text:style-name="T1544_4">belonging.</text:span></text:p>
        <text:p text:style-name="P1545"><text:span text:style-name="T1545_1">Not<text:s/>because<text:s/>she<text:s/>fit<text:s/>into<text:s/>the<text:s/>village<text:s/>perfectly,<text:s/>but<text:s/>because<text:s/>she<text:s/>allowed<text:s/>herself<text:s/>to<text:s/>be<text:s/></text:span><text:span text:style-name="T1545_2">seen</text:span><text:span text:style-name="T1545_3">,<text:s/>messy<text:s/>and<text:s/>unfinished<text:s/>as<text:s/>she<text:s/>was.</text:span></text:p>
        <text:p text:style-name="P1546"><text:span text:style-name="T1546_1">And<text:s/>that,<text:s/>she<text:s/>realized,<text:s/>was<text:s/>a<text:s/>lot.</text:span><text:bookmark-start text:name="Ready_to_return_to_the_School"/></text:p>
        <text:p text:style-name="P1547"><text:span text:style-name="T1547_1">Ready<text:s/>to<text:s/>return<text:s/>to<text:s/>the<text:s/>School</text:span><text:bookmark-end text:name="Ready_to_return_to_the_School"/></text:p>
        <text:p text:style-name="P1548"><text:span text:style-name="T1548_1">The<text:s/>sun<text:s/>dipped<text:s/>low<text:s/>over<text:s/>the<text:s/>village,<text:s/>casting<text:s/>long,<text:s/>amber<text:s/>shadows<text:s/>across<text:s/>the<text:s/>market<text:s/>square.<text:s/>Eryn</text:span><text:span text:style-name="T1548_2">’s<text:s/>herb<text:s/>stall<text:s/>stood<text:s/>at<text:s/>the<text:s/>edge<text:s/>of<text:s/>the<text:s/>square,<text:s/>its<text:s/>wooden<text:s/>table<text:s/>now<text:s/>bare,<text:s/>the<text:s/>last<text:s/>of<text:s/>the<text:s/>day’s<text:s/>herbs<text:s/>sold<text:s/>or<text:s/>packed<text:s/>away.<text:s/>She<text:s/>leaned<text:s/>against<text:s/>the<text:s/>post<text:s/>beside<text:s/>her<text:s/>stall,<text:s/>watching<text:s/>as<text:s/>the<text:s/>villagers<text:s/>drifted<text:s/>home,<text:s/>their<text:s/>baskets<text:s/>full,<text:s/>their<text:s/>conversations<text:s/>soft<text:s/>and<text:s/>winding<text:s/>down<text:s/>with<text:s/>the<text:s/>evening.</text:span></text:p>
        <text:p text:style-name="P1549"><text:span text:style-name="T1549_1">It<text:s/>had<text:s/>been<text:s/>several<text:s/>weeks<text:s/>since<text:s/>she<text:s/>reopened<text:s/>her<text:s/>stall.<text:s/>At<text:s/>first,<text:s/>it<text:s/>had<text:s/>felt<text:s/>strange</text:span><text:span text:style-name="T1549_2">—</text:span><text:span text:style-name="T1549_3">exposing<text:s/>herself<text:s/>again<text:s/>to<text:s/>the<text:s/>village<text:s/>after<text:s/>everything<text:s/>she<text:s/>had<text:s/>been<text:s/>through,<text:s/>after<text:s/>the<text:s/>School<text:s/>of<text:s/>Unlearning.<text:s/>But<text:s/>bit<text:s/>by<text:s/>bit,<text:s/>something<text:s/>had<text:s/>shifted.<text:s/>No<text:s/>grand<text:s/>epiphanies,<text:s/>no<text:s/>sweeping<text:s/>changes</text:span><text:span text:style-name="T1549_4">—</text:span><text:span text:style-name="T1549_5">just<text:s/>small<text:s/>moments,<text:s/>like<text:s/>stepping<text:s/>stones<text:s/>across<text:s/>a<text:s/>river.</text:span></text:p>
        <text:p text:style-name="P1550"><text:span text:style-name="T1550_1">She<text:s/>thought<text:s/>of<text:s/>Mara,<text:s/>who<text:s/>no<text:s/>longer<text:s/>scowled<text:s/>at<text:s/>her<text:s/>Twilight<text:s/>Eye<text:s/>but<text:s/>now<text:s/>brought<text:s/>her<text:s/>wildflowers<text:s/>in<text:s/>exchange<text:s/>for<text:s/>sage.<text:s/>She<text:s/>remembered<text:s/>the<text:s/>baker's<text:s/>daughter,<text:s/>who<text:s/>shyly<text:s/>asked<text:s/>Eryn<text:s/>about<text:s/>healing<text:s/>salves<text:s/>for<text:s/>her<text:s/>mother</text:span><text:span text:style-name="T1550_2">’s<text:s/>hands<text:s/>and,<text:s/>after<text:s/>a<text:s/>few<text:s/>visits,<text:s/>began<text:s/>sitting<text:s/>at<text:s/>Eryn’s<text:s/>stall<text:s/>just<text:s/>to<text:s/>talk.</text:span></text:p>
        <text:p text:style-name="P1551"><text:span text:style-name="T1551_1">These<text:s/>encounters<text:s/>had<text:s/>felt<text:s/>tentative<text:s/>at<text:s/>first,<text:s/>like<text:s/>delicate<text:s/>threads<text:s/>she<text:s/>wasn</text:span><text:span text:style-name="T1551_2">’t<text:s/>sure<text:s/>she<text:s/>could<text:s/>hold.<text:s/>But<text:s/>each<text:s/>time,<text:s/>something<text:s/>inside<text:s/>her<text:s/>had<text:s/>softened,<text:s/>stretched.<text:s/>It<text:s/>wasn’t<text:s/>the<text:s/>grand,<text:s/>sweeping<text:s/>healing<text:s/>she<text:s/>had<text:s/>once<text:s/>believed<text:s/>she<text:s/>needed<text:s/>to<text:s/>offer.<text:s/>It<text:s/>was<text:s/>simple.<text:s/>Real.</text:span></text:p>
        <text:p text:style-name="P1552"><text:span text:style-name="T1552_1">She<text:s/>turned<text:s/>her<text:s/>gaze<text:s/>toward<text:s/>the<text:s/>path<text:s/>that<text:s/>led<text:s/>to<text:s/>her<text:s/>attic<text:s/>room<text:s/>at<text:s/>the<text:s/>edge<text:s/>of<text:s/>the<text:s/>village.<text:s/>The<text:s/>thought<text:s/>of<text:s/>returning<text:s/>there<text:s/>now<text:s/>felt...<text:s/>different.<text:s/>Not<text:s/>the<text:s/>lonely<text:s/>retreat<text:s/>it<text:s/>had<text:s/>been,<text:s/>but<text:s/>a<text:s/>place<text:s/>of<text:s/>quiet.<text:s/>A<text:s/>breath<text:s/>inward<text:s/>after<text:s/>a<text:s/>day<text:s/>of<text:s/>exhaling<text:s/>into<text:s/>the<text:s/>world.</text:span></text:p>
        <text:p text:style-name="P1553"><text:span text:style-name="T1553_1">Like<text:s/>breathing,</text:span><text:span text:style-name="T1553_2"><text:s/>she<text:s/>realized.<text:s/></text:span><text:span text:style-name="T1553_3">All<text:s/>of<text:s/>it.<text:s/>Like<text:s/>breathing.</text:span></text:p>
        <text:p text:style-name="P1554"><text:span text:style-name="T1554_1">The<text:s/>thought<text:s/>made<text:s/>her<text:s/>pause.<text:s/>She<text:s/>let<text:s/>her<text:s/>chest<text:s/>rise<text:s/>and<text:s/>fall<text:s/>deliberately,<text:s/>feeling<text:s/>the<text:s/>air<text:s/>move<text:s/>in<text:s/>and<text:s/>out.<text:s/>But<text:s/>it<text:s/>wasn</text:span><text:span text:style-name="T1554_2">’t<text:s/>just<text:s/>her<text:s/>body</text:span><text:span text:style-name="T1554_3">—</text:span><text:span text:style-name="T1554_4">it<text:s/>was<text:s/>her<text:s/>life.</text:span></text:p>
        <text:p text:style-name="P1555"><text:span text:style-name="T1555_1">At<text:s/>the<text:s/>School,<text:s/>I<text:s/>exhaled.<text:s/>I<text:s/>let<text:s/>go<text:s/>of<text:s/>what<text:s/>weighed<text:s/>me<text:s/>down.<text:s/>My<text:s/>grief.<text:s/>My<text:s/>guilt.<text:s/>My<text:s/>false<text:s/>ideas<text:s/>about<text:s/>who<text:s/>I<text:s/>was<text:s/>supposed<text:s/>to<text:s/>be.</text:span></text:p>
        <text:p text:style-name="P1556"><text:span text:style-name="T1556_1">She<text:s/>remembered<text:s/>the<text:s/>Abbot</text:span><text:span text:style-name="T1556_2">’s<text:s/>voice</text:span><text:span text:style-name="T1556_3">—</text:span><text:span text:style-name="T1556_4">soft,<text:s/>but<text:s/>resonant,<text:s/>like<text:s/>the<text:s/>wind<text:s/>through<text:s/>hollow<text:s/>reeds.</text:span></text:p>
        <text:p text:style-name="P1557"><text:span text:style-name="T1557_1">"Unlearning<text:s/>is<text:s/>the<text:s/>exhale.<text:s/>But<text:s/>life,<text:s/>Eryn,<text:s/>is<text:s/>both<text:s/>breath<text:s/>in<text:s/>and<text:s/>breath<text:s/>out."</text:span></text:p>
        <text:p text:style-name="P1558"><text:span text:style-name="T1558_1">The<text:s/>School<text:s/>had<text:s/>been<text:s/>her<text:s/>breath<text:s/>out.<text:s/>And<text:s/>now,<text:s/>back<text:s/>in<text:s/>the<text:s/>village,<text:s/>she<text:s/>had<text:s/>breathed<text:s/>in<text:s/>again</text:span><text:span text:style-name="T1558_2">—</text:span><text:span text:style-name="T1558_3">life,<text:s/>people,<text:s/>connection.<text:s/>But<text:s/>standing<text:s/>here<text:s/>now,<text:s/>in<text:s/>the<text:s/>hush<text:s/>of<text:s/>the<text:s/>evening,<text:s/>she<text:s/>felt<text:s/>the<text:s/>tension<text:s/>between<text:s/>the<text:s/>two.<text:s/>The<text:s/>need<text:s/>for<text:s/>both.</text:span></text:p>
        <text:p text:style-name="P1559"><text:span text:style-name="T1559_1">The<text:s/>rhythm<text:s/>of<text:s/>it.</text:span></text:p>
        <text:p text:style-name="P1560"><text:span text:style-name="T1560_1">Her<text:s/>life<text:s/>wasn</text:span><text:span text:style-name="T1560_2">’t<text:s/>meant<text:s/>to<text:s/>be<text:s/>only<text:s/>exhaling<text:s/>into<text:s/>the<text:s/>vastness<text:s/>of<text:s/>unknowing,<text:s/>nor<text:s/>only<text:s/>inhaling<text:s/>the<text:s/>noise<text:s/>and<text:s/>bustle<text:s/>of<text:s/>the<text:s/>world.<text:s/>It<text:s/>was<text:s/>a<text:s/>dance.<text:s/>A<text:s/>flow<text:s/>between<text:s/>the<text:s/>two.</text:span></text:p>
        <text:p text:style-name="P1561"><text:span text:style-name="T1561_1">Venture<text:s/>out.<text:s/>Withdraw<text:s/></text:span><text:span text:style-name="T1561_2">—</text:span><text:span text:style-name="T1561_3"><text:s/>Exhale.<text:s/>Engage<text:s/></text:span><text:span text:style-name="T1561_4">—</text:span><text:span text:style-name="T1561_5"><text:s/>Inhale.</text:span></text:p>
        <text:p text:style-name="P1562"><text:span text:style-name="T1562_1">She<text:s/>thought<text:s/>of<text:s/>how<text:s/>she<text:s/>had<text:s/>begun<text:s/>opening<text:s/>up<text:s/>in<text:s/>the<text:s/>village</text:span><text:span text:style-name="T1562_2">—</text:span><text:span text:style-name="T1562_3">talking<text:s/>to<text:s/>customers,<text:s/>really<text:s/>seeing<text:s/>them,<text:s/>not<text:s/>just<text:s/>as<text:s/>transactions<text:s/>but<text:s/>as<text:s/>people<text:s/>with<text:s/>tangled<text:s/>hearts<text:s/>like<text:s/>hers.<text:s/>There<text:s/>had<text:s/>been<text:s/>moments<text:s/>when<text:s/>she</text:span><text:span text:style-name="T1562_4">’d<text:s/>caught<text:s/>glimpses<text:s/>of<text:s/>herself<text:s/>in<text:s/>their<text:s/>eyes</text:span><text:span text:style-name="T1562_5">—</text:span><text:span text:style-name="T1562_6">not<text:s/>the<text:s/>fractured<text:s/>girl<text:s/>who<text:s/>had<text:s/>fled<text:s/>the<text:s/>flood,<text:s/>not<text:s/>the<text:s/>heavy-hearted<text:s/>wanderer<text:s/>from<text:s/>before<text:s/>the<text:s/>School,<text:s/>but<text:s/>someone<text:s/>fuller,<text:s/>rounder.<text:s/>Someone<text:s/>real.</text:span></text:p>
        <text:p text:style-name="P1563"><text:span text:style-name="T1563_1">But<text:s/>I</text:span><text:span text:style-name="T1563_2">’m<text:s/>not<text:s/>finished,</text:span><text:span text:style-name="T1563_3"><text:s/>she<text:s/>realized.<text:s/></text:span><text:span text:style-name="T1563_4">Not<text:s/>yet.</text:span></text:p>
        <text:p text:style-name="P1564"><text:span text:style-name="T1564_1">The<text:s/>threads<text:s/>of<text:s/>unlearning<text:s/>had<text:s/>only<text:s/>just<text:s/>begun<text:s/>to<text:s/>settle<text:s/>in<text:s/>her.<text:s/>The<text:s/>lessons<text:s/>from<text:s/>the<text:s/>School<text:s/>had<text:s/>shifted<text:s/>from<text:s/>thoughts<text:s/>in<text:s/>her<text:s/>head<text:s/>to<text:s/>truths<text:s/>starting<text:s/>to<text:s/>root<text:s/>in<text:s/>her<text:s/>heart,<text:s/>but<text:s/>there<text:s/>was<text:s/>more.<text:s/>She<text:s/>felt<text:s/>it,<text:s/>like<text:s/>an<text:s/>itch<text:s/>under<text:s/>the<text:s/>skin</text:span><text:span text:style-name="T1564_2">—</text:span><text:span text:style-name="T1564_3">a<text:s/>restlessness<text:s/>that<text:s/>wasn</text:span><text:span text:style-name="T1564_4">’t<text:s/>the<text:s/>old<text:s/>kind,<text:s/>driven<text:s/>by<text:s/>guilt<text:s/>or<text:s/>the<text:s/>need<text:s/>to<text:s/>prove<text:s/>herself,<text:s/>but<text:s/>a<text:s/>softer<text:s/>stirring.<text:s/>A<text:s/>readiness.</text:span></text:p>
        <text:p text:style-name="P1565"><text:span text:style-name="T1565_1">Her<text:s/>heart<text:s/>had<text:s/>more<text:s/>space<text:s/>now,<text:s/>cleared<text:s/>out<text:s/>from<text:s/>all<text:s/>she<text:s/>had<text:s/>let<text:s/>go<text:s/>of.<text:s/>And<text:s/>in<text:s/>that<text:s/>space,<text:s/>new<text:s/>truths<text:s/>could<text:s/>enter.<text:s/>But<text:s/>only<text:s/>if<text:s/>she<text:s/>let<text:s/>them.</text:span></text:p>
        <text:p text:style-name="P1566"><text:span text:style-name="T1566_1">It</text:span><text:span text:style-name="T1566_2">’s<text:s/>time<text:s/>to<text:s/>go<text:s/>back,</text:span><text:span text:style-name="T1566_3"><text:s/>she<text:s/>thought,<text:s/>not<text:s/>with<text:s/>dread<text:s/>or<text:s/>resistance,<text:s/>but<text:s/>with<text:s/>a<text:s/>kind<text:s/>of<text:s/>quiet<text:s/>understanding.<text:s/></text:span><text:span text:style-name="T1566_4">To<text:s/>the<text:s/>School.<text:s/>To<text:s/>the<text:s/>Abbot.<text:s/>To<text:s/>breathe<text:s/>out<text:s/>again<text:s/>before<text:s/>I<text:s/>can<text:s/>breathe<text:s/>in<text:s/>something<text:s/>new.</text:span></text:p>
        <text:p text:style-name="P1567"><text:span text:style-name="T1567_1">But<text:s/>this<text:s/>time,<text:s/>it<text:s/>wasn</text:span><text:span text:style-name="T1567_2">’t<text:s/>about<text:s/>running<text:s/>from<text:s/>the<text:s/>world.<text:s/>It<text:s/>was<text:s/>about<text:s/>keeping<text:s/>the<text:s/>rhythm</text:span><text:span text:style-name="T1567_3">—</text:span><text:span text:style-name="T1567_4">the<text:s/>balance.</text:span></text:p>
        <text:p text:style-name="P1568"/>
        <text:p text:style-name="P1569"><text:span text:style-name="T1569_1">The<text:s/>Breath<text:s/>of<text:s/>Becoming</text:span></text:p>
        <text:p text:style-name="P1570"><text:span text:style-name="T1570_1">Eryn<text:s/>packed<text:s/>up<text:s/>her<text:s/>herbs,<text:s/>tucking<text:s/>them<text:s/>neatly<text:s/>into<text:s/>her<text:s/>satchel.<text:s/>She<text:s/>tied<text:s/>the<text:s/>flap<text:s/>closed<text:s/>and<text:s/>slung<text:s/>it<text:s/>over<text:s/>her<text:s/>shoulder,<text:s/>then<text:s/>took<text:s/>one<text:s/>last<text:s/>look<text:s/>at<text:s/>the<text:s/>market<text:s/>square.<text:s/>It<text:s/>would<text:s/>still<text:s/>be<text:s/>here<text:s/>when<text:s/>she<text:s/>returned.<text:s/>The<text:s/>villagers<text:s/>would<text:s/>go<text:s/>on<text:s/>living<text:s/>their<text:s/>tangled,<text:s/>ordinary<text:s/>lives.<text:s/>And<text:s/>so<text:s/>would<text:s/>she.</text:span></text:p>
        <text:p text:style-name="P1571"><text:span text:style-name="T1571_1">But<text:s/>she<text:s/>was<text:s/>different<text:s/>now.<text:s/>She<text:s/>no<text:s/>longer<text:s/>felt<text:s/>the<text:s/>sharp<text:s/>edges<text:s/>of<text:s/>separation<text:s/>between<text:s/>herself<text:s/>and<text:s/>others.<text:s/>There<text:s/>was<text:s/>a<text:s/>softening,<text:s/>a<text:s/>connection</text:span><text:span text:style-name="T1571_2">—</text:span><text:span text:style-name="T1571_3">not<text:s/>loud<text:s/>or<text:s/>dramatic,<text:s/>but<text:s/>real.</text:span></text:p>
        <text:p text:style-name="P1572"><text:span text:style-name="T1572_1">As<text:s/>she<text:s/>began<text:s/>the<text:s/>walk<text:s/>toward<text:s/>her<text:s/>attic,<text:s/>where<text:s/>she<text:s/>would<text:s/>gather<text:s/>the<text:s/>few<text:s/>things<text:s/>she<text:s/>needed<text:s/>for<text:s/>the<text:s/>journey<text:s/>back<text:s/>to<text:s/>the<text:s/>School,<text:s/>she<text:s/>thought<text:s/>of<text:s/>the<text:s/>Abbot</text:span><text:span text:style-name="T1572_2">’s<text:s/>words<text:s/>once<text:s/>more.</text:span></text:p>
        <text:p text:style-name="P1573"><text:span text:style-name="T1573_1">"Unlearning<text:s/>takes<text:s/>time,<text:s/>child.<text:s/>Like<text:s/>the<text:s/>tides,<text:s/>like<text:s/>breathing.<text:s/>You<text:s/>release<text:s/>what<text:s/>no<text:s/>longer<text:s/>serves,<text:s/>so<text:s/>there<text:s/>is<text:s/>room<text:s/>for<text:s/>what<text:s/>does."</text:span></text:p>
        <text:p text:style-name="P1574"><text:span text:style-name="T1574_1">And<text:s/>now,<text:s/>as<text:s/>the<text:s/>path<text:s/>wound<text:s/>through<text:s/>the<text:s/>trees,<text:s/>Eryn<text:s/>smiled<text:s/>softly<text:s/>to<text:s/>herself.</text:span></text:p>
        <text:p text:style-name="P1575"><text:span text:style-name="T1575_1">I</text:span><text:span text:style-name="T1575_2">’m<text:s/>still<text:s/>breathing,</text:span><text:span text:style-name="T1575_3"><text:s/>she<text:s/>thought.<text:s/></text:span><text:span text:style-name="T1575_4">Still<text:s/>becoming.<text:s/>Maybe<text:s/>I</text:span><text:span text:style-name="T1575_5">’m<text:s/>not<text:s/>a<text:s/>‘human<text:s/>being,’<text:s/>I’m<text:s/>a<text:s/>‘human<text:s/>becoming’<text:s/></text:span><text:span text:style-name="T1575_6">—</text:span><text:span text:style-name="T1575_7"><text:s/>transforming<text:s/>until<text:s/>my<text:s/>last<text:s/>breath.<text:s/></text:span></text:p>
        <text:p text:style-name="P1576"><text:span text:style-name="T1576_1">And<text:s/>with<text:s/>that<text:s/>she<text:s/>felt<text:s/>one<text:s/>more<text:s/>link<text:s/>in<text:s/>the<text:s/>chain<text:s/>binding<text:s/>her<text:s/>heart<text:s/>fall<text:s/>away.</text:span></text:p>
        <text:p text:style-name="P1577"><text:bookmark-start text:name="Return_to_the_School"/></text:p>
      </text:section>
      <text:section text:style-name="S10" text:name="S10">
        <text:p text:style-name="P1578"/>
        <text:p text:style-name="P1579"><text:span text:style-name="T1579_1">Return<text:s/>to<text:s/>the<text:s/>School</text:span><text:bookmark-end text:name="Return_to_the_School"/></text:p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Courier New" svg:font-family="Courier New" style:font-pitch="variable"/>
    <style:font-face style:name="Candara" svg:font-family="Candara" style:font-pitch="variable"/>
    <style:font-face style:name="Sitka Text" svg:font-family="Sitka Text" style:font-pitch="variable" style:font-family-generic="modern"/>
    <style:font-face style:name="Calibri" svg:font-family="Calibri"/>
    <style:font-face style:name="Cambria" svg:font-family="Cambria"/>
    <style:font-face style:name="Times New Roman" svg:font-family="Times New Roman"/>
  </office:font-face-decls>
  <office:styles>
    <style:default-style style:family="paragraph">
      <style:paragraph-properties style:tab-stop-distance="2.117cm"/>
      <style:text-properties style:use-window-font-color="true" style:font-name="Calibri" fo:font-size="10pt" style:font-name-asian="Times New Roman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1" text:start-value="0" text:footnotes-position="document" text:start-numbering-at="document"/>
  </office:styles>
  <office:automatic-styles>
    <style:page-layout style:name="pm1">
      <style:page-layout-properties style:print-orientation="portrait" fo:page-width="21.59cm" fo:page-height="27.94cm" fo:padding-top="0cm" fo:margin-top="2.54cm" fo:padding-bottom="0cm" fo:margin-bottom="2.54cm" fo:padding-left="0cm" fo:margin-left="2.54cm" fo:padding-right="0cm" fo:margin-right="2.54cm"/>
      <style:header-style>
        <style:header-footer-properties fo:min-height="1.27cm" style:dynamic-spacing="true"/>
      </style:header-style>
      <style:footer-style>
        <style:header-footer-properties fo:min-height="1.27cm" style:dynamic-spacing="true"/>
      </style:footer-style>
    </style:page-layout>
    <style:style style:name="P1" style:family="paragraph" style:parent-style-name="Normal" style:master-page-name="MasterPage9">
      <style:paragraph-properties style:text-autospace="none"/>
      <style:text-properties style:font-name="Courier New" style:font-name-complex="Courier New"/>
    </style:style>
    <style:style style:name="P2" style:family="paragraph" style:parent-style-name="Normal">
      <style:paragraph-properties style:text-autospace="none" fo:text-align="center"/>
    </style:style>
    <style:style style:name="T2_1" style:family="text">
      <style:text-properties style:font-name="Candara" style:font-name-complex="Candara"/>
    </style:style>
    <style:page-layout style:name="pm2">
      <style:page-layout-properties style:print-orientation="portrait" fo:page-width="21.59cm" fo:page-height="27.94cm" fo:padding-top="0cm" fo:margin-top="2.54cm" fo:padding-bottom="0cm" fo:margin-bottom="2.54cm" fo:padding-left="0cm" fo:margin-left="2.54cm" fo:padding-right="0cm" fo:margin-right="2.54cm"/>
      <style:header-style>
        <style:header-footer-properties fo:min-height="1.27cm" style:dynamic-spacing="true"/>
      </style:header-style>
      <style:footer-style>
        <style:header-footer-properties fo:min-height="1.27cm" style:dynamic-spacing="true"/>
      </style:footer-style>
    </style:page-layout>
    <style:style style:name="P3" style:family="paragraph" style:parent-style-name="Normal">
      <style:paragraph-properties style:text-autospace="none"/>
      <style:text-properties style:font-name="Courier New" style:font-name-complex="Courier New"/>
    </style:style>
    <style:style style:name="P4" style:family="paragraph" style:parent-style-name="Normal">
      <style:paragraph-properties style:text-autospace="none" fo:text-align="center"/>
    </style:style>
    <style:style style:name="T4_1" style:family="text">
      <style:text-properties style:font-name="Candara" style:font-name-complex="Candara"/>
    </style:style>
    <style:page-layout style:name="pm3">
      <style:page-layout-properties style:print-orientation="portrait" fo:page-width="21.59cm" fo:page-height="27.94cm" fo:padding-top="0cm" fo:margin-top="2.54cm" fo:padding-bottom="0cm" fo:margin-bottom="2.54cm" fo:padding-left="0cm" fo:margin-left="2.54cm" fo:padding-right="0cm" fo:margin-right="2.54cm"/>
      <style:header-style>
        <style:header-footer-properties fo:min-height="1.27cm" style:dynamic-spacing="true"/>
      </style:header-style>
      <style:footer-style>
        <style:header-footer-properties fo:min-height="1.27cm" style:dynamic-spacing="true"/>
      </style:footer-style>
    </style:page-layout>
    <style:style style:name="P5" style:family="paragraph" style:parent-style-name="Normal">
      <style:paragraph-properties style:text-autospace="none"/>
      <style:text-properties style:font-name="Courier New" style:font-name-complex="Courier New"/>
    </style:style>
    <style:style style:name="P6" style:family="paragraph" style:parent-style-name="Normal">
      <style:paragraph-properties style:text-autospace="none" fo:text-align="center"/>
    </style:style>
    <style:style style:name="T6_1" style:family="text">
      <style:text-properties style:font-name="Candara" style:font-name-complex="Candara"/>
    </style:style>
    <style:page-layout style:name="pm4">
      <style:page-layout-properties style:print-orientation="portrait" fo:page-width="21.59cm" fo:page-height="27.94cm" fo:padding-top="0cm" fo:margin-top="2.54cm" fo:padding-bottom="0cm" fo:margin-bottom="2.54cm" fo:padding-left="0cm" fo:margin-left="2.54cm" fo:padding-right="0cm" fo:margin-right="2.54cm"/>
      <style:header-style>
        <style:header-footer-properties fo:min-height="1.27cm" style:dynamic-spacing="true"/>
      </style:header-style>
      <style:footer-style>
        <style:header-footer-properties fo:min-height="1.27cm" style:dynamic-spacing="true"/>
      </style:footer-style>
    </style:page-layout>
    <style:style style:name="P7" style:family="paragraph" style:parent-style-name="Normal">
      <style:paragraph-properties style:text-autospace="none"/>
      <style:text-properties style:font-name="Courier New" style:font-name-complex="Courier New"/>
    </style:style>
    <style:style style:name="P8" style:family="paragraph" style:parent-style-name="Normal">
      <style:paragraph-properties style:text-autospace="none" fo:text-align="center"/>
    </style:style>
    <style:style style:name="T8_1" style:family="text">
      <style:text-properties style:font-name="Candara" style:font-name-complex="Candara"/>
    </style:style>
    <style:page-layout style:name="pm5">
      <style:page-layout-properties style:print-orientation="portrait" fo:page-width="21.59cm" fo:page-height="27.94cm" fo:padding-top="0cm" fo:margin-top="2.54cm" fo:padding-bottom="0cm" fo:margin-bottom="2.54cm" fo:padding-left="0cm" fo:margin-left="2.54cm" fo:padding-right="0cm" fo:margin-right="2.54cm"/>
      <style:header-style>
        <style:header-footer-properties fo:min-height="1.27cm" style:dynamic-spacing="true"/>
      </style:header-style>
      <style:footer-style>
        <style:header-footer-properties fo:min-height="1.27cm" style:dynamic-spacing="true"/>
      </style:footer-style>
    </style:page-layout>
    <style:style style:name="P9" style:family="paragraph" style:parent-style-name="Normal">
      <style:paragraph-properties style:text-autospace="none"/>
      <style:text-properties style:font-name="Courier New" style:font-name-complex="Courier New"/>
    </style:style>
    <style:style style:name="P10" style:family="paragraph" style:parent-style-name="Normal">
      <style:paragraph-properties style:text-autospace="none" fo:text-align="center"/>
    </style:style>
    <style:style style:name="T10_1" style:family="text">
      <style:text-properties style:font-name="Candara" style:font-name-complex="Candara"/>
    </style:style>
    <style:page-layout style:name="pm6">
      <style:page-layout-properties style:print-orientation="portrait" fo:page-width="21.59cm" fo:page-height="27.94cm" fo:padding-top="0cm" fo:margin-top="2.54cm" fo:padding-bottom="0cm" fo:margin-bottom="2.54cm" fo:padding-left="0cm" fo:margin-left="2.54cm" fo:padding-right="0cm" fo:margin-right="2.54cm"/>
      <style:header-style>
        <style:header-footer-properties fo:min-height="1.27cm" style:dynamic-spacing="true"/>
      </style:header-style>
      <style:footer-style>
        <style:header-footer-properties fo:min-height="1.27cm" style:dynamic-spacing="true"/>
      </style:footer-style>
    </style:page-layout>
    <style:style style:name="P11" style:family="paragraph" style:parent-style-name="Normal">
      <style:paragraph-properties style:text-autospace="none"/>
      <style:text-properties style:font-name="Courier New" style:font-name-complex="Courier New"/>
    </style:style>
    <style:style style:name="P12" style:family="paragraph" style:parent-style-name="Normal">
      <style:paragraph-properties style:text-autospace="none" fo:text-align="center"/>
    </style:style>
    <style:style style:name="T12_1" style:family="text">
      <style:text-properties style:font-name="Candara" style:font-name-complex="Candara"/>
    </style:style>
    <style:page-layout style:name="pm7">
      <style:page-layout-properties style:print-orientation="portrait" fo:page-width="21.59cm" fo:page-height="27.94cm" fo:padding-top="0cm" fo:margin-top="2.54cm" fo:padding-bottom="0cm" fo:margin-bottom="2.54cm" fo:padding-left="0cm" fo:margin-left="2.54cm" fo:padding-right="0cm" fo:margin-right="2.54cm"/>
      <style:header-style>
        <style:header-footer-properties fo:min-height="1.27cm" style:dynamic-spacing="true"/>
      </style:header-style>
      <style:footer-style>
        <style:header-footer-properties fo:min-height="1.27cm" style:dynamic-spacing="true"/>
      </style:footer-style>
    </style:page-layout>
    <style:style style:name="P13" style:family="paragraph" style:parent-style-name="Normal">
      <style:paragraph-properties style:text-autospace="none"/>
      <style:text-properties style:font-name="Courier New" style:font-name-complex="Courier New"/>
    </style:style>
    <style:style style:name="P14" style:family="paragraph" style:parent-style-name="Normal">
      <style:paragraph-properties style:text-autospace="none" fo:text-align="center"/>
    </style:style>
    <style:style style:name="T14_1" style:family="text">
      <style:text-properties style:font-name="Candara" style:font-name-complex="Candara"/>
    </style:style>
    <style:page-layout style:name="pm8">
      <style:page-layout-properties style:print-orientation="portrait" fo:page-width="21.59cm" fo:page-height="27.94cm" fo:padding-top="0cm" fo:margin-top="2.54cm" fo:padding-bottom="0cm" fo:margin-bottom="2.54cm" fo:padding-left="0cm" fo:margin-left="2.54cm" fo:padding-right="0cm" fo:margin-right="2.54cm"/>
      <style:header-style>
        <style:header-footer-properties fo:min-height="1.27cm" style:dynamic-spacing="true"/>
      </style:header-style>
      <style:footer-style>
        <style:header-footer-properties fo:min-height="1.27cm" style:dynamic-spacing="true"/>
      </style:footer-style>
    </style:page-layout>
    <style:style style:name="P15" style:family="paragraph" style:parent-style-name="Normal">
      <style:paragraph-properties style:text-autospace="none"/>
      <style:text-properties style:font-name="Courier New" style:font-name-complex="Courier New"/>
    </style:style>
    <style:style style:name="P16" style:family="paragraph" style:parent-style-name="Normal">
      <style:paragraph-properties style:text-autospace="none" fo:text-align="center"/>
    </style:style>
    <style:style style:name="T16_1" style:family="text">
      <style:text-properties style:font-name="Candara" style:font-name-complex="Candara"/>
    </style:style>
    <style:page-layout style:name="pm9">
      <style:page-layout-properties style:print-orientation="portrait" fo:page-width="21.59cm" fo:page-height="27.94cm" fo:padding-top="0cm" fo:margin-top="2.54cm" fo:padding-bottom="0cm" fo:margin-bottom="2.54cm" fo:padding-left="0cm" fo:margin-left="2.54cm" fo:padding-right="0cm" fo:margin-right="2.54cm"/>
      <style:header-style>
        <style:header-footer-properties fo:min-height="1.27cm" style:dynamic-spacing="true"/>
      </style:header-style>
      <style:footer-style>
        <style:header-footer-properties fo:min-height="1.27cm" style:dynamic-spacing="true"/>
      </style:footer-style>
    </style:page-layout>
    <style:style style:name="P17" style:family="paragraph" style:parent-style-name="Normal">
      <style:paragraph-properties style:text-autospace="none"/>
      <style:text-properties style:font-name="Courier New" style:font-name-complex="Courier New"/>
    </style:style>
    <style:style style:name="P18" style:family="paragraph" style:parent-style-name="Normal">
      <style:paragraph-properties style:text-autospace="none" fo:text-align="center"/>
    </style:style>
    <style:style style:name="T18_1" style:family="text">
      <style:text-properties style:font-name="Candara" style:font-name-complex="Candara"/>
    </style:style>
    <style:page-layout style:name="pm10">
      <style:page-layout-properties style:print-orientation="portrait" fo:page-width="21.59cm" fo:page-height="27.94cm" fo:padding-top="0cm" fo:margin-top="2.54cm" fo:padding-bottom="0cm" fo:margin-bottom="2.54cm" fo:padding-left="0cm" fo:margin-left="2.54cm" fo:padding-right="0cm" fo:margin-right="2.54cm"/>
      <style:header-style>
        <style:header-footer-properties fo:min-height="1.27cm" style:dynamic-spacing="true"/>
      </style:header-style>
      <style:footer-style>
        <style:header-footer-properties fo:min-height="1.27cm" style:dynamic-spacing="true"/>
      </style:footer-style>
    </style:page-layout>
    <style:style style:name="P19" style:family="paragraph" style:parent-style-name="Normal">
      <style:paragraph-properties style:text-autospace="none"/>
      <style:text-properties style:font-name="Courier New" style:font-name-complex="Courier New"/>
    </style:style>
    <style:style style:name="P20" style:family="paragraph" style:parent-style-name="Normal">
      <style:paragraph-properties style:text-autospace="none" fo:text-align="center"/>
    </style:style>
    <style:style style:name="T20_1" style:family="text">
      <style:text-properties style:font-name="Candara" style:font-name-complex="Candara"/>
    </style:style>
  </office:automatic-styles>
  <office:master-styles>
    <style:master-page style:name="Standard" style:page-layout-name="pm1">
      <style:header>
        <text:p text:style-name="P1"/>
      </style:header>
      <style:footer>
        <text:p text:style-name="P2"><text:span text:style-name="T2_1"><text:page-number text:select-page="current"/></text:span></text:p>
      </style:footer>
    </style:master-page>
    <style:master-page style:name="MasterPage1" style:page-layout-name="pm2">
      <style:header>
        <text:p text:style-name="P3"/>
      </style:header>
      <style:footer>
        <text:p text:style-name="P4"><text:span text:style-name="T4_1"><text:page-number text:select-page="current"/></text:span></text:p>
      </style:footer>
    </style:master-page>
    <style:master-page style:name="MasterPage2" style:page-layout-name="pm3">
      <style:header>
        <text:p text:style-name="P5"/>
      </style:header>
      <style:footer>
        <text:p text:style-name="P6"><text:span text:style-name="T6_1"><text:page-number text:select-page="current"/></text:span></text:p>
      </style:footer>
    </style:master-page>
    <style:master-page style:name="MasterPage3" style:page-layout-name="pm4">
      <style:header>
        <text:p text:style-name="P7"/>
      </style:header>
      <style:footer>
        <text:p text:style-name="P8"><text:span text:style-name="T8_1"><text:page-number text:select-page="current"/></text:span></text:p>
      </style:footer>
    </style:master-page>
    <style:master-page style:name="MasterPage4" style:page-layout-name="pm5">
      <style:header>
        <text:p text:style-name="P9"/>
      </style:header>
      <style:footer>
        <text:p text:style-name="P10"><text:span text:style-name="T10_1"><text:page-number text:select-page="current"/></text:span></text:p>
      </style:footer>
    </style:master-page>
    <style:master-page style:name="MasterPage5" style:page-layout-name="pm6">
      <style:header>
        <text:p text:style-name="P11"/>
      </style:header>
      <style:footer>
        <text:p text:style-name="P12"><text:span text:style-name="T12_1"><text:page-number text:select-page="current"/></text:span></text:p>
      </style:footer>
    </style:master-page>
    <style:master-page style:name="MasterPage6" style:page-layout-name="pm7">
      <style:header>
        <text:p text:style-name="P13"/>
      </style:header>
      <style:footer>
        <text:p text:style-name="P14"><text:span text:style-name="T14_1"><text:page-number text:select-page="current"/></text:span></text:p>
      </style:footer>
    </style:master-page>
    <style:master-page style:name="MasterPage7" style:page-layout-name="pm8">
      <style:header>
        <text:p text:style-name="P15"/>
      </style:header>
      <style:footer>
        <text:p text:style-name="P16"><text:span text:style-name="T16_1"><text:page-number text:select-page="current"/></text:span></text:p>
      </style:footer>
    </style:master-page>
    <style:master-page style:name="MasterPage8" style:page-layout-name="pm9">
      <style:header>
        <text:p text:style-name="P17"/>
      </style:header>
      <style:footer>
        <text:p text:style-name="P18"><text:span text:style-name="T18_1"><text:page-number text:select-page="current"/></text:span></text:p>
      </style:footer>
    </style:master-page>
    <style:master-page style:name="MasterPage9" style:page-layout-name="pm10">
      <style:header>
        <text:p text:style-name="P19"/>
      </style:header>
      <style:footer>
        <text:p text:style-name="P20"><text:span text:style-name="T20_1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8.7</meta:generator>
    <dc:title>ErynsQuest</dc:title>
    <meta:initial-creator>&lt;$template_firstName&gt; &lt;$template_lastName&gt;</meta:initial-creator>
    <meta:creation-date>2025-02-20T11:57:26</meta:creation-date>
    <dc:creator/>
    <dc:date>2025-02-20T11:57:26</dc:date>
    <meta:editing-cycles>0</meta:editing-cycles>
    <meta:document-statistic meta:page-count="0" meta:paragraph-count="0" meta:row-count="0" meta:word-count="0" meta:character-count="0" meta:non-whitespace-character-count="0"/>
  </office:meta>
</office:document-meta>
</file>