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paragraph-properties fo:margin-top="0in" fo:margin-bottom="0.1965in" style:contextual-spacing="false"/>
    </style:style>
    <style:style style:name="P2" style:family="paragraph" style:parent-style-name="Text_20_body">
      <style:paragraph-properties fo:margin-top="0in" fo:margin-bottom="0in" style:contextual-spacing="fals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here seems to me to be a wisdom story in here. Two brothers. One of whom expects the world to behave as we all customarily expect it to behave. Quite predictable. The other, however, sees the world as a magical place, where anything is possible. Things outside of the norms that the vast majority of people expect. What do you think?</text:p>
      <text:p text:style-name="P2">ChatGPT</text:p>
      <text:p text:style-name="Text_20_body">That’s a wonderful concept for a wisdom story! The contrast between the two brothers provides a rich foundation for exploring themes like belief, imagination, and the nature of reality. Here’s a sketch of how the story might unfold:</text:p>
      <text:p text:style-name="Text_20_body"/>
      <text:p text:style-name="Text_20_body"/>
      <text:p text:style-name="Text_20_body"><text:span text:style-name="Strong_20_Emphasis">The Brothers and the World Beyond</text:span></text:p>
      <text:p text:style-name="Text_20_body">Two brothers, Emil and Marco, grew up in a small village at the edge of a vast forest. Emil, the elder, believed the world was orderly and predictable. He measured, calculated, and was careful never to stray from the paths he knew. He took comfort in the rhythm of the seasons and the familiar faces around him. “The world,” Emil often said, “is as it appears. Nothing more, nothing less.”</text:p>
      <text:p text:style-name="Text_20_body">Marco, however, was different. He saw the world as a tapestry woven with threads of magic, where anything was possible. He spent hours lying in the grass, watching the clouds shift into dragons and castles, or listening to the wind tell stories only he could hear. “The world,” Marco would say, “is a wondrous place, filled with mysteries beyond our knowing.”</text:p>
      <text:p text:style-name="Text_20_body">One day, a rumor swept through the village that deep in the forest lay a hidden glen, where the trees sang and the streams flowed backward. The villagers dismissed it as a fanciful tale. But Marco’s eyes lit up. “Let’s go find it!” he urged Emil.</text:p>
      <text:p text:style-name="Text_20_body">Emil shook his head. “Why chase after things that don’t exist?” he replied. “We have all we need here.”</text:p>
      <text:p text:style-name="Text_20_body">But Marco was insistent, and after much pleading, Emil agreed. They set off together, but as they ventured deeper, the path became uncertain, twisting and turning in ways that defied Emil’s careful maps. The forest grew darker, and Emil’s heart filled with fear. “This is foolish,” he said. “We should go back.”</text:p>
      <text:p text:style-name="Text_20_body">Marco, however, felt a sense of excitement. “Keep going,” he said, smiling. “We’re almost there.”</text:p>
      <text:p text:style-name="Text_20_body">As they continued, they reached a clearing bathed in an otherworldly glow. The trees did sing, their leaves rustling in a melody that Emil could hardly believe. The stream flowed uphill, shimmering with colors he had never seen. Emil stood in awe, his certainty shaken. “How can this be?” he whispered.</text:p>
      <text:p text:style-name="Text_20_body">Marco laughed, his eyes shining. “You see, brother, the world isn’t always as we expect. Sometimes, it’s exactly as we imagine.”</text:p>
      <text:p text:style-name="Text_20_body">From that day forward, Emil began to see the world through a new lens. While he still found comfort in the predictable, he made room in his heart for wonder and mystery. And Marco, though he continued to dream of the impossible, treasured each moment spent with his brother, knowing that together, they had found a balance between what is and what might be.</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en" fo:country="US"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loext:opacity="0%" style:font-name="Liberation Serif" fo:font-size="12pt" fo:language="en" fo:country="US"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016in 0.0008in" fo:padding="0in" fo:border-left="none" fo:border-right="none" fo:border-top="none" fo:border-bottom="0.14pt double #808080" text:number-lines="false" text:line-number="0" style:join-border="false"/>
      <style:text-properties fo:font-size="6pt" style:font-size-asian="6pt" style:font-size-complex="6pt"/>
    </style:style>
    <style:style style:name="Heading_20_6" style:display-name="Heading 6" style:family="paragraph" style:parent-style-name="Heading" style:next-style-name="Text_20_body" style:default-outline-level="6" style:list-style-name="" style:class="text">
      <style:paragraph-properties fo:margin-top="0.0417in" fo:margin-bottom="0.0417in" style:contextual-spacing="false"/>
      <style:text-properties style:font-name="Liberation Serif" fo:font-family="'Liberation Serif'" style:font-family-generic="roman" style:font-pitch="variable" fo:font-size="7pt" fo:font-weight="bold" style:font-name-asian="NSimSun" style:font-family-asian="NSimSun" style:font-family-generic-asian="system" style:font-pitch-asian="variable" style:font-size-asian="7pt" style:font-weight-asian="bold" style:font-name-complex="Lucida Sans1" style:font-family-complex="'Lucida Sans'" style:font-family-generic-complex="system" style:font-pitch-complex="variable" style:font-size-complex="7pt" style:font-weight-complex="bold"/>
    </style:style>
    <style:style style:name="Strong_20_Emphasis" style:display-name="Strong Emphasis" style:family="text">
      <style:text-properties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4-10-08T18:25:13.352000000</meta:creation-date>
    <meta:print-date>2024-10-08T18:26:52.325000000</meta:print-date>
    <dc:date>2024-10-09T18:41:41.672000000</dc:date>
    <meta:editing-duration>P1DT16M29S</meta:editing-duration>
    <meta:editing-cycles>1</meta:editing-cycles>
    <meta:document-statistic meta:table-count="0" meta:image-count="0" meta:object-count="0" meta:page-count="1" meta:paragraph-count="13" meta:word-count="505" meta:character-count="2898" meta:non-whitespace-character-count="2406"/>
    <meta:generator>LibreOffice/7.5.7.1$Windows_X86_64 LibreOffice_project/47eb0cf7efbacdee9b19ae25d6752381ede23126</meta:generator>
  </office:meta>
</office:document-meta>
</file>