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text-properties officeooo:rsid="000c2918" officeooo:paragraph-rsid="000c2918"/>
    </style:style>
    <style:style style:name="P2" style:family="paragraph" style:parent-style-name="Text_20_body">
      <style:paragraph-properties fo:margin-top="0in" fo:margin-bottom="0in" style:contextual-spacing="false" fo:line-height="138%" style:writing-mode="lr-tb"/>
      <style:text-properties fo:font-variant="normal" fo:text-transform="none" fo:color="#000000" loext:opacity="100%" style:text-line-through-style="none" style:text-line-through-type="none" style:font-name="Arial" fo:font-size="11pt" fo:font-style="normal" style:text-underline-style="none" fo:font-weight="normal" style:text-blinking="false" fo:background-color="transparent"/>
    </style:style>
    <style:style style:name="P3" style:family="paragraph" style:parent-style-name="Text_20_body">
      <style:paragraph-properties fo:margin-top="0in" fo:margin-bottom="0in" style:contextual-spacing="false" fo:line-height="138%" style:writing-mode="lr-tb"/>
      <style:text-properties fo:font-variant="normal" fo:text-transform="none" fo:color="#000000" loext:opacity="100%" style:text-line-through-style="none" style:text-line-through-type="none" style:text-underline-style="none" style:text-blinking="false" fo:background-color="transparent"/>
    </style:style>
    <style:style style:name="P4" style:family="paragraph" style:parent-style-name="Text_20_body">
      <style:paragraph-properties fo:margin-top="0in" fo:margin-bottom="0in" style:contextual-spacing="false" fo:line-height="138%" style:writing-mode="lr-tb"/>
      <style:text-properties fo:font-weight="normal"/>
    </style:style>
    <style:style style:name="P5" style:family="paragraph" style:parent-style-name="Text_20_body">
      <style:paragraph-properties fo:margin-top="0in" fo:margin-bottom="0in" style:contextual-spacing="false" fo:line-height="138%" style:writing-mode="lr-tb"/>
    </style:style>
    <style:style style:name="T1" style:family="text">
      <style:text-properties fo:font-variant="normal" fo:text-transform="none" fo:color="#000000" loext:opacity="100%" style:text-line-through-style="none" style:text-line-through-type="none" style:font-name="Arial" fo:font-size="11pt" fo:font-style="normal" style:text-underline-style="none" style:text-blinking="false" fo:background-color="transparent" loext:char-shading-value="0"/>
    </style:style>
    <style:style style:name="T2" style:family="text">
      <style:text-properties fo:font-variant="normal" fo:text-transform="none" fo:color="#000000" loext:opacity="100%" style:text-line-through-style="none" style:text-line-through-type="none" style:font-name="Arial" fo:font-size="11pt" fo:font-style="normal" style:text-underline-style="none" fo:font-weight="normal" style:text-blinking="false" fo:background-color="transparent" loext:char-shading-value="0"/>
    </style:style>
    <style:style style:name="T3" style:family="text">
      <style:text-properties fo:font-variant="normal" fo:text-transform="none" fo:color="#000000" loext:opacity="100%" style:text-line-through-style="none" style:text-line-through-type="none" style:font-name="Arial" fo:font-size="11pt" fo:font-style="italic" style:text-underline-style="none" style:text-blinking="false" fo:background-color="transparent" loext:char-shading-value="0"/>
    </style:style>
    <style:style style:name="T4" style:family="text">
      <style:text-properties fo:font-variant="normal" fo:text-transform="none" fo:color="#000000" loext:opacity="100%" style:text-line-through-style="none" style:text-line-through-type="none" style:text-underline-style="none" style:text-blinking="false" fo:background-color="transparent" loext:char-shading-value="0"/>
    </style:style>
    <style:style style:name="T5" style:family="text">
      <style:text-properties style:font-name="Arial" fo:font-size="11pt" fo:font-style="normal" fo:font-weight="normal"/>
    </style:style>
    <style:style style:name="T6" style:family="text">
      <style:text-properties fo:font-weight="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A Most Remarkable Gift</text:p>
      <text:p text:style-name="P1"/>
      <text:p text:style-name="P5"><text:span text:style-name="T2">In a village nestled snugly between rolling hills and a vast, shadowy forest, the air was always alive with a sense of community as bright and abundant as the golden leaves of autumn. The village thrived on its rich traditions, chief among them the grand Harvest Festival. This annual celebration marked the culmination of the harvest season and served as a time for gratitude, joy, and a little friendly competition. The highlight of the festival was the contest for the “Most Remarkable Gift.” Each year, artisans, farmers, and tradespeople from the village and beyond gathered to present their finest creations, hoping to win the coveted honor bestowed by the village elders.</text:span></text:p>
      <text:p text:style-name="Text_20_body"/>
      <text:p text:style-name="P2">Ludo, a young man from the village, had never participated in the contest before. Notorious for being a trickster and prankster, Ludo was the sort of fellow who could turn even the dullest chore into a comedy routine. While most villagers appreciated his antics, others found him mildly annoying. Despite his charm and wit, Ludo had never done anything to earn genuine respect. He was clever, yes, but his talents were spent on mischief rather than mastery of a craft. </text:p>
      <text:p text:style-name="Text_20_body"/>
      <text:p text:style-name="P2">When news of the Harvest Festival spread, Ludo found himself struck by an uncharacteristic thought: *Why shouldn’t I have a chance at glory?* The idea of standing before the village, applauded not for his pranks but for something truly remarkable, was tantalizing. Yet there was one glaring problem — Ludo had no craft, no trade, and no talent for creating anything remarkable. </text:p>
      <text:p text:style-name="Text_20_body"/>
      <text:p text:style-name="P4"><text:span text:style-name="T1">The blacksmiths were forging intricate tools, the bakers baking exquisite pastries, and the weavers spinning tapestries vibrant with autumn colors. Meanwhile, Ludo sat on a stump outside his hut, scratching his head. “What could I possibly present?” he muttered, kicking at a pile of leaves. Then, as he watched a squirrel dart past with an acorn far too large for its tiny paws, inspiration struck. *If I can’t make something remarkable, maybe I can </text:span><text:span text:style-name="T3">do</text:span><text:span text:style-name="T4"> </text:span><text:span text:style-name="T1">something ridiculous!*  </text:span></text:p>
      <text:p text:style-name="Text_20_body"/>
      <text:p text:style-name="P2">The plan was simple — or at least, it seemed simple in Ludo’s head. Over the next few days, he would “borrow” odds and ends from the village, items that no one would miss, and combine them into something… unexpected. Surely the elders would be impressed by his ingenuity — or, at the very least, amused.</text:p>
      <text:p text:style-name="Text_20_body"/>
      <text:p text:style-name="P2">Ludo set to work. Under the cover of darkness, he crept around the village, collecting whatever caught his eye.. Outside the blacksmith’s forge, he found a worn-out boot, its sole flapping like a bird’s wing. Behind the inn, he discovered an empty bottle. From the weaver’s shop, he snatched a half-finished <text:soft-page-break/>scarf, its loose threads trailing like a comet’s tail. From the village square, a discarded clock missing its hands. And in a pile of long forgotten junk he found a wooden spoon with a hole in it, and a broken bell. By the time the festival day arrived, Ludo’s “remarkable gift” was still nothing more than a chaotic heap of junk stuffed into a sack.</text:p>
      <text:p text:style-name="Text_20_body"/>
      <text:p text:style-name="P2">The village square buzzed with excitement as the festival began. Stalls overflowed with baked goods, colorful crafts, and the season’s finest produce. Children darted between the legs of busy adults, their laughter mingling with the sound of music and merriment. At the center of it all, the town elder, Mother Edda, sat on a throne made of hay bales, her crown of autumn leaves shimmering in the sunlight. Despite her advanced years, her sharp eyes missed nothing, and her presence exuded both wisdom and warmth.</text:p>
      <text:p text:style-name="Text_20_body"/>
      <text:p text:style-name="P2">When it was Ludo’s turn to present his gift, he felt a jolt of panic. The other contestants had unveiled masterpieces: intricately carved wooden chests, jewel-toned tapestries depicting the harvest, and mouthwatering delicacies arranged like works of art. Ludo, by contrast, had a sack of junk and no plan beyond sheer improvisation. </text:p>
      <text:p text:style-name="Text_20_body"/>
      <text:p text:style-name="P3">“<text:span text:style-name="T5">Present your gift,” Mother Edda called, her voice as steady as the autumn wind. </text:span></text:p>
      <text:p text:style-name="Text_20_body"/>
      <text:p text:style-name="P2">Taking a deep breath, Ludo stepped forward. He dumped the contents of his sack onto the ground with a dramatic flourish. Out tumbled the boot, bottle, clock, scarf, spoon and bell. Gasps rippled through the crowd, followed swiftly by laughter. The villagers exchanged bemused glances. *What is this fool up to now?*</text:p>
      <text:p text:style-name="Text_20_body"/>
      <text:p text:style-name="P2">For a brief moment, Ludo froze. But then, as the laughter grew, he realized he had already captured their attention. *If this is to be my moment of glory, I may as well make it memorable,* he thought. He picked up the boot and held it aloft as if it were a priceless treasure.</text:p>
      <text:p text:style-name="Text_20_body"/>
      <text:p text:style-name="P3">“<text:span text:style-name="T5">Behold!” he bellowed. “A single boot — for journeys taken halfway! Never worry about wearing out both shoes again!” The crowd roared with laughter.</text:span></text:p>
      <text:p text:style-name="Text_20_body"/>
      <text:p text:style-name="P2">Emboldened, Ludo grabbed the empty bottle. “And here,” he declared, “a vessel for capturing the finest air! A rare vintage of pure nothingness, aged to perfection!”</text:p>
      <text:p text:style-name="Text_20_body"/>
      <text:p text:style-name="P2">He then held up the clock. “For those who prefer to live outside of time! A clock that waits for no one… quite literally.”</text:p>
      <text:p text:style-name="Text_20_body"><text:soft-page-break/></text:p>
      <text:p text:style-name="P2">One by one, he picked up each item, spinning wild and ridiculous tales about its purpose. The scarf became “a banner for windy days,” the wooden spoon with a hole became “perfect for eating soup without the risk of overindulgence”, and the broken bell “ideal for summoning silence in rowdy gatherings.” His delivery was so earnest and so theatrical, that the crowd couldn’t help but laugh. Even Mother Edda, known for her unshakable composure, chuckled behind her hand.</text:p>
      <text:p text:style-name="Text_20_body"/>
      <text:p text:style-name="P2">As the performance went on, something magical happened. The villagers, who had begun the day focused on competition and the hardships of the coming winter, found themselves united in laughter. For a moment, their worries melted away, replaced by the simple joy of shared humor.</text:p>
      <text:p text:style-name="Text_20_body"/>
      <text:p text:style-name="P2">When Ludo finally finished, he swept into an exaggerated bow, his arms outstretched like a stage actor at the end of a grand performance. The crowd erupted into cheers and applause. Several villagers clapped him on the back, their earlier skepticism replaced by genuine delight. </text:p>
      <text:p text:style-name="Text_20_body"/>
      <text:p text:style-name="P2">Mother Edda stood, raising her hands to quiet the crowd. “Ludo,” she began, her voice filled with warmth, “you may not have brought a golden apple or a finely crafted tapestry, but you have given us something truly valuable. In times of worry, laughter is a treasure beyond measure. For reminding us of this, we honor you as our ‘Most Remarkable Fool.’”</text:p>
      <text:p text:style-name="Text_20_body"/>
      <text:p text:style-name="P2">She reached into her robe and produced a small medal, hastily fashioned from a ribbon and a polished stone. Placing it around Ludo’s neck, she added, “May your wit and humor continue to brighten our days.”</text:p>
      <text:p text:style-name="Text_20_body"/>
      <text:p text:style-name="P2">The crowd erupted once more, and for the first time in his life, Ludo felt not just noticed but truly appreciated. He had always been the village fool, but now he was something more: a Fool of Wisdom, a title he wore with pride.</text:p>
      <text:p text:style-name="Text_20_body"/>
      <text:p text:style-name="P2">In the days that followed, Ludo returned each borrowed item to its rightful owner. To the weaver, he handed back the scarf, joking that it had been “worn by royalty” during his performance. To the blacksmith, he returned the boot, promising it had traveled halfway around the world. Each return was accompanied by a story, ensuring that the laughter lingered long after the festival ended.</text:p>
      <text:p text:style-name="Text_20_body"/>
      <text:p text:style-name="P2">Years later, the story of Ludo’s remarkable gift was still told at the Harvest Festival. The villagers remembered not the elaborate tapestries or finely crafted items but the fool who had brought them <text:soft-page-break/>together with laughter. Ludo remained a beloved figure, proving that even the simplest gifts — a smile, a joke, a moment of levity — could leave the most lasting impression. </text:p>
      <text:p text:style-name="Text_20_body"/>
      <text:p text:style-name="P2">And so, the village thrived, bound not only by their shared traditions but by the joy and laughter that Ludo had taught them to treasure. For as Mother Edda had said, in times of trouble, a little laughter could truly be worth more than gold. </text:p>
      <text:p text:style-name="Text_20_body"><text:span text:style-name="T6"><text:line-break/></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ans-serif"/>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4-11-15T17:12:41.232000000</meta:creation-date>
    <dc:date>2024-11-15T17:14:02.828000000</dc:date>
    <meta:editing-duration>PT1M22S</meta:editing-duration>
    <meta:editing-cycles>1</meta:editing-cycles>
    <meta:document-statistic meta:table-count="0" meta:image-count="0" meta:object-count="0" meta:page-count="4" meta:paragraph-count="25" meta:word-count="1314" meta:character-count="7758" meta:non-whitespace-character-count="6452"/>
    <meta:generator>LibreOffice/7.5.7.1$Windows_X86_64 LibreOffice_project/47eb0cf7efbacdee9b19ae25d6752381ede23126</meta:generator>
  </office:meta>
</office:document-meta>
</file>