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70000000400D1E754939DB5E651.jpg" manifest:media-type="image/jpeg"/>
  <manifest:file-entry manifest:full-path="Pictures/10000000000000C8000000DC96B4057B7C57368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Heading_20_1">
      <style:text-properties officeooo:paragraph-rsid="001a6078"/>
    </style:style>
    <style:style style:name="P2" style:family="paragraph" style:parent-style-name="Text_20_body">
      <style:text-properties officeooo:paragraph-rsid="001b85d9"/>
    </style:style>
    <style:style style:name="P3" style:family="paragraph" style:parent-style-name="Text_20_body">
      <style:paragraph-properties>
        <style:drop-cap style:lines="2"/>
      </style:paragraph-properties>
    </style:style>
    <style:style style:name="P4" style:family="paragraph" style:parent-style-name="Text_20_body">
      <style:text-properties officeooo:paragraph-rsid="001bfec3"/>
    </style:style>
    <style:style style:name="P5" style:family="paragraph" style:parent-style-name="Text_20_body">
      <style:text-properties officeooo:rsid="001cd510" officeooo:paragraph-rsid="001cd510"/>
    </style:style>
    <style:style style:name="T1" style:family="text">
      <style:text-properties fo:font-weight="normal" style:font-weight-asian="normal" style:font-weight-complex="normal"/>
    </style:style>
    <style:style style:name="T2" style:family="text">
      <style:text-properties fo:font-weight="normal" officeooo:rsid="001a1341" style:font-weight-asian="normal" style:font-weight-complex="normal"/>
    </style:style>
    <style:style style:name="T3" style:family="text">
      <style:text-properties fo:font-weight="normal" officeooo:rsid="001b85d9" style:font-weight-asian="normal" style:font-weight-complex="normal"/>
    </style:style>
    <style:style style:name="T4" style:family="text">
      <style:text-properties fo:font-weight="normal" officeooo:rsid="001bfec3" style:font-weight-asian="normal" style:font-weight-complex="normal"/>
    </style:style>
    <style:style style:name="T5" style:family="text">
      <style:text-properties officeooo:rsid="001a6078"/>
    </style:style>
    <style:style style:name="T6" style:family="text">
      <style:text-properties officeooo:rsid="001b85d9"/>
    </style:style>
    <style:style style:name="T7" style:family="text">
      <style:text-properties fo:font-style="italic" fo:font-weight="normal" officeooo:rsid="001b85d9" style:font-style-asian="italic" style:font-weight-asian="normal" style:font-style-complex="italic" style:font-weight-complex="normal"/>
    </style:style>
    <style:style style:name="T8" style:family="text">
      <style:text-properties fo:font-style="italic" fo:font-weight="normal" officeooo:rsid="001cd510" style:font-style-asian="italic" style:font-weight-asian="normal" style:font-style-complex="italic" style:font-weight-complex="normal"/>
    </style:style>
    <style:style style:name="T9" style:family="text">
      <style:text-properties officeooo:rsid="001c7986"/>
    </style:style>
    <style:style style:name="fr1" style:family="graphic" style:parent-style-name="Graphics">
      <style:graphic-properties style:run-through="foreground" style:wrap="none"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draw:frame draw:style-name="fr2" draw:name="Image1" text:anchor-type="char" svg:width="6.9252in" svg:height="3.9571in" draw:z-index="0"><draw:image xlink:href="Pictures/100000000000070000000400D1E754939DB5E651.jpg" xlink:type="simple" xlink:show="embed" xlink:actuate="onLoad" draw:mime-type="image/jpeg"/></draw:frame><text:span text:style-name="Strong_20_Emphasis"/></text:h>
      <text:h text:style-name="P1" text:outline-level="1"><text:span text:style-name="Strong_20_Emphasis"><text:span text:style-name="T5">Living </text:span></text:span><text:span text:style-name="Strong_20_Emphasis"><text:span text:style-name="T9">Beyond Answers</text:span></text:span></text:h>
      <text:p text:style-name="P5">Thaddeus Peregrinus</text:p>
      <text:p text:style-name="P3"><text:span text:style-name="Strong_20_Emphasis"><text:span text:style-name="T1">There comes a time in every traveler’s life when the road ahead is hidden in fog, and each step presses into the ground with the weight of undreamt dreams. When the familiar warmth of sunlight gives way to the clammy, wispy shadows that float between us and the answers that elude us. It’s in these moments, when certainty turns out to be swampy ground beneath our feet, that the path feels most unsteady. I’ve walked many such roads in my years as a wandering scholar, chasing burning questions that seemed tangible enough, but often ended up evaporating like smoke. </text:span></text:span><text:span text:style-name="Strong_20_Emphasis"><text:span text:style-name="T3">T</text:span></text:span><text:span text:style-name="Strong_20_Emphasis"><text:span text:style-name="T1">hough I’ve traveled the world in search of wisdom, I’ve found that true understanding slips from the grasp as easily as the mist I so often find myself walking through.</text:span></text:span></text:p>
      <text:p text:style-name="Text_20_body"><text:span text:style-name="T6">One day </text:span>I found myself in a small village nestled between two hills, where the land exhaled a kind of silence that settles over those who’ve known loss. The fields, usually green with life, appeared muted, as if nature itself had retreated from its usual vibrancy. The stone homes, nestled into the earth, seemed weathered by more than just time — there was a heaviness in the air. The people, though generous, were subdued, offering bread and shelter with hands that trembled slightly, as though everything weighed a little more than it should. Beneath their warmth was a silence, one I recognized all too well. It was the kind of quiet that clung to them like damp clothes after a heavy fog — the same fog that has, more than once, enveloped my heart on this long and winding journey.</text:p>
      <text:p text:style-name="Text_20_body"><text:span text:style-name="Strong_20_Emphasis"><text:span text:style-name="T1">It wasn’t long before I understood the source of their sorrow.</text:span></text:span></text:p>
      <text:p text:style-name="Text_20_body"><text:soft-page-break/><text:span text:style-name="Strong_20_Emphasis"><text:span text:style-name="T1">The village had </text:span></text:span><text:span text:style-name="Strong_20_Emphasis"><text:span text:style-name="T2">just </text:span></text:span><text:span text:style-name="Strong_20_Emphasis"><text:span text:style-name="T1">lost </text:span></text:span><text:span text:style-name="Strong_20_Emphasis"><text:span text:style-name="T2">their darling</text:span></text:span><text:span text:style-name="Strong_20_Emphasis"><text:span text:style-name="T1"> boy — a child full of life and promise, his laughter once echoing like birdsong through the narrow streets. He had been taken by an illness as sudden as a summer storm, leaving behind the kind of emptiness that no words could fill. His absence lingered like a heavy fog, touching everything and everyone. But it weighed especially on his father, Eirik, whose grief seemed as rooted as the ancient trees that lined the village, silent and unmoving.</text:span></text:span></text:p>
      <text:p text:style-name="Text_20_body"><text:span text:style-name="Strong_20_Emphasis"><text:span text:style-name="T1">I had noticed Eirik before we spoke. He moved through the village like a shadow, always keeping to the edges, avoiding eye contact, his broad shoulders hunched beneath a burden </text:span></text:span><text:span text:style-name="Strong_20_Emphasis"><text:span text:style-name="T2">only visible to the heart’s eye</text:span></text:span><text:span text:style-name="Strong_20_Emphasis"><text:span text:style-name="T1">. The villagers spoke of him in hushed tones, not out of fear or disrespect, but with the kind of reverence reserved for someone who had touched the depths of grief and returned with only </text:span></text:span><text:span text:style-name="Strong_20_Emphasis"><text:span text:style-name="T2">fragments</text:span></text:span><text:span text:style-name="Strong_20_Emphasis"><text:span text:style-name="T1"> of themselves.</text:span></text:span></text:p>
      <text:p text:style-name="Text_20_body"><text:span text:style-name="Strong_20_Emphasis"><text:span text:style-name="T1">One evening, as dusk deepened and the air grew colder, I found Eirik sitting by a small fire outside his </text:span></text:span><text:span text:style-name="Strong_20_Emphasis"><text:span text:style-name="T2">cottage</text:span></text:span><text:span text:style-name="Strong_20_Emphasis"><text:span text:style-name="T1">. His </text:span></text:span><text:span text:style-name="Strong_20_Emphasis"><text:span text:style-name="T2">home</text:span></text:span><text:span text:style-name="Strong_20_Emphasis"><text:span text:style-name="T1"> was tucked at the edge of the village, half-hidden by a line of trees that stretched up toward the hills. The flames flickered weakly, casting long, unsteady shadows over his face. The warmth of the fire barely touched the chill in the air. His </text:span></text:span><text:span text:style-name="Strong_20_Emphasis"><text:span text:style-name="T2">calloused </text:span></text:span><text:span text:style-name="Strong_20_Emphasis"><text:span text:style-name="T1">hands, heavy and idle, rested in his lap, and though he stared into the embers, his gaze was far beyond the flame, lost somewhere unreachable.</text:span></text:span></text:p>
      <text:p text:style-name="Text_20_body"><text:span text:style-name="Strong_20_Emphasis"><text:span text:style-name="T1">For a moment, I hesitated. Grief is a solitary thing, and I wasn’t sure my presence would be welcome. But something about the stillness in Eirik’s posture — the way he sat so still, like a man waiting for something that would never come — drew me closer. I sat down a little ways from the fire, the silence between us settling like a blanket over the night.</text:span></text:span></text:p>
      <text:p text:style-name="Text_20_body"><text:span text:style-name="Strong_20_Emphasis"><text:span text:style-name="T1">After </text:span></text:span><text:span text:style-name="Strong_20_Emphasis"><text:span text:style-name="T2">long,</text:span></text:span><text:span text:style-name="Strong_20_Emphasis"><text:span text:style-name="T1"> </text:span></text:span><text:span text:style-name="Strong_20_Emphasis"><text:span text:style-name="T2">timeless silence</text:span></text:span><text:span text:style-name="Strong_20_Emphasis"><text:span text:style-name="T1">, Eirik’s voice broke the stillness. It was barely a whisper, a thread stretched too thin.</text:span></text:span></text:p>
      <text:p text:style-name="Text_20_body"><text:span text:style-name="Strong_20_Emphasis"><text:span text:style-name="T1">“He was just a boy,” he said, his voice full of cracks that hadn’t yet healed. “So full of life. How does something so bright get taken so </text:span></text:span><text:span text:style-name="Strong_20_Emphasis"><text:span text:style-name="T2">ruthlessly</text:span></text:span><text:span text:style-name="Strong_20_Emphasis"><text:span text:style-name="T1">?”</text:span></text:span></text:p>
      <text:p text:style-name="Text_20_body"><text:span text:style-name="Strong_20_Emphasis"><text:span text:style-name="T1">The rawness of his question struck me deeply. I had whispered it myself into the night on more than one occasion. The loss I had felt wasn’t of a child, but of a hope — one I had carried with me for years, believing that knowledge alone could shield me from the world’s storms. I had thought that understanding would be enough </text:span></text:span><text:span text:style-name="Strong_20_Emphasis"><text:span text:style-name="T3">for me to withstand </text:span></text:span><text:span text:style-name="Strong_20_Emphasis"><text:span text:style-name="T1">the </text:span></text:span><text:span text:style-name="Strong_20_Emphasis"><text:span text:style-name="T2">vissitudes of Life</text:span></text:span><text:span text:style-name="Strong_20_Emphasis"><text:span text:style-name="T1">. But no knowledge could protect me from the truth: some losses come like </text:span></text:span><text:span text:style-name="Strong_20_Emphasis"><text:span text:style-name="T2">a tsunami</text:span></text:span><text:span text:style-name="Strong_20_Emphasis"><text:span text:style-name="T1">, without explanation, without reason, and without answers.</text:span></text:span></text:p>
      <text:p text:style-name="Text_20_body"><text:span text:style-name="Strong_20_Emphasis"><text:span text:style-name="T1">And I learned that stories, more than explanations, sometimes offer </text:span></text:span><text:span text:style-name="Strong_20_Emphasis"><text:span text:style-name="T2">better </text:span></text:span><text:span text:style-name="Strong_20_Emphasis"><text:span text:style-name="T1">solace in such times. So I shared one with him.</text:span></text:span></text:p>
      <text:p text:style-name="Text_20_body"><text:span text:style-name="Strong_20_Emphasis"><text:span text:style-name="T1">“There is a valley I once passed through, not unlike this one,” I began, my voice low as the night settled deeper around us. “At the heart of that village stood a great tree, its branches wide and strong, its roots sunk deep into the earth. The people admired it for its strength, believing it would stand forever, weathering whatever storms came its way.”</text:span></text:span></text:p>
      <text:p text:style-name="Text_20_body"><text:span text:style-name="Strong_20_Emphasis"><text:span text:style-name="T1">Eirik </text:span></text:span><text:span text:style-name="Strong_20_Emphasis"><text:span text:style-name="T2">leaned imperceptably closer.</text:span></text:span></text:p>
      <text:p text:style-name="Text_20_body"><text:soft-page-break/><text:span text:style-name="Strong_20_Emphasis"><text:span text:style-name="T1">“But one day, a storm swept through the valley, wild and unrelenting. When it passed, the villagers found the great tree had fallen, its massive trunk split open, its once-mighty branches strewn and shattered across the ground. They stood around it, bewildered, asking how something so strong could fall so suddenly.”</text:span></text:span></text:p>
      <text:p text:style-name="Text_20_body"><text:span text:style-name="Strong_20_Emphasis"><text:span text:style-name="T1">The fire crackled as I spoke, the flames dancing weakly, but the light they cast over Eirik’s face seemed </text:span></text:span><text:span text:style-name="Strong_20_Emphasis"><text:span text:style-name="T2">a little </text:span></text:span><text:span text:style-name="Strong_20_Emphasis"><text:span text:style-name="T1">gentler now, softer.</text:span></text:span></text:p>
      <text:p text:style-name="Text_20_body"><text:span text:style-name="Strong_20_Emphasis"><text:span text:style-name="T1">“They wanted a reason,” I continued, “an explanation that would make sense of the loss. But an elder among them, wise in years, said to them, ‘Not all things fall because they were weak, and not all storms come with lessons. Sometimes, the wind takes what it will, and we are left to gather what remains.’”</text:span></text:span></text:p>
      <text:p text:style-name="Text_20_body"><text:span text:style-name="Strong_20_Emphasis"><text:span text:style-name="T1">Eirik let out a breath, slow and trembling, as if releasing something he had been holding too tightly for too long. His shoulders, broad and hunched, seemed to soften ever so slightly. For a moment, the crackling of the fire was the only sound between us.</text:span></text:span></text:p>
      <text:p text:style-name="Text_20_body"><text:span text:style-name="Strong_20_Emphasis"><text:span text:style-name="T1">“But that was a tree,” he said after a long pause, his voice </text:span></text:span><text:span text:style-name="Strong_20_Emphasis"><text:span text:style-name="T2">hoarse</text:span></text:span><text:span text:style-name="Strong_20_Emphasis"><text:span text:style-name="T1"> with grief. “This was my son.”</text:span></text:span></text:p>
      <text:p text:style-name="Text_20_body"><text:span text:style-name="Strong_20_Emphasis"><text:span text:style-name="T1">“I know,” I said softly, feeling the weight of his sorrow pressing against my own chest. “It’s not the same. The story isn’t meant to compare the two. It’s meant to remind us that sometimes, no reason will ever be enough. We search for meaning, hoping that it will ease the pain, but some storms leave us without answers. What matters is how we choose to live after the storm has passed — how we walk among the broken pieces, and choose what to carry with us.”</text:span></text:span></text:p>
      <text:p text:style-name="Text_20_body"><text:span text:style-name="Strong_20_Emphasis"><text:span text:style-name="T1">Eirik’s eyes stayed fixed on the fire, but the flames reflected in them seemed less </text:span></text:span><text:span text:style-name="Strong_20_Emphasis"><text:span text:style-name="T2">wounded</text:span></text:span><text:span text:style-name="Strong_20_Emphasis"><text:span text:style-name="T1"> now, steadier, as if the storm within him had calmed, </text:span></text:span><text:span text:style-name="Strong_20_Emphasis"><text:span text:style-name="T2">maybe just a little.</text:span></text:span></text:p>
      <text:p text:style-name="Text_20_body"><text:span text:style-name="Strong_20_Emphasis"><text:span text:style-name="T1">“I don’t know if I can </text:span></text:span><text:span text:style-name="Strong_20_Emphasis"><text:span text:style-name="T2">carry on</text:span></text:span><text:span text:style-name="Strong_20_Emphasis"><text:span text:style-name="T1">,” he whispered, his voice barely audible.</text:span></text:span></text:p>
      <text:p text:style-name="Text_20_body"><text:span text:style-name="Strong_20_Emphasis"><text:span text:style-name="T1">“You don’t have to move forward all at once,” I said. “Grief has its own pace. And in time, there will be small steps — small choices that help you </text:span></text:span><text:span text:style-name="Strong_20_Emphasis"><text:span text:style-name="T2">move forward</text:span></text:span><text:span text:style-name="Strong_20_Emphasis"><text:span text:style-name="T1">. Perhaps tending the garden where your son once played, or spending time with those who are still here. You don’t need to understand the storm to begin living again. You just need to take </text:span></text:span><text:span text:style-name="Strong_20_Emphasis"><text:span text:style-name="T2">little</text:span></text:span><text:span text:style-name="Strong_20_Emphasis"><text:span text:style-name="T1"> step</text:span></text:span><text:span text:style-name="Strong_20_Emphasis"><text:span text:style-name="T2">s</text:span></text:span><text:span text:style-name="Strong_20_Emphasis"><text:span text:style-name="T1">, however small.”</text:span></text:span></text:p>
      <text:p text:style-name="Text_20_body"><text:span text:style-name="Strong_20_Emphasis"><text:span text:style-name="T1">The fire crackled, and the night deepened, wrapping us both in its heavy silence. I didn’t expect my words to heal him — no words could — but I hoped they planted something, a small seed of comfort that might one day grow.</text:span></text:span></text:p>
      <text:p text:style-name="Text_20_body"><text:span text:style-name="Strong_20_Emphasis"><text:span text:style-name="T1">In the days that followed, I saw Eirik tending to the garden once more. It was a small space, tucked behind his home, where his son had often played, helping him plant seeds or pull weeds. Now, Eirik worked the soil with slow, deliberate hands, as if each motion was a way of remembering, of keeping his son’s memory alive in the earth itself. The garden bloomed again, quietly, as life always does. And though the ache in his heart remained, he had found a way to carry it, like a </text:span></text:span><text:span text:style-name="Strong_20_Emphasis"><text:span text:style-name="T2">wound</text:span></text:span><text:span text:style-name="Strong_20_Emphasis"><text:span text:style-name="T1"> that </text:span></text:span><text:span text:style-name="Strong_20_Emphasis"><text:span text:style-name="T2">had healed, leaving the scar of a something </text:span></text:span><text:span text:style-name="Strong_20_Emphasis"><text:span text:style-name="T1">precious </text:span></text:span><text:span text:style-name="Strong_20_Emphasis"><text:span text:style-name="T2">that </text:span></text:span><text:span text:style-name="Strong_20_Emphasis"><text:span text:style-name="T1">had been lost.</text:span></text:span></text:p>
      <text:p text:style-name="Text_20_body"><text:span text:style-name="Strong_20_Emphasis"><text:span text:style-name="T1">When I left the village, I did so with a quiet understanding. Not all storms come to test us, and not every loss has a reason we can grasp. Sometimes the fog lingers, and the road remains </text:span></text:span><text:span text:style-name="Strong_20_Emphasis"><text:span text:style-name="T2">uncertain</text:span></text:span><text:span text:style-name="Strong_20_Emphasis"><text:span text:style-name="T1">. But even in the </text:span></text:span><text:span text:style-name="Strong_20_Emphasis"><text:span text:style-name="T2">darkness</text:span></text:span><text:span text:style-name="Strong_20_Emphasis"><text:span text:style-name="T1">, we can still choose to keep walking, step by step, until the path </text:span></text:span><text:span text:style-name="Strong_20_Emphasis"><text:span text:style-name="T2">once </text:span></text:span><text:span text:style-name="Strong_20_Emphasis"><text:span text:style-name="T1">becomes clear and the sun shines </text:span></text:span><text:span text:style-name="Strong_20_Emphasis"><text:span text:style-name="T2">on our path </text:span></text:span><text:span text:style-name="Strong_20_Emphasis"><text:span text:style-name="T1">once again.</text:span></text:span></text:p>
      <text:p text:style-name="P2"><text:soft-page-break/><text:span text:style-name="Strong_20_Emphasis"><text:span text:style-name="T3">— </text:span></text:span><text:span text:style-name="Strong_20_Emphasis"><text:span text:style-name="T7">Thaddeus</text:span></text:span></text:p>
      <text:p text:style-name="P2"><draw:frame draw:style-name="fr1" draw:name="Image2" text:anchor-type="char" svg:x="0.0457in" svg:y="-0.0138in" svg:width="1.3591in" svg:height="1.4953in" draw:z-index="1"><draw:image xlink:href="Pictures/10000000000000C8000000DC96B4057B7C573685.jpg" xlink:type="simple" xlink:show="embed" xlink:actuate="onLoad" draw:mime-type="image/jpeg"/></draw:frame><text:span text:style-name="Strong_20_Emphasis"><text:span text:style-name="T7">Thaddeus Peregrinus, a wandering scholar whose journey through distant lands has spanned both time and legend, has spent a lifetime seeking wisdom in the forgotten corners of the world. Though learned in philosophy, ancient texts, and the mysteries of the natural world, Thaddeus has found that true understanding comes not from answers, but from </text:span></text:span><text:span text:style-name="Strong_20_Emphasis"><text:span text:style-name="T8">learning to embrace the unfathomable </text:span></text:span><text:span text:style-name="Strong_20_Emphasis"><text:span text:style-name="T7">Mystery of Life. </text:span></text:span></text:p>
      <text:p text:style-name="Text_20_body"><text:span text:style-name="Strong_20_Emphasis"><text:span text:style-name="T1"/></text:span></text:p>
      <text:p text:style-name="P4"><text:span text:style-name="Strong_20_Emphasis"><text:span text:style-name="T4">For more stories and music, visit GrailHeart.com</text:span></text:span></text:p>
      <text:p text:style-name="P4"><text:span text:style-name="Strong_20_Emphasis"><text:span text:style-name="T4"/></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style: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Lucida Sans1" style:font-family-complex="'Lucida Sans'" style:font-family-generic-complex="system" style:font-pitch-complex="variable" style:font-size-complex="14pt" style:font-weight-complex="bold"/>
    </style:style>
    <style:style style:name="Heading_20_1" style:display-name="Heading 1" style:family="paragraph" style:parent-style-name="Heading" style:next-style-name="Text_20_body" style:default-outline-level="1" style:class="text">
      <style:paragraph-properties fo:margin-top="0.1665in" fo:margin-bottom="0.0835in" style:contextual-spacing="false"/>
      <style:text-properties fo:font-size="18pt" fo:font-weight="bold" style:font-size-asian="18pt" style:font-weight-asian="bold" style:font-size-complex="18pt" style:font-weight-complex="bold"/>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09-24T17:42:58.662000000</meta:creation-date>
    <meta:print-date>2024-09-25T11:01:18.568000000</meta:print-date>
    <dc:date>2024-09-26T04:56:52.124000000</dc:date>
    <meta:editing-duration>P1DT11H13M50S</meta:editing-duration>
    <meta:editing-cycles>6</meta:editing-cycles>
    <meta:generator>LibreOffice/7.5.7.1$Windows_X86_64 LibreOffice_project/47eb0cf7efbacdee9b19ae25d6752381ede23126</meta:generator>
    <meta:document-statistic meta:table-count="0" meta:image-count="2" meta:object-count="0" meta:page-count="4" meta:paragraph-count="30" meta:word-count="1508" meta:character-count="8487" meta:non-whitespace-character-count="6997"/>
  </office:meta>
</office:document-meta>
</file>